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cfdf11249add0754b30588801bda64a.png"/>
  <manifest:file-entry manifest:media-type="image/png" manifest:full-path="Pictures/15d10dad68c1efafcbc55a2ceb9b69ab.png"/>
  <manifest:file-entry manifest:media-type="image/png" manifest:full-path="Pictures/6e46c036bbdc140fa7aeb9e4a1864fd6.png"/>
  <manifest:file-entry manifest:media-type="image/png" manifest:full-path="Pictures/a72653386fc8e0611b9b1da5e200dee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aces:utilidades_de_red"/><text:bookmark-start text:name="__RefHeading___utilidades_de_red_1"/><text:bookmark-start text:name="utilidades_de_red"/>Utilidades de Red<text:bookmark-end text:name="__RefHeading___utilidades_de_red_1"/><text:bookmark-end text:name="utilidades_de_red"/></text:h>
      <text:h text:style-name="Heading_20_2" text:outline-level="2"><text:bookmark-start text:name="__RefHeading___conectividad_2"/><text:bookmark-start text:name="conectividad"/>Conectividad<text:bookmark-end text:name="__RefHeading___conectividad_2"/><text:bookmark-end text:name="conectividad"/></text:h>
      <text:h text:style-name="Heading_20_3" text:outline-level="3"><text:bookmark-start text:name="__RefHeading___forzar_el_modo_ethernet_3"/><text:bookmark-start text:name="forzar_el_modo_ethernet"/>Forzar el modo ethernet<text:bookmark-end text:name="__RefHeading___forzar_el_modo_ethernet_3"/><text:bookmark-end text:name="forzar_el_modo_ethernet"/></text:h>
      <text:p text:style-name="Text_20_body">Ejemplo, forzar a 100M Full duplex sin autonegociacion a la eth0</text:p>
      <text:p text:style-name="Preformatted_20_Text">ethtool -s eth0 speed 100 duplex full autoneg off</text:p>
      <text:h text:style-name="Heading_20_3" text:outline-level="3"><text:bookmark-start text:name="__RefHeading___conectarse_a_redes_wi_fi_4"/><text:bookmark-start text:name="conectarse_a_redes_wi_fi"/>Conectarse a redes Wi Fi<text:bookmark-end text:name="__RefHeading___conectarse_a_redes_wi_fi_4"/><text:bookmark-end text:name="conectarse_a_redes_wi_fi"/></text:h>
      <text:p text:style-name="Text_20_body">Primero bajamos el servicio de Network Manager si es que lo tenemos instalado</text:p>
      <text:p text:style-name="Preformatted_20_Text">service NetworkMananger stop</text:p>
      <text:p text:style-name="Text_20_body">Ejecutamos un scan sobre la interfaz para ver si encontró alguna red</text:p>
      <text:p text:style-name="Preformatted_20_Text">iwlist wlan0 scan</text:p>
      <text:p text:style-name="Text_20_body">Establecemos el ESSID y el AP</text:p>
      <text:p text:style-name="Preformatted_20_Text">iwconfig wlan0 essid Wireless<text:line-break/>iwconfig wlan0 ap 00:A0:C5:77:FC:7E</text:p>
      <text:p text:style-name="Text_20_body">Si tiene clave</text:p>
      <text:p text:style-name="Preformatted_20_Text">iwconfig wlan0 key PASSWORD</text:p>
      <text:p text:style-name="Text_20_body">Ejecutamos iwconfig para ver si tomo todo y despues a tomar ip</text:p>
      <text:p text:style-name="Preformatted_20_Text">dhclient wlan0</text:p>
      <text:h text:style-name="Heading_20_3" text:outline-level="3"><text:bookmark-start text:name="__RefHeading___script_para_parsear_el_iwlist_scan_5"/><text:bookmark-start text:name="script_para_parsear_el_iwlist_scan"/>Script para parsear el iwlist scan<text:bookmark-end text:name="__RefHeading___script_para_parsear_el_iwlist_scan_5"/><text:bookmark-end text:name="script_para_parsear_el_iwlist_scan"/></text:h>
      <text:p text:style-name="Text_20_body">Salida de ejemplo</text:p>
      <text:p text:style-name="Preformatted_20_Text">Name<text:s text:c="4"/>Address<text:s text:c="13"/>Quality<text:s text:c="3"/>Channel<text:s text:c="3"/>Encryption<text:line-break/>wifi_1<text:s text:c="2"/>01:23:45:67:89:AB<text:s text:c="3"/>100 %<text:s text:c="5"/>11<text:s text:c="8"/>WPA v.1<text:s text:c="5"/><text:line-break/>wifi_2<text:s text:c="2"/>01:23:45:67:89:AC<text:s text:c="4"/>76 %<text:s text:c="5"/>11<text:s text:c="8"/>WEP<text:s text:c="9"/><text:line-break/>wifi_3<text:s text:c="2"/>01:23:45:67:89:AD<text:s text:c="4"/>51 %<text:s text:c="5"/>11<text:s text:c="8"/>Open<text:s text:c="8"/><text:line-break/>wifi_4<text:s text:c="2"/>01:23:45:67:89:AE<text:s text:c="4"/>50 %<text:s text:c="5"/>11<text:s text:c="8"/>WPA v.1<text:s text:c="5"/><text:line-break/>wifi_5<text:s text:c="2"/>01:23:45:67:89:AF<text:s text:c="4"/>43 %<text:s text:c="5"/>4<text:s text:c="9"/>Open<text:s text:c="8"/><text:line-break/>wifi_6<text:s text:c="2"/>01:23:45:67:89:AG<text:s text:c="4"/>43 %<text:s text:c="5"/>4<text:s text:c="9"/>WPA v.1</text:p>
      <text:p text:style-name="Text_20_body">Script : iwlist wlan0 scan | iwlistparse.py</text:p>
      <table:table table:style-name="Table">
        <table:table-column table:style-name="odt_auto_style_table_column_1_1"/>
        <table:table-row>
          <table:table-cell office:value-type="string" table:style-name="tablecell">
            <text:p text:style-name="Preformatted_20_Text"><text:span text:style-name="highlight_co1">#!/usr/bin/env python</text:span><text:line-break/><text:span text:style-name="highlight_co1">#</text:span><text:line-break/><text:span text:style-name="highlight_co1"># iwlistparse.py</text:span><text:line-break/><text:span text:style-name="highlight_co1"># Hugo Chargois - 17 jan. 2010 - v.0.1</text:span><text:line-break/><text:span text:style-name="highlight_co1"># Parses the output of iwlist scan into a table</text:span><text:line-break/> <text:line-break/><text:span text:style-name="highlight_kw1">import</text:span> <text:span text:style-name="highlight_kw3">sys</text:span><text:line-break/> <text:line-break/><text:span text:style-name="highlight_co1"># You can add or change the functions to parse the properties of each AP (cell)</text:span><text:line-break/><text:span text:style-name="highlight_co1"># below. They take one argument, the bunch of text describing one cell in iwlist</text:span><text:line-break/><text:span text:style-name="highlight_co1"># scan and return a property of that cell.</text:span><text:line-break/> <text:line-break/><text:span text:style-name="highlight_kw1">def</text:span> get_name<text:span text:style-name="highlight_br0">(</text:span>cell<text:span text:style-name="highlight_br0">)</text:span>:<text:line-break/><text:s text:c="4"/><text:span text:style-name="highlight_kw1">return</text:span> matching_line<text:span text:style-name="highlight_br0">(</text:span>cell<text:span text:style-name="highlight_sy0">,</text:span><text:span text:style-name="highlight_st0">"ESSID:"</text:span><text:span text:style-name="highlight_br0">)</text:span><text:span text:style-name="highlight_br0">[</text:span><text:span text:style-name="highlight_nu0">1</text:span>:-<text:span text:style-name="highlight_nu0">1</text:span><text:span text:style-name="highlight_br0">]</text:span><text:line-break/> <text:line-break/><text:span text:style-name="highlight_kw1">def</text:span> get_quality<text:span text:style-name="highlight_br0">(</text:span>cell<text:span text:style-name="highlight_br0">)</text:span>:<text:line-break/><text:s text:c="4"/>quality <text:span text:style-name="highlight_sy0">=</text:span> matching_line<text:span text:style-name="highlight_br0">(</text:span>cell<text:span text:style-name="highlight_sy0">,</text:span><text:span text:style-name="highlight_st0">"Quality="</text:span><text:span text:style-name="highlight_br0">)</text:span>.<text:span text:style-name="highlight_me1">split</text:span><text:span text:style-name="highlight_br0">(</text:span><text:span text:style-name="highlight_br0">)</text:span><text:span text:style-name="highlight_br0">[</text:span><text:span text:style-name="highlight_nu0">0</text:span><text:span text:style-name="highlight_br0">]</text:span>.<text:span text:style-name="highlight_me1">split</text:span><text:span text:style-name="highlight_br0">(</text:span><text:span text:style-name="highlight_st0">'/'</text:span><text:span text:style-name="highlight_br0">)</text:span><text:line-break/><text:s text:c="4"/><text:span text:style-name="highlight_kw1">return</text:span> <text:span text:style-name="highlight_kw2">str</text:span><text:span text:style-name="highlight_br0">(</text:span><text:span text:style-name="highlight_kw2">int</text:span><text:span text:style-name="highlight_br0">(</text:span><text:span text:style-name="highlight_kw2">round</text:span><text:span text:style-name="highlight_br0">(</text:span><text:span text:style-name="highlight_kw2">float</text:span><text:span text:style-name="highlight_br0">(</text:span>quality<text:span text:style-name="highlight_br0">[</text:span><text:span text:style-name="highlight_nu0">0</text:span><text:span text:style-name="highlight_br0">]</text:span><text:span text:style-name="highlight_br0">)</text:span> / <text:span text:style-name="highlight_kw2">float</text:span><text:span text:style-name="highlight_br0">(</text:span>quality<text:span text:style-name="highlight_br0">[</text:span><text:span text:style-name="highlight_nu0">1</text:span><text:span text:style-name="highlight_br0">]</text:span><text:span text:style-name="highlight_br0">)</text:span> * <text:span text:style-name="highlight_nu0">100</text:span><text:span text:style-name="highlight_br0">)</text:span><text:span text:style-name="highlight_br0">)</text:span><text:span text:style-name="highlight_br0">)</text:span>.<text:span text:style-name="highlight_me1">rjust</text:span><text:span text:style-name="highlight_br0">(</text:span><text:span text:style-name="highlight_nu0">3</text:span><text:span text:style-name="highlight_br0">)</text:span> + <text:span text:style-name="highlight_st0">" %"</text:span><text:line-break/> <text:line-break/><text:span text:style-name="highlight_kw1">def</text:span> get_channel<text:span text:style-name="highlight_br0">(</text:span>cell<text:span text:style-name="highlight_br0">)</text:span>:<text:line-break/><text:s text:c="4"/><text:span text:style-name="highlight_kw1">return</text:span> matching_line<text:span text:style-name="highlight_br0">(</text:span>cell<text:span text:style-name="highlight_sy0">,</text:span><text:span text:style-name="highlight_st0">"Channel:"</text:span><text:span text:style-name="highlight_br0">)</text:span><text:line-break/> <text:line-break/><text:span text:style-name="highlight_kw1">def</text:span> get_encryption<text:span text:style-name="highlight_br0">(</text:span>cell<text:span text:style-name="highlight_br0">)</text:span>:<text:line-break/><text:s text:c="4"/>enc<text:span text:style-name="highlight_sy0">=</text:span><text:span text:style-name="highlight_st0">""</text:span><text:line-break/><text:s text:c="4"/><text:span text:style-name="highlight_kw1">if</text:span> matching_line<text:span text:style-name="highlight_br0">(</text:span>cell<text:span text:style-name="highlight_sy0">,</text:span><text:span text:style-name="highlight_st0">"Encryption key:"</text:span><text:span text:style-name="highlight_br0">)</text:span> <text:span text:style-name="highlight_sy0">==</text:span> <text:span text:style-name="highlight_st0">"off"</text:span>:<text:line-break/><text:s text:c="8"/>enc<text:span text:style-name="highlight_sy0">=</text:span><text:span text:style-name="highlight_st0">"Open"</text:span><text:line-break/><text:s text:c="4"/><text:span text:style-name="highlight_kw1">else</text:span>:<text:line-break/><text:s text:c="8"/><text:span text:style-name="highlight_kw1">for</text:span> line <text:span text:style-name="highlight_kw1">in</text:span> cell:<text:line-break/><text:s text:c="12"/>matching <text:span text:style-name="highlight_sy0">=</text:span> match<text:span text:style-name="highlight_br0">(</text:span>line<text:span text:style-name="highlight_sy0">,</text:span><text:span text:style-name="highlight_st0">"IE:"</text:span><text:span text:style-name="highlight_br0">)</text:span><text:line-break/><text:s text:c="12"/><text:span text:style-name="highlight_kw1">if</text:span> matching<text:span text:style-name="highlight_sy0">!=</text:span><text:span text:style-name="highlight_kw2">None</text:span>:<text:line-break/><text:s text:c="16"/>wpa<text:span text:style-name="highlight_sy0">=</text:span>match<text:span text:style-name="highlight_br0">(</text:span>matching<text:span text:style-name="highlight_sy0">,</text:span><text:span text:style-name="highlight_st0">"WPA Version "</text:span><text:span text:style-name="highlight_br0">)</text:span><text:line-break/><text:s text:c="16"/><text:span text:style-name="highlight_kw1">if</text:span> wpa<text:span text:style-name="highlight_sy0">!=</text:span><text:span text:style-name="highlight_kw2">None</text:span>:<text:line-break/><text:s text:c="20"/>enc<text:span text:style-name="highlight_sy0">=</text:span><text:span text:style-name="highlight_st0">"WPA v."</text:span>+wpa<text:line-break/><text:s text:c="8"/><text:span text:style-name="highlight_kw1">if</text:span> enc<text:span text:style-name="highlight_sy0">==</text:span><text:span text:style-name="highlight_st0">""</text:span>:<text:line-break/><text:s text:c="12"/>enc<text:span text:style-name="highlight_sy0">=</text:span><text:span text:style-name="highlight_st0">"WEP"</text:span><text:line-break/><text:s text:c="4"/><text:span text:style-name="highlight_kw1">return</text:span> enc<text:line-break/> <text:line-break/><text:span text:style-name="highlight_kw1">def</text:span> get_address<text:span text:style-name="highlight_br0">(</text:span>cell<text:span text:style-name="highlight_br0">)</text:span>:<text:line-break/><text:s text:c="4"/><text:span text:style-name="highlight_kw1">return</text:span> matching_line<text:span text:style-name="highlight_br0">(</text:span>cell<text:span text:style-name="highlight_sy0">,</text:span><text:span text:style-name="highlight_st0">"Address: "</text:span><text:span text:style-name="highlight_br0">)</text:span><text:line-break/> <text:line-break/><text:span text:style-name="highlight_co1"># Here's a dictionary of rules that will be applied to the description of each</text:span><text:line-break/><text:span text:style-name="highlight_co1"># cell. The key will be the name of the column in the table. The value is a</text:span><text:line-break/><text:span text:style-name="highlight_co1"># function defined above.</text:span><text:line-break/> <text:line-break/>rules<text:span text:style-name="highlight_sy0">=</text:span><text:span text:style-name="highlight_br0">{</text:span><text:span text:style-name="highlight_st0">"Name"</text:span>:get_name<text:span text:style-name="highlight_sy0">,</text:span><text:line-break/><text:s text:c="7"/><text:span text:style-name="highlight_st0">"Quality"</text:span>:get_quality<text:span text:style-name="highlight_sy0">,</text:span><text:line-break/><text:s text:c="7"/><text:span text:style-name="highlight_st0">"Channel"</text:span>:get_channel<text:span text:style-name="highlight_sy0">,</text:span><text:line-break/><text:s text:c="7"/><text:span text:style-name="highlight_st0">"Encryption"</text:span>:get_encryption<text:span text:style-name="highlight_sy0">,</text:span><text:line-break/><text:s text:c="7"/><text:span text:style-name="highlight_st0">"Address"</text:span>:get_address<text:span text:style-name="highlight_sy0">,</text:span><text:line-break/><text:s text:c="7"/><text:span text:style-name="highlight_br0">}</text:span><text:line-break/> <text:line-break/><text:span text:style-name="highlight_co1"># Here you can choose the way of sorting the table. sortby should be a key of</text:span><text:line-break/><text:span text:style-name="highlight_co1"># the dictionary rules.</text:span><text:line-break/> <text:line-break/><text:span text:style-name="highlight_kw1">def</text:span> sort_cells<text:span text:style-name="highlight_br0">(</text:span>cells<text:span text:style-name="highlight_br0">)</text:span>:<text:line-break/><text:s text:c="4"/>sortby <text:span text:style-name="highlight_sy0">=</text:span> <text:span text:style-name="highlight_st0">"Quality"</text:span><text:line-break/><text:s text:c="4"/>reverse <text:span text:style-name="highlight_sy0">=</text:span> <text:span text:style-name="highlight_kw2">True</text:span><text:line-break/><text:s text:c="4"/>cells.<text:span text:style-name="highlight_me1">sort</text:span><text:span text:style-name="highlight_br0">(</text:span><text:span text:style-name="highlight_kw2">None</text:span><text:span text:style-name="highlight_sy0">,</text:span> <text:span text:style-name="highlight_kw1">lambda</text:span> el:el<text:span text:style-name="highlight_br0">[</text:span>sortby<text:span text:style-name="highlight_br0">]</text:span><text:span text:style-name="highlight_sy0">,</text:span> reverse<text:span text:style-name="highlight_br0">)</text:span><text:line-break/> <text:line-break/><text:span text:style-name="highlight_co1"># You can choose which columns to display here, and most importantly in what order. Of</text:span><text:line-break/><text:span text:style-name="highlight_co1"># course, they must exist as keys in the dict rules.</text:span><text:line-break/> <text:line-break/>columns<text:span text:style-name="highlight_sy0">=</text:span><text:span text:style-name="highlight_br0">[</text:span><text:span text:style-name="highlight_st0">"Name"</text:span><text:span text:style-name="highlight_sy0">,</text:span><text:span text:style-name="highlight_st0">"Address"</text:span><text:span text:style-name="highlight_sy0">,</text:span><text:span text:style-name="highlight_st0">"Quality"</text:span><text:span text:style-name="highlight_sy0">,</text:span><text:span text:style-name="highlight_st0">"Channel"</text:span><text:span text:style-name="highlight_sy0">,</text:span><text:span text:style-name="highlight_st0">"Encryption"</text:span><text:span text:style-name="highlight_br0">]</text:span><text:line-break/> <text:line-break/> <text:line-break/> <text:line-break/> <text:line-break/><text:span text:style-name="highlight_co1"># Below here goes the boring stuff. You shouldn't have to edit anything below</text:span><text:line-break/><text:span text:style-name="highlight_co1"># this point</text:span><text:line-break/> <text:line-break/><text:span text:style-name="highlight_kw1">def</text:span> matching_line<text:span text:style-name="highlight_br0">(</text:span>lines<text:span text:style-name="highlight_sy0">,</text:span> <text:span text:style-name="highlight_kw3">keyword</text:span><text:span text:style-name="highlight_br0">)</text:span>:<text:line-break/><text:s text:c="4"/><text:span text:style-name="highlight_st0">"""Returns the first matching line in a list of lines. See match()"""</text:span><text:line-break/><text:s text:c="4"/><text:span text:style-name="highlight_kw1">for</text:span> line <text:span text:style-name="highlight_kw1">in</text:span> lines:<text:line-break/><text:s text:c="8"/>matching<text:span text:style-name="highlight_sy0">=</text:span>match<text:span text:style-name="highlight_br0">(</text:span>line<text:span text:style-name="highlight_sy0">,</text:span><text:span text:style-name="highlight_kw3">keyword</text:span><text:span text:style-name="highlight_br0">)</text:span><text:line-break/><text:s text:c="8"/><text:span text:style-name="highlight_kw1">if</text:span> matching<text:span text:style-name="highlight_sy0">!=</text:span><text:span text:style-name="highlight_kw2">None</text:span>:<text:line-break/><text:s text:c="12"/><text:span text:style-name="highlight_kw1">return</text:span> matching<text:line-break/><text:s text:c="4"/><text:span text:style-name="highlight_kw1">return</text:span> <text:span text:style-name="highlight_kw2">None</text:span><text:line-break/> <text:line-break/><text:span text:style-name="highlight_kw1">def</text:span> match<text:span text:style-name="highlight_br0">(</text:span>line<text:span text:style-name="highlight_sy0">,</text:span><text:span text:style-name="highlight_kw3">keyword</text:span><text:span text:style-name="highlight_br0">)</text:span>:<text:line-break/><text:s text:c="4"/><text:span text:style-name="highlight_st0">"""If the first part of line (modulo blanks) matches keyword,<text:line-break/><text:s text:c="4"/>returns the end of that line. Otherwise returns None"""</text:span><text:line-break/><text:s text:c="4"/>line<text:span text:style-name="highlight_sy0">=</text:span>line.<text:span text:style-name="highlight_me1">lstrip</text:span><text:span text:style-name="highlight_br0">(</text:span><text:span text:style-name="highlight_br0">)</text:span><text:line-break/><text:s text:c="4"/>length<text:span text:style-name="highlight_sy0">=</text:span><text:span text:style-name="highlight_kw2">len</text:span><text:span text:style-name="highlight_br0">(</text:span><text:span text:style-name="highlight_kw3">keyword</text:span><text:span text:style-name="highlight_br0">)</text:span><text:line-break/><text:s text:c="4"/><text:span text:style-name="highlight_kw1">if</text:span> line<text:span text:style-name="highlight_br0">[</text:span>:length<text:span text:style-name="highlight_br0">]</text:span> <text:span text:style-name="highlight_sy0">==</text:span> <text:span text:style-name="highlight_kw3">keyword</text:span>:<text:line-break/><text:s text:c="8"/><text:span text:style-name="highlight_kw1">return</text:span> line<text:span text:style-name="highlight_br0">[</text:span>length:<text:span text:style-name="highlight_br0">]</text:span><text:line-break/><text:s text:c="4"/><text:span text:style-name="highlight_kw1">else</text:span>:<text:line-break/><text:s text:c="8"/><text:span text:style-name="highlight_kw1">return</text:span> <text:span text:style-name="highlight_kw2">None</text:span><text:line-break/> <text:line-break/><text:span text:style-name="highlight_kw1">def</text:span> parse_cell<text:span text:style-name="highlight_br0">(</text:span>cell<text:span text:style-name="highlight_br0">)</text:span>:<text:line-break/><text:s text:c="4"/><text:span text:style-name="highlight_st0">"""Applies the rules to the bunch of text describing a cell and returns the<text:line-break/><text:s text:c="4"/>corresponding dictionary"""</text:span><text:line-break/><text:s text:c="4"/>parsed_cell<text:span text:style-name="highlight_sy0">=</text:span><text:span text:style-name="highlight_br0">{</text:span><text:span text:style-name="highlight_br0">}</text:span><text:line-break/><text:s text:c="4"/><text:span text:style-name="highlight_kw1">for</text:span> key <text:span text:style-name="highlight_kw1">in</text:span> rules:<text:line-break/><text:s text:c="8"/>rule<text:span text:style-name="highlight_sy0">=</text:span>rules<text:span text:style-name="highlight_br0">[</text:span>key<text:span text:style-name="highlight_br0">]</text:span><text:line-break/><text:s text:c="8"/>parsed_cell.<text:span text:style-name="highlight_me1">update</text:span><text:span text:style-name="highlight_br0">(</text:span><text:span text:style-name="highlight_br0">{</text:span>key:rule<text:span text:style-name="highlight_br0">(</text:span>cell<text:span text:style-name="highlight_br0">)</text:span><text:span text:style-name="highlight_br0">}</text:span><text:span text:style-name="highlight_br0">)</text:span><text:line-break/><text:s text:c="4"/><text:span text:style-name="highlight_kw1">return</text:span> parsed_cell<text:line-break/> <text:line-break/><text:span text:style-name="highlight_kw1">def</text:span> print_table<text:span text:style-name="highlight_br0">(</text:span>table<text:span text:style-name="highlight_br0">)</text:span>:<text:line-break/><text:s text:c="4"/>widths<text:span text:style-name="highlight_sy0">=</text:span><text:span text:style-name="highlight_kw2">map</text:span><text:span text:style-name="highlight_br0">(</text:span><text:span text:style-name="highlight_kw2">max</text:span><text:span text:style-name="highlight_sy0">,</text:span><text:span text:style-name="highlight_kw2">map</text:span><text:span text:style-name="highlight_br0">(</text:span><text:span text:style-name="highlight_kw1">lambda</text:span> l:<text:span text:style-name="highlight_kw2">map</text:span><text:span text:style-name="highlight_br0">(</text:span><text:span text:style-name="highlight_kw2">len</text:span><text:span text:style-name="highlight_sy0">,</text:span>l<text:span text:style-name="highlight_br0">)</text:span><text:span text:style-name="highlight_sy0">,</text:span><text:span text:style-name="highlight_kw2">zip</text:span><text:span text:style-name="highlight_br0">(</text:span>*table<text:span text:style-name="highlight_br0">)</text:span><text:span text:style-name="highlight_br0">)</text:span><text:span text:style-name="highlight_br0">)</text:span> <text:span text:style-name="highlight_co1">#functional magic</text:span><text:line-break/> <text:line-break/><text:s text:c="4"/>justified_table <text:span text:style-name="highlight_sy0">=</text:span> <text:span text:style-name="highlight_br0">[</text:span><text:span text:style-name="highlight_br0">]</text:span><text:line-break/><text:s text:c="4"/><text:span text:style-name="highlight_kw1">for</text:span> line <text:span text:style-name="highlight_kw1">in</text:span> table:<text:line-break/><text:s text:c="8"/>justified_line<text:span text:style-name="highlight_sy0">=</text:span><text:span text:style-name="highlight_br0">[</text:span><text:span text:style-name="highlight_br0">]</text:span><text:line-break/><text:s text:c="8"/><text:span text:style-name="highlight_kw1">for</text:span> i<text:span text:style-name="highlight_sy0">,</text:span>el <text:span text:style-name="highlight_kw1">in</text:span> <text:span text:style-name="highlight_kw2">enumerate</text:span><text:span text:style-name="highlight_br0">(</text:span>line<text:span text:style-name="highlight_br0">)</text:span>:<text:line-break/><text:s text:c="12"/>justified_line.<text:span text:style-name="highlight_me1">append</text:span><text:span text:style-name="highlight_br0">(</text:span>el.<text:span text:style-name="highlight_me1">ljust</text:span><text:span text:style-name="highlight_br0">(</text:span>widths<text:span text:style-name="highlight_br0">[</text:span>i<text:span text:style-name="highlight_br0">]</text:span>+<text:span text:style-name="highlight_nu0">2</text:span><text:span text:style-name="highlight_br0">)</text:span><text:span text:style-name="highlight_br0">)</text:span><text:line-break/><text:s text:c="8"/>justified_table.<text:span text:style-name="highlight_me1">append</text:span><text:span text:style-name="highlight_br0">(</text:span>justified_line<text:span text:style-name="highlight_br0">)</text:span><text:line-break/> <text:line-break/><text:s text:c="4"/><text:span text:style-name="highlight_kw1">for</text:span> line <text:span text:style-name="highlight_kw1">in</text:span> justified_table:<text:line-break/><text:s text:c="8"/><text:span text:style-name="highlight_kw1">for</text:span> el <text:span text:style-name="highlight_kw1">in</text:span> line:<text:line-break/><text:s text:c="12"/><text:span text:style-name="highlight_kw1">print</text:span> el<text:span text:style-name="highlight_sy0">,</text:span><text:line-break/><text:s text:c="8"/><text:span text:style-name="highlight_kw1">print</text:span><text:line-break/> <text:line-break/><text:span text:style-name="highlight_kw1">def</text:span> print_cells<text:span text:style-name="highlight_br0">(</text:span>cells<text:span text:style-name="highlight_br0">)</text:span>:<text:line-break/><text:s text:c="4"/>table<text:span text:style-name="highlight_sy0">=</text:span><text:span text:style-name="highlight_br0">[</text:span>columns<text:span text:style-name="highlight_br0">]</text:span><text:line-break/><text:s text:c="4"/><text:span text:style-name="highlight_kw1">for</text:span> cell <text:span text:style-name="highlight_kw1">in</text:span> cells:<text:line-break/><text:s text:c="8"/>cell_properties<text:span text:style-name="highlight_sy0">=</text:span><text:span text:style-name="highlight_br0">[</text:span><text:span text:style-name="highlight_br0">]</text:span><text:line-break/><text:s text:c="8"/><text:span text:style-name="highlight_kw1">for</text:span> column <text:span text:style-name="highlight_kw1">in</text:span> columns:<text:line-break/><text:s text:c="12"/>cell_properties.<text:span text:style-name="highlight_me1">append</text:span><text:span text:style-name="highlight_br0">(</text:span>cell<text:span text:style-name="highlight_br0">[</text:span>column<text:span text:style-name="highlight_br0">]</text:span><text:span text:style-name="highlight_br0">)</text:span><text:line-break/><text:s text:c="8"/>table.<text:span text:style-name="highlight_me1">append</text:span><text:span text:style-name="highlight_br0">(</text:span>cell_properties<text:span text:style-name="highlight_br0">)</text:span><text:line-break/><text:s text:c="4"/>print_table<text:span text:style-name="highlight_br0">(</text:span>table<text:span text:style-name="highlight_br0">)</text:span><text:line-break/> <text:line-break/><text:span text:style-name="highlight_kw1">def</text:span> main<text:span text:style-name="highlight_br0">(</text:span><text:span text:style-name="highlight_br0">)</text:span>:<text:line-break/><text:s text:c="4"/><text:span text:style-name="highlight_st0">"""Pretty prints the output of iwlist scan into a table"""</text:span><text:line-break/><text:s text:c="4"/>cells<text:span text:style-name="highlight_sy0">=</text:span><text:span text:style-name="highlight_br0">[</text:span><text:span text:style-name="highlight_br0">[</text:span><text:span text:style-name="highlight_br0">]</text:span><text:span text:style-name="highlight_br0">]</text:span><text:line-break/><text:s text:c="4"/>parsed_cells<text:span text:style-name="highlight_sy0">=</text:span><text:span text:style-name="highlight_br0">[</text:span><text:span text:style-name="highlight_br0">]</text:span><text:line-break/> <text:line-break/><text:s text:c="4"/><text:span text:style-name="highlight_kw1">for</text:span> line <text:span text:style-name="highlight_kw1">in</text:span> <text:span text:style-name="highlight_kw3">sys</text:span>.<text:span text:style-name="highlight_me1">stdin</text:span>:<text:line-break/><text:s text:c="8"/>cell_line <text:span text:style-name="highlight_sy0">=</text:span> match<text:span text:style-name="highlight_br0">(</text:span>line<text:span text:style-name="highlight_sy0">,</text:span><text:span text:style-name="highlight_st0">"Cell "</text:span><text:span text:style-name="highlight_br0">)</text:span><text:line-break/><text:s text:c="8"/><text:span text:style-name="highlight_kw1">if</text:span> cell_line <text:span text:style-name="highlight_sy0">!=</text:span> <text:span text:style-name="highlight_kw2">None</text:span>:<text:line-break/><text:s text:c="12"/>cells.<text:span text:style-name="highlight_me1">append</text:span><text:span text:style-name="highlight_br0">(</text:span><text:span text:style-name="highlight_br0">[</text:span><text:span text:style-name="highlight_br0">]</text:span><text:span text:style-name="highlight_br0">)</text:span><text:line-break/><text:s text:c="12"/>line <text:span text:style-name="highlight_sy0">=</text:span> cell_line<text:span text:style-name="highlight_br0">[</text:span>-<text:span text:style-name="highlight_nu0">27</text:span>:<text:span text:style-name="highlight_br0">]</text:span><text:line-break/><text:s text:c="8"/>cells<text:span text:style-name="highlight_br0">[</text:span>-<text:span text:style-name="highlight_nu0">1</text:span><text:span text:style-name="highlight_br0">]</text:span>.<text:span text:style-name="highlight_me1">append</text:span><text:span text:style-name="highlight_br0">(</text:span>line.<text:span text:style-name="highlight_me1">rstrip</text:span><text:span text:style-name="highlight_br0">(</text:span><text:span text:style-name="highlight_br0">)</text:span><text:span text:style-name="highlight_br0">)</text:span><text:line-break/> <text:line-break/><text:s text:c="4"/>cells<text:span text:style-name="highlight_sy0">=</text:span>cells<text:span text:style-name="highlight_br0">[</text:span><text:span text:style-name="highlight_nu0">1</text:span>:<text:span text:style-name="highlight_br0">]</text:span><text:line-break/> <text:line-break/><text:s text:c="4"/><text:span text:style-name="highlight_kw1">for</text:span> cell <text:span text:style-name="highlight_kw1">in</text:span> cells:<text:line-break/><text:s text:c="8"/>parsed_cells.<text:span text:style-name="highlight_me1">append</text:span><text:span text:style-name="highlight_br0">(</text:span>parse_cell<text:span text:style-name="highlight_br0">(</text:span>cell<text:span text:style-name="highlight_br0">)</text:span><text:span text:style-name="highlight_br0">)</text:span><text:line-break/> <text:line-break/><text:s text:c="4"/>sort_cells<text:span text:style-name="highlight_br0">(</text:span>parsed_cells<text:span text:style-name="highlight_br0">)</text:span><text:line-break/> <text:line-break/><text:s text:c="4"/>print_cells<text:span text:style-name="highlight_br0">(</text:span>parsed_cells<text:span text:style-name="highlight_br0">)</text:span><text:line-break/> <text:line-break/>main<text:span text:style-name="highlight_br0">(</text:span><text:span text:style-name="highlight_br0">)</text:span></text:p>
          </table:table-cell>
        </table:table-row>
      </table:table>
      <text:p text:style-name="Text_20_body">Sacado de : <text:a xlink:type="simple" xlink:href="http://bbs.archlinux.org/viewtopic.php?id=88967" text:style-name="Internet_20_link" text:visited-style-name="Visited_20_Internet_20_Link">http://bbs.archlinux.org/viewtopic.php?id=88967</text:a></text:p>
      <text:h text:style-name="Heading_20_2" text:outline-level="2"><text:bookmark-start text:name="__RefHeading___analisis_de_volcados_tcpdump_6"/><text:bookmark-start text:name="analisis_de_volcados_tcpdump"/>Analisis de volcados tcpdump<text:bookmark-end text:name="__RefHeading___analisis_de_volcados_tcpdump_6"/><text:bookmark-end text:name="analisis_de_volcados_tcpdump"/></text:h>
      <text:h text:style-name="Heading_20_3" text:outline-level="3"><text:bookmark-start text:name="__RefHeading___tcpdstat_7"/><text:bookmark-start text:name="tcpdstat"/>Tcpdstat<text:bookmark-end text:name="__RefHeading___tcpdstat_7"/><text:bookmark-end text:name="tcpdstat"/></text:h>
      <text:p text:style-name="Text_20_body">Written by Kenjiro Cho, <text:a xlink:type="simple" xlink:href="http://www.sonycsl.co.jp/~kjc/papers/freenix2000/node14.html" text:style-name="Internet_20_link" text:visited-style-name="Visited_20_Internet_20_Link">tcpdstat</text:a> is a powerful tool that performs an in-depth protocol breakdown by bytes and packets. It further displays average and maximum transfer rates, IP flow information, and packet size distribution. Dave Dittrich applied <text:a xlink:type="simple" xlink:href="http://staff.washington.edu/dittrich/talks/core02/tools/tools.html" text:style-name="Internet_20_link" text:visited-style-name="Visited_20_Internet_20_Link">several tweaks</text:a> the tool to support a broader range of protocols and services, and to report more details about flow rates.</text:p>
      <text:p text:style-name="Text_20_body">Here is an example output (of Dave's enhanced version): </text:p>
      <text:p text:style-name="Preformatted_20_Text">DumpFile:<text:s text:c="2"/>trace.pcap<text:line-break/>FileSize: 98876.89MB<text:line-break/>Id: 200703011241<text:line-break/>StartTime: (anonymized)<text:line-break/>EndTime:<text:s text:c="3"/>(anonymized)<text:line-break/>TotalTime: 7216.13 seconds<text:line-break/>TotalCapSize: 96826.91MB<text:s text:c="2"/>CapLen: 1514 bytes<text:line-break/># of packets: 134347439 (96826.91MB)<text:line-break/>AvgRate: 113.10Mbps<text:s text:c="2"/>stddev:47.96M<text:s text:c="3"/>PeakRate: 260.92Mbps<text:line-break/><text:line-break/>### IP flow (unique src/dst pair) Information ###<text:line-break/># of flows: 1612801<text:s text:c="2"/>(avg. 83.30 pkts/flow)<text:line-break/>Top 10 big flow size (bytes/total in %):<text:line-break/> 33.6%<text:s text:c="2"/>3.2%<text:s text:c="2"/>2.2%<text:s text:c="2"/>1.5%<text:s text:c="2"/>1.4%<text:s text:c="2"/>1.0%<text:s text:c="2"/>1.0%<text:s text:c="2"/>0.9%<text:s text:c="2"/>0.8%<text:s text:c="2"/>0.8%<text:line-break/><text:line-break/>### IP address Information ###<text:line-break/># of IPv4 addresses: 480065<text:line-break/>Top 10 bandwidth usage (bytes/total in %):<text:line-break/> 34.4% 34.4%<text:s text:c="2"/>3.3%<text:s text:c="2"/>3.3%<text:s text:c="2"/>3.0%<text:s text:c="2"/>2.7%<text:s text:c="2"/>2.3%<text:s text:c="2"/>1.8%<text:s text:c="2"/>1.5%<text:s text:c="2"/>1.5%<text:line-break/><text:line-break/>### Packet Size Distribution (including MAC headers) ###<text:line-break/>&lt; &lt;&lt;&lt;<text:line-break/> [<text:s text:c="3"/>32-<text:s text:c="3"/>63]:<text:s text:c="3"/>20839652<text:line-break/> [<text:s text:c="3"/>64-<text:s text:c="2"/>127]:<text:s text:c="3"/>38798140<text:line-break/> [<text:s text:c="2"/>128-<text:s text:c="2"/>255]:<text:s text:c="4"/>3947049<text:line-break/> [<text:s text:c="2"/>256-<text:s text:c="2"/>511]:<text:s text:c="4"/>3746280<text:line-break/> [<text:s text:c="2"/>512- 1023]:<text:s text:c="4"/>5675556<text:line-break/> [ 1024- 2047]:<text:s text:c="3"/>61340762<text:line-break/>&gt;&gt;&gt;&gt;<text:line-break/><text:line-break/><text:line-break/>### Protocol Breakdown ###<text:line-break/>&lt; &lt;&lt;&lt;<text:line-break/><text:s text:c="5"/>protocol<text:s text:c="11"/>packets<text:s text:c="17"/>bytes<text:s text:c="11"/>bytes/pkt<text:line-break/>------------------------------------------------------------------------<text:line-break/>[0] total<text:s text:c="8"/>134347439 (100.00%)<text:s text:c="5"/>101530372750 (100.00%)<text:s text:c="4"/>755.73<text:line-break/>[1] ip<text:s text:c="11"/>134347439 (100.00%)<text:s text:c="5"/>101530372750 (100.00%)<text:s text:c="4"/>755.73<text:line-break/>[2]<text:s text:c="2"/>tcp<text:s text:c="9"/>118172509 ( 87.96%)<text:s text:c="6"/>97361936181 ( 95.89%)<text:s text:c="4"/>823.90<text:line-break/>[3]<text:s text:c="3"/>ftpdata<text:s text:c="8"/>18640 (<text:s text:c="2"/>0.01%)<text:s text:c="9"/>16529412 (<text:s text:c="2"/>0.02%)<text:s text:c="4"/>886.77<text:line-break/>[3]<text:s text:c="3"/>ftp<text:s text:c="12"/>72372 (<text:s text:c="2"/>0.05%)<text:s text:c="10"/>4697330 (<text:s text:c="2"/>0.00%)<text:s text:c="5"/>64.91<text:line-break/>[3]<text:s text:c="3"/>ssh<text:s text:c="9"/>13849679 ( 10.31%)<text:s text:c="6"/>11113777353 ( 10.95%)<text:s text:c="4"/>802.46<text:line-break/>[3]<text:s text:c="3"/>telnet<text:s text:c="10"/>9007 (<text:s text:c="2"/>0.01%)<text:s text:c="10"/>1526445 (<text:s text:c="2"/>0.00%)<text:s text:c="4"/>169.47<text:line-break/>[3]<text:s text:c="3"/>smtp<text:s text:c="9"/>2133471 (<text:s text:c="2"/>1.59%)<text:s text:c="7"/>1447293494 (<text:s text:c="2"/>1.43%)<text:s text:c="4"/>678.38<text:line-break/>[3]<text:s text:c="3"/>name<text:s text:c="14"/>23 (<text:s text:c="2"/>0.00%)<text:s text:c="13"/>1426 (<text:s text:c="2"/>0.00%)<text:s text:c="5"/>62.00<text:line-break/>[3]<text:s text:c="3"/>dns<text:s text:c="12"/>35071 (<text:s text:c="2"/>0.03%)<text:s text:c="10"/>7071657 (<text:s text:c="2"/>0.01%)<text:s text:c="4"/>201.64<text:line-break/>[3]<text:s text:c="3"/>http(s)<text:s text:c="5"/>25043480 ( 18.64%)<text:s text:c="6"/>30677552254 ( 30.22%)<text:s text:c="3"/>1224.97<text:line-break/>[3]<text:s text:c="3"/>http(c)<text:s text:c="5"/>16165378 ( 12.03%)<text:s text:c="7"/>2182851897 (<text:s text:c="2"/>2.15%)<text:s text:c="4"/>135.03<text:line-break/>[3]<text:s text:c="3"/>kerb5<text:s text:c="12"/>370 (<text:s text:c="2"/>0.00%)<text:s text:c="12"/>30610 (<text:s text:c="2"/>0.00%)<text:s text:c="5"/>82.73<text:line-break/>[3]<text:s text:c="3"/>pop3<text:s text:c="11"/>82382 (<text:s text:c="2"/>0.06%)<text:s text:c="9"/>26718043 (<text:s text:c="2"/>0.03%)<text:s text:c="4"/>324.32<text:line-break/>[3]<text:s text:c="3"/>sunrpc<text:s text:c="12"/>30 (<text:s text:c="2"/>0.00%)<text:s text:c="13"/>3002 (<text:s text:c="2"/>0.00%)<text:s text:c="4"/>100.07<text:line-break/>[3]<text:s text:c="3"/>ident<text:s text:c="11"/>5107 (<text:s text:c="2"/>0.00%)<text:s text:c="11"/>322074 (<text:s text:c="2"/>0.00%)<text:s text:c="5"/>63.07<text:line-break/>[3]<text:s text:c="3"/>nntp<text:s text:c="12"/>1262 (<text:s text:c="2"/>0.00%)<text:s text:c="11"/>292679 (<text:s text:c="2"/>0.00%)<text:s text:c="4"/>231.92<text:line-break/>[3]<text:s text:c="3"/>epmap<text:s text:c="9"/>209144 (<text:s text:c="2"/>0.16%)<text:s text:c="9"/>12909976 (<text:s text:c="2"/>0.01%)<text:s text:c="5"/>61.73<text:line-break/>[3]<text:s text:c="3"/>netb-se<text:s text:c="7"/>404237 (<text:s text:c="2"/>0.30%)<text:s text:c="9"/>47178014 (<text:s text:c="2"/>0.05%)<text:s text:c="4"/>116.71<text:line-break/>[3]<text:s text:c="3"/>imap<text:s text:c="10"/>125983 (<text:s text:c="2"/>0.09%)<text:s text:c="8"/>100889454 (<text:s text:c="2"/>0.10%)<text:s text:c="4"/>800.82<text:line-break/>[3]<text:s text:c="3"/>bgp<text:s text:c="14"/>482 (<text:s text:c="2"/>0.00%)<text:s text:c="12"/>43139 (<text:s text:c="2"/>0.00%)<text:s text:c="5"/>89.50<text:line-break/>[3]<text:s text:c="3"/>ldap<text:s text:c="12"/>7131 (<text:s text:c="2"/>0.01%)<text:s text:c="10"/>1434769 (<text:s text:c="2"/>0.00%)<text:s text:c="4"/>201.20<text:line-break/>[3]<text:s text:c="3"/>https<text:s text:c="8"/>2941177 (<text:s text:c="2"/>2.19%)<text:s text:c="7"/>1802114169 (<text:s text:c="2"/>1.77%)<text:s text:c="4"/>612.72<text:line-break/>[3]<text:s text:c="3"/>ms-ds<text:s text:c="9"/>245214 (<text:s text:c="2"/>0.18%)<text:s text:c="9"/>24263111 (<text:s text:c="2"/>0.02%)<text:s text:c="5"/>98.95<text:line-break/>[3]<text:s text:c="3"/>rtsp<text:s text:c="9"/>1023246 (<text:s text:c="2"/>0.76%)<text:s text:c="8"/>691696863 (<text:s text:c="2"/>0.68%)<text:s text:c="4"/>675.98<text:line-break/>[3]<text:s text:c="3"/>ldaps<text:s text:c="11"/>2828 (<text:s text:c="2"/>0.00%)<text:s text:c="11"/>209272 (<text:s text:c="2"/>0.00%)<text:s text:c="5"/>74.00<text:line-break/>[3]<text:s text:c="3"/>socks<text:s text:c="11"/>7883 (<text:s text:c="2"/>0.01%)<text:s text:c="10"/>1340672 (<text:s text:c="2"/>0.00%)<text:s text:c="4"/>170.07<text:line-break/>[3]<text:s text:c="3"/>kasaa<text:s text:c="10"/>13348 (<text:s text:c="2"/>0.01%)<text:s text:c="10"/>1124944 (<text:s text:c="2"/>0.00%)<text:s text:c="5"/>84.28<text:line-break/>[3]<text:s text:c="3"/>mssql-s<text:s text:c="7"/>309786 (<text:s text:c="2"/>0.23%)<text:s text:c="9"/>20411848 (<text:s text:c="2"/>0.02%)<text:s text:c="5"/>65.89<text:line-break/>[3]<text:s text:c="3"/>squid<text:s text:c="10"/>51381 (<text:s text:c="2"/>0.04%)<text:s text:c="9"/>14079861 (<text:s text:c="2"/>0.01%)<text:s text:c="4"/>274.03<text:line-break/>[3]<text:s text:c="3"/>ms-gc<text:s text:c="11"/>1865 (<text:s text:c="2"/>0.00%)<text:s text:c="11"/>493682 (<text:s text:c="2"/>0.00%)<text:s text:c="4"/>264.71<text:line-break/>[3]<text:s text:c="3"/>ms-gcs<text:s text:c="10"/>2034 (<text:s text:c="2"/>0.00%)<text:s text:c="11"/>481178 (<text:s text:c="2"/>0.00%)<text:s text:c="4"/>236.57<text:line-break/>[3]<text:s text:c="3"/>hotline<text:s text:c="12"/>6 (<text:s text:c="2"/>0.00%)<text:s text:c="14"/>682 (<text:s text:c="2"/>0.00%)<text:s text:c="4"/>113.67<text:line-break/>[3]<text:s text:c="3"/>realaud<text:s text:c="8"/>19784 (<text:s text:c="2"/>0.01%)<text:s text:c="9"/>13197979 (<text:s text:c="2"/>0.01%)<text:s text:c="4"/>667.10<text:line-break/>[3]<text:s text:c="3"/>icecast<text:s text:c="7"/>390203 (<text:s text:c="2"/>0.29%)<text:s text:c="8"/>291651836 (<text:s text:c="2"/>0.29%)<text:s text:c="4"/>747.44<text:line-break/>[3]<text:s text:c="3"/>gnu6346<text:s text:c="9"/>6324 (<text:s text:c="2"/>0.00%)<text:s text:c="10"/>1048473 (<text:s text:c="2"/>0.00%)<text:s text:c="4"/>165.79<text:line-break/>[3]<text:s text:c="3"/>gnu6348<text:s text:c="10"/>342 (<text:s text:c="2"/>0.00%)<text:s text:c="12"/>26047 (<text:s text:c="2"/>0.00%)<text:s text:c="5"/>76.16<text:line-break/>[3]<text:s text:c="3"/>gnu6349<text:s text:c="11"/>14 (<text:s text:c="2"/>0.00%)<text:s text:c="13"/>2767 (<text:s text:c="2"/>0.00%)<text:s text:c="4"/>197.64<text:line-break/>[3]<text:s text:c="3"/>gnu6350<text:s text:c="12"/>4 (<text:s text:c="2"/>0.00%)<text:s text:c="14"/>732 (<text:s text:c="2"/>0.00%)<text:s text:c="4"/>183.00<text:line-break/>[3]<text:s text:c="3"/>irc6666<text:s text:c="12"/>7 (<text:s text:c="2"/>0.00%)<text:s text:c="14"/>434 (<text:s text:c="2"/>0.00%)<text:s text:c="5"/>62.00<text:line-break/>[3]<text:s text:c="3"/>irc6667<text:s text:c="9"/>1379 (<text:s text:c="2"/>0.00%)<text:s text:c="11"/>196155 (<text:s text:c="2"/>0.00%)<text:s text:c="4"/>142.24<text:line-break/>[3]<text:s text:c="3"/>irc6668<text:s text:c="12"/>2 (<text:s text:c="2"/>0.00%)<text:s text:c="14"/>124 (<text:s text:c="2"/>0.00%)<text:s text:c="5"/>62.00<text:line-break/>[3]<text:s text:c="3"/>irc6669<text:s text:c="12"/>9 (<text:s text:c="2"/>0.00%)<text:s text:c="14"/>666 (<text:s text:c="2"/>0.00%)<text:s text:c="5"/>74.00<text:line-break/>[3]<text:s text:c="3"/>napster<text:s text:c="11"/>21 (<text:s text:c="2"/>0.00%)<text:s text:c="13"/>1344 (<text:s text:c="2"/>0.00%)<text:s text:c="5"/>64.00<text:line-break/>[3]<text:s text:c="3"/>irc7000<text:s text:c="12"/>7 (<text:s text:c="2"/>0.00%)<text:s text:c="14"/>824 (<text:s text:c="2"/>0.00%)<text:s text:c="4"/>117.71<text:line-break/>[3]<text:s text:c="3"/>http-a<text:s text:c="8"/>129807 (<text:s text:c="2"/>0.10%)<text:s text:c="9"/>71136838 (<text:s text:c="2"/>0.07%)<text:s text:c="4"/>548.02<text:line-break/>[3]<text:s text:c="3"/>other<text:s text:c="7"/>54862568 ( 40.84%)<text:s text:c="6"/>48787331392 ( 48.05%)<text:s text:c="4"/>889.26<text:line-break/>[2]<text:s text:c="2"/>udp<text:s text:c="10"/>13069221 (<text:s text:c="2"/>9.73%)<text:s text:c="7"/>3895596348 (<text:s text:c="2"/>3.84%)<text:s text:c="4"/>298.07<text:line-break/>[3]<text:s text:c="3"/>name<text:s text:c="14"/>18 (<text:s text:c="2"/>0.00%)<text:s text:c="13"/>1989 (<text:s text:c="2"/>0.00%)<text:s text:c="4"/>110.50<text:line-break/>[3]<text:s text:c="3"/>dns<text:s text:c="10"/>1799081 (<text:s text:c="2"/>1.34%)<text:s text:c="8"/>264263480 (<text:s text:c="2"/>0.26%)<text:s text:c="4"/>146.89<text:line-break/>[3]<text:s text:c="3"/>kerb5<text:s text:c="12"/>100 (<text:s text:c="2"/>0.00%)<text:s text:c="12"/>25812 (<text:s text:c="2"/>0.00%)<text:s text:c="4"/>258.12<text:line-break/>[3]<text:s text:c="3"/>sunrpc<text:s text:c="11"/>581 (<text:s text:c="2"/>0.00%)<text:s text:c="12"/>57157 (<text:s text:c="2"/>0.00%)<text:s text:c="5"/>98.38<text:line-break/>[3]<text:s text:c="3"/>ntp<text:s text:c="12"/>50387 (<text:s text:c="2"/>0.04%)<text:s text:c="10"/>4534933 (<text:s text:c="2"/>0.00%)<text:s text:c="5"/>90.00<text:line-break/>[3]<text:s text:c="3"/>epmap<text:s text:c="13"/>17 (<text:s text:c="2"/>0.00%)<text:s text:c="13"/>1824 (<text:s text:c="2"/>0.00%)<text:s text:c="4"/>107.29<text:line-break/>[3]<text:s text:c="3"/>netb-ns<text:s text:c="7"/>148619 (<text:s text:c="2"/>0.11%)<text:s text:c="9"/>14736588 (<text:s text:c="2"/>0.01%)<text:s text:c="5"/>99.16<text:line-break/>[3]<text:s text:c="3"/>netb-se<text:s text:c="9"/>1272 (<text:s text:c="2"/>0.00%)<text:s text:c="11"/>328673 (<text:s text:c="2"/>0.00%)<text:s text:c="4"/>258.39<text:line-break/>[3]<text:s text:c="3"/>ms-ds<text:s text:c="14"/>8 (<text:s text:c="2"/>0.00%)<text:s text:c="14"/>883 (<text:s text:c="2"/>0.00%)<text:s text:c="4"/>110.38<text:line-break/>[3]<text:s text:c="3"/>kazaa<text:s text:c="13"/>29 (<text:s text:c="2"/>0.00%)<text:s text:c="13"/>3546 (<text:s text:c="2"/>0.00%)<text:s text:c="4"/>122.28<text:line-break/>[3]<text:s text:c="3"/>mssql-s<text:s text:c="11"/>44 (<text:s text:c="2"/>0.00%)<text:s text:c="13"/>3832 (<text:s text:c="2"/>0.00%)<text:s text:c="5"/>87.09<text:line-break/>[3]<text:s text:c="3"/>mcast<text:s text:c="8"/>7216682 (<text:s text:c="2"/>5.37%)<text:s text:c="7"/>1943012688 (<text:s text:c="2"/>1.91%)<text:s text:c="4"/>269.24<text:line-break/>[3]<text:s text:c="3"/>realaud<text:s text:c="7"/>459195 (<text:s text:c="2"/>0.34%)<text:s text:c="8"/>273532235 (<text:s text:c="2"/>0.27%)<text:s text:c="4"/>595.68<text:line-break/>[3]<text:s text:c="3"/>halflif<text:s text:c="11"/>81 (<text:s text:c="2"/>0.00%)<text:s text:c="13"/>5890 (<text:s text:c="2"/>0.00%)<text:s text:c="5"/>72.72<text:line-break/>[3]<text:s text:c="3"/>starcra<text:s text:c="11"/>45 (<text:s text:c="2"/>0.00%)<text:s text:c="13"/>6367 (<text:s text:c="2"/>0.00%)<text:s text:c="4"/>141.49<text:line-break/>[3]<text:s text:c="3"/>everque<text:s text:c="12"/>9 (<text:s text:c="2"/>0.00%)<text:s text:c="13"/>1351 (<text:s text:c="2"/>0.00%)<text:s text:c="4"/>150.11<text:line-break/>[3]<text:s text:c="3"/>unreal<text:s text:c="10"/>1066 (<text:s text:c="2"/>0.00%)<text:s text:c="12"/>93951 (<text:s text:c="2"/>0.00%)<text:s text:c="5"/>88.13<text:line-break/>[3]<text:s text:c="3"/>quake<text:s text:c="13"/>20 (<text:s text:c="2"/>0.00%)<text:s text:c="13"/>1860 (<text:s text:c="2"/>0.00%)<text:s text:c="5"/>93.00<text:line-break/>[3]<text:s text:c="3"/>other<text:s text:c="8"/>3384119 (<text:s text:c="2"/>2.52%)<text:s text:c="7"/>1394472416 (<text:s text:c="2"/>1.37%)<text:s text:c="4"/>412.06<text:line-break/>[2]<text:s text:c="2"/>icmp<text:s text:c="10"/>3105709 (<text:s text:c="2"/>2.31%)<text:s text:c="8"/>272840221 (<text:s text:c="2"/>0.27%)<text:s text:c="5"/>87.85<text:line-break/>[2]<text:s text:c="2"/>frag<text:s text:c="12"/>30903 (<text:s text:c="2"/>0.02%)<text:s text:c="9"/>25672129 (<text:s text:c="2"/>0.03%)<text:s text:c="4"/>830.73<text:line-break/>&gt;&gt;&gt;&gt;</text:p>
      <text:p text:style-name="Text_20_body"><text:a xlink:type="simple" xlink:href="https://cayu.com.ar/wiki/doku.php/wiki/doku.php/wiki/lib/exe/fetch.php?media=enlaces:tcpdstat-uw.tar" text:style-name="Internet_20_link" text:visited-style-name="Visited_20_Internet_20_Link">tcpdstat-uw.tar</text:a></text:p>
      <text:p text:style-name="Text_20_body">Ref.:<text:a xlink:type="simple" xlink:href="http://matthias.vallentin.net/2007/01/examining-and-dissecting-tcpdumplibpcap.html" text:style-name="Internet_20_link" text:visited-style-name="Visited_20_Internet_20_Link">http://matthias.vallentin.net/2007/01/examining-and-dissecting-tcpdumplibpcap.html</text:a></text:p>
      <text:h text:style-name="Heading_20_2" text:outline-level="2"><text:bookmark-start text:name="__RefHeading___firewall_8"/><text:bookmark-start text:name="firewall"/>Firewall<text:bookmark-end text:name="__RefHeading___firewall_8"/><text:bookmark-end text:name="firewall"/></text:h>
      <text:h text:style-name="Heading_20_3" text:outline-level="3"><text:bookmark-start text:name="__RefHeading___iptstate_9"/><text:bookmark-start text:name="iptstate"/>IPTState<text:bookmark-end text:name="__RefHeading___iptstate_9"/><text:bookmark-end text:name="iptstate"/></text:h>
      <text:p text:style-name="Text_20_body">IPTState is a top-like interface to your netfilter connection-tracking table. Using iptstate you interactively watch where traffic crossing your netfilter/iptables firewall is going, sort by various criteria, limit the view by various criteria</text:p>
      <text:p text:style-name="Text_20_body"><text:a xlink:type="simple" xlink:href="http://www.phildev.net/iptstate/index.shtml" text:style-name="Internet_20_link" text:visited-style-name="Visited_20_Internet_20_Link">http://www.phildev.net/iptstate/index.shtml</text:a></text:p>
      <text:h text:style-name="Heading_20_2" text:outline-level="2"><text:bookmark-start text:name="__RefHeading___sniffers_10"/><text:bookmark-start text:name="sniffers"/>Sniffers<text:bookmark-end text:name="__RefHeading___sniffers_10"/><text:bookmark-end text:name="sniffers"/></text:h>
      <text:p text:style-name="Text_20_body"><text:a xlink:type="simple" xlink:href="http://es.wikipedia.org/wiki/Tipos_de_Sniffer" text:style-name="Internet_20_link" text:visited-style-name="Visited_20_Internet_20_Link">http://es.wikipedia.org/wiki/Tipos_de_Sniffer</text:a></text:p>
      <text:h text:style-name="Heading_20_3" text:outline-level="3"><text:bookmark-start text:name="__RefHeading___network_grep_-_ngrep_11"/><text:bookmark-start text:name="network_grep_-_ngrep"/>Network Grep - ngrep<text:bookmark-end text:name="__RefHeading___network_grep_-_ngrep_11"/><text:bookmark-end text:name="network_grep_-_ngrep"/></text:h>
      <text:p text:style-name="Text_20_body">Muestra y busca paquetes. Ngrep se esfuerza por proveer de la mayoría de características comunes del “grep” de GNU, aplicándolas a la capa de network ({“network layer”} del modelo de referencia OSI). ngrep es consciente de la presencia de pcap y permite usar expresiones regulares que concuerden con el “payload” ( o sea la carga, el cuerpo, y _no_ los encabezados) de los paquetes. Actualmente reconoce TCP, UDP, e ICMP sobre Ethernet, PPP, SLIP e interfaces nulas {“null interfaces”}, y comprende la lógica de un filtro “bpf” de la misma manera que herramientas más comunes de sniffing como tcpdump y snoop.</text:p>
      <text:p text:style-name="Text_20_body"><text:a xlink:type="simple" xlink:href="http://ngrep.sourceforge.net/" text:style-name="Internet_20_link" text:visited-style-name="Visited_20_Internet_20_Link">http://ngrep.sourceforge.net/</text:a></text:p>
      <text:p text:style-name="Text_20_body">Un posteo interesante en un blog : <text:a xlink:type="simple" xlink:href="http://seguridadyredes.nireblog.com/post/2010/02/24/esas-pequenas-utilidades-ngrep" text:style-name="Internet_20_link" text:visited-style-name="Visited_20_Internet_20_Link">http://seguridadyredes.nireblog.com/post/2010/02/24/esas-pequenas-utilidades-ngrep</text:a></text:p>
      <text:h text:style-name="Heading_20_3" text:outline-level="3"><text:bookmark-start text:name="__RefHeading___tcptrack_12"/><text:bookmark-start text:name="tcptrack"/>Tcptrack<text:bookmark-end text:name="__RefHeading___tcptrack_12"/><text:bookmark-end text:name="tcptrack"/></text:h>
      <text:p text:style-name="Text_20_body">tcptrack is a sniffer which displays information about TCP connections it sees on a network interface. It passively watches for connections on the network interface, keeps track of their state and displays a list of connections in a manner similar to the unix 'top' command. It displays source and destination addresses and ports, connection state, idle time, and bandwidth usage. The following screenshot explains a lot: </text:p>
      <text:p text:style-name="Text_20_body"><draw:frame draw:style-name="mediacenter" draw:name="0" text:anchor-type="paragraph" draw:z-index="0" svg:width="12.726458333333cm" svg:height="4.5772916666667cm"><draw:image xlink:href="Pictures/4cfdf11249add0754b30588801bda64a.png" xlink:type="simple" xlink:show="embed" xlink:actuate="onLoad"/></draw:frame></text:p>
      <text:p text:style-name="Text_20_body">La sintaxis es similar a la de tcpdump </text:p>
      <text:p text:style-name="Preformatted_20_Text"># tcptrack -i eth0 port 80<text:line-break/># tcptrack -i eth0 host 192.168.2.110 and port 8080<text:line-break/>#tcptrack<text:s text:c="2"/>-i eth0 src or dst 74.125.47.138 or src or dst 74.125.47.139 or src or dst 74.125.47.101 or src or dst 74.125.47.138 or src or dst 208.117.252.210 or src or dst 74.125.47.102 or src or dst s2.youtube.com or src or dst youtube.com or src or dst 208.117.252.210 or src or dst 208.117.252.22 or src or dst 208.117.252.167 or src or dst 208.117.252.22 or src or dst www.youtube.com or src or dst 208.117.252.228 or src or dst 208.117.252.23 or src or dst 74.125.47.101<text:s text:c="2"/>or src or dst 208.117.252.159 or src or dst 74.125.47.102 or src or dst 208.117.252.18</text:p>
      <text:p text:style-name="Text_20_body"><text:a xlink:type="simple" xlink:href="http://www.rhythm.cx/~steve/devel/tcptrack/" text:style-name="Internet_20_link" text:visited-style-name="Visited_20_Internet_20_Link">http://www.rhythm.cx/~steve/devel/tcptrack/</text:a></text:p>
      <text:h text:style-name="Heading_20_3" text:outline-level="3"><text:bookmark-start text:name="__RefHeading___bmon_13"/><text:bookmark-start text:name="bmon"/>Bmon<text:bookmark-end text:name="__RefHeading___bmon_13"/><text:bookmark-end text:name="bmon"/></text:h>
      <text:p text:style-name="Text_20_body"><text:span text:style-name="Strong_20_Emphasis">bmon</text:span> is a portable bandwidth monitor with multiple input methods and output modes. A set of architecture specific input modules provide the core with the listof interfaces and their counters. The core stores this counters and provides rate estimation including a history over the last 60 seconds, minutes, hours and days to the output modules which output them according to the configuration.</text:p>
      <text:p text:style-name="Text_20_body"><draw:frame draw:style-name="mediacenter" draw:name="1" text:anchor-type="paragraph" draw:z-index="1" svg:width="19.393958333333cm" style:rel-width="100%" svg:height="5.476875cm" style:rel-height="scale"><draw:image xlink:href="Pictures/15d10dad68c1efafcbc55a2ceb9b69ab.png" xlink:type="simple" xlink:show="embed" xlink:actuate="onLoad"/></draw:frame></text:p>
      <text:p text:style-name="Text_20_body"><draw:frame draw:style-name="mediacenter" draw:name="2" text:anchor-type="paragraph" draw:z-index="2" svg:width="19.446875cm" style:rel-width="100%" svg:height="12.091458333333cm" style:rel-height="scale"><draw:image xlink:href="Pictures/6e46c036bbdc140fa7aeb9e4a1864fd6.png" xlink:type="simple" xlink:show="embed" xlink:actuate="onLoad"/></draw:frame></text:p>
      <text:p text:style-name="Text_20_body">Para instalarlo </text:p>
      <text:p text:style-name="Preformatted_20_Text">apt-get install bmon</text:p>
      <text:p text:style-name="Text_20_body">Ref.: <text:a xlink:type="simple" xlink:href="http://freshmeat.net/projects/bmon/" text:style-name="Internet_20_link" text:visited-style-name="Visited_20_Internet_20_Link">http://freshmeat.net/projects/bmon/</text:a></text:p>
      <text:h text:style-name="Heading_20_3" text:outline-level="3"><text:bookmark-start text:name="__RefHeading___sqstat_14"/><text:bookmark-start text:name="sqstat"/>Sqstat<text:bookmark-end text:name="__RefHeading___sqstat_14"/><text:bookmark-end text:name="sqstat"/></text:h>
      <text:p text:style-name="Text_20_body">SqStat is a script which allows to look through active squid users connections. It use cachemgr protocol to get information from squid proxy server</text:p>
      <text:p text:style-name="Text_20_body"><draw:frame draw:style-name="mediacenter" draw:name="3" text:anchor-type="paragraph" draw:z-index="3" svg:width="19.52625cm" style:rel-width="100%" svg:height="11.985625cm" style:rel-height="scale"><draw:image xlink:href="Pictures/a72653386fc8e0611b9b1da5e200dee0.png" xlink:type="simple" xlink:show="embed" xlink:actuate="onLoad"/></draw:frame></text:p>
      <text:p text:style-name="Text_20_body"><text:a xlink:type="simple" xlink:href="https://cayu.com.ar/wiki/doku.php/wiki/doku.php/wiki/lib/exe/fetch.php?media=enlaces:sqstat-1.20.tar.gz" text:style-name="Internet_20_link" text:visited-style-name="Visited_20_Internet_20_Link">sqstat-1.20.tar.gz</text:a></text:p>
      <text:p text:style-name="Text_20_body"><text:a xlink:type="simple" xlink:href="http://samm.kiev.ua/sqstat/" text:style-name="Internet_20_link" text:visited-style-name="Visited_20_Internet_20_Link">http://samm.kiev.ua/sqsta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06::34:31</meta:creation-date>
    <dc:creator>Generated</dc:creator>
    <dc:date>2026-09-05T06::34:31</dc:date>
    <dc:language>en-US</dc:language>
    <meta:editing-cycles>1</meta:editing-cycles>
    <meta:editing-duration>PT0S</meta:editing-duration>
    <dc:title>enlaces:utilidades_de_red</dc:title>
  </office:meta>
</office:document-meta>
</file>