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b638f060f779b8c447c25f451e1406.png"/>
  <manifest:file-entry manifest:media-type="image/svg+xml" manifest:full-path="Pictures/30f9754be70101269274ca18a96a72f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ils"/><text:bookmark-start text:name="__RefHeading___ils_internet_locator_server_1"/><text:bookmark-start text:name="ils_internet_locator_server"/>ILS (Internet Locator Server)<text:bookmark-end text:name="__RefHeading___ils_internet_locator_server_1"/><text:bookmark-end text:name="ils_internet_locator_server"/></text:h>
      <text:p text:style-name="Text_20_body">Un servidor ILS (Internet Locator Server), también conocido como directorio, permite a NetMeeting obtener la dirección IP de una persona que ha iniciado sesión en ese directorio para establecer una llamada. No es más que una lista de personas que están utilizando NetMeeting y desean hacer públicos sus datos para que alguien les pueda localizar y llamar. Para que los datos aparezcan en un directorio se deben registrar en él, desde NetMeeting se puede configurar en el menú Herramientas|Opciones, pestaña general, donde dice 'Configuración de directorio'.</text:p>
      <text:p text:style-name="Text_20_body">Al registrarse en un directorio es posible localizarse fácilmente, cuando se elige conversar con alguien que está listado en el directorio, NetMeeting se comunica con el directorio, obtiene su dirección IP y establece la llamada directamente, ahí acaba la misión del servidor ILS.</text:p>
      <text:h text:style-name="Heading_20_1" text:outline-level="1"><text:bookmark-start text:name="__RefHeading___implementacion_2"/><text:bookmark-start text:name="implementacion"/>Implementación<text:bookmark-end text:name="__RefHeading___implementacion_2"/><text:bookmark-end text:name="implementacion"/></text:h>
      <text:p text:style-name="Text_20_body">Se tomó una maquina virtual con un SUSE Linux Enterprise Server 10 SP1, en el cual se instaló el sistema base, y se compiló lo necesario para su funcionamiento.</text:p>
      <text:p text:style-name="Text_20_body">Primero se definieron diferentes interfaces de red, una interfaz para la red general que utiliza el servicio ILS y otra interfaz para su administracion por SSH para el segmento de la red de tecnologia.</text:p>
      <text:p text:style-name="Text_20_body">Paquetes necesarios para emprender la compilacion</text:p>
      <text:list text:style-name="List_20_1" text:continue-numbering="false">
        <text:list-item>
          <text:p text:style-name="LastListParagraph_List_20_1_Content_First"> GCC</text:p>
        </text:list-item>
      </text:list>
      <text:list text:style-name="List_20_1" text:continue-numbering="false">
        <text:list-item>
          <text:p text:style-name="LastListParagraph_List_20_1_Content_First"> gdbm-dev</text:p>
        </text:list-item>
      </text:list>
      <text:h text:style-name="Heading_20_1" text:outline-level="1"><text:bookmark-start text:name="__RefHeading___como_funciona_3"/><text:bookmark-start text:name="como_funciona"/>Como funciona<text:bookmark-end text:name="__RefHeading___como_funciona_3"/><text:bookmark-end text:name="como_funciona"/></text:h>
      <text:p text:style-name="Text_20_body">El ILS es un servidor LDAP con valores retocados, para poder hacerlo funcionar bajo GNU/Linux deberemos bajar la version 2.0.7 de OpenLDAP [0], y el NDK [1] (NetMeeting Directory Kit).</text:p>
      <text:p text:style-name="Text_20_body">Con lo cual obtendremos una version funcional de OpenLDAP con el schema preparado para NetMeeting.</text:p>
      <text:p text:style-name="Text_20_body"><draw:frame draw:style-name="media" draw:name="0" text:anchor-type="as-char" draw:z-index="0" svg:width="18.520833333333cm" style:rel-width="100%" svg:height="4.445cm" style:rel-height="scale"><draw:image xlink:href="Pictures/2ab638f060f779b8c447c25f451e1406.png" xlink:type="simple" xlink:show="embed" xlink:actuate="onLoad"/></draw:frame></text:p>
      <text:p text:style-name="Text_20_body">El OpenLDAP, deberemos compilarlo con las siguientes opciones, y de la siguiente forma</text:p>
      <text:h text:style-name="Heading_20_5" text:outline-level="5"><text:bookmark-start text:name="__RefHeading___compilacion_4"/><text:bookmark-start text:name="compilacion"/>compilacion<text:bookmark-end text:name="__RefHeading___compilacion_4"/><text:bookmark-end text:name="compilacion"/></text:h>
      <text:p text:style-name="Preformatted_20_Text">./configure --enable-shell --enable-monitor --enable-debug<text:line-break/>make depend<text:line-break/>make<text:line-break/>make install</text:p>
      <text:h text:style-name="Heading_20_5" text:outline-level="5"><text:bookmark-start text:name="__RefHeading___perl_-mcpan_-e_shell_5"/><text:bookmark-start text:name="perl_-mcpan_-e_shell"/>perl -MCPAN -e shell<text:bookmark-end text:name="__RefHeading___perl_-mcpan_-e_shell_5"/><text:bookmark-end text:name="perl_-mcpan_-e_shell"/></text:h>
      <text:p text:style-name="Preformatted_20_Text">cpan shell -- CPAN exploration and modules installation (v1.58)<text:line-break/>ReadLine support enabled<text:line-break/><text:line-break/>cpan&gt; install Net::LDAP<text:line-break/><text:line-break/>... much output omitted ...<text:line-break/><text:line-break/><text:s text:c="2"/>/usr/bin/make install -- OK<text:line-break/><text:line-break/>cpan&gt;</text:p>
      <text:h text:style-name="Heading_20_5" text:outline-level="5"><text:bookmark-start text:name="__RefHeading___estructura_de_archivos_6"/><text:bookmark-start text:name="estructura_de_archivos"/>Estructura de archivos<text:bookmark-end text:name="__RefHeading___estructura_de_archivos_6"/><text:bookmark-end text:name="estructura_de_archivos"/></text:h>
      <text:list text:style-name="List_20_1" text:continue-numbering="false">
        <text:list-item>
          <text:p text:style-name="List_20_1_Content_First"> <text:span text:style-name="Strong_20_Emphasis">netmeeting.perl</text:span>		<text:span text:style-name="Emphasis">Script en Perl para interfacear el LDAP de NetMeeting</text:span></text:p>
        </text:list-item>
        <text:list-item>
          <text:p text:style-name="List_20_1_Content"> <text:span text:style-name="Strong_20_Emphasis">netmeeting.schema</text:span>	<text:span text:style-name="Emphasis">Schema para la estructura LDAP</text:span></text:p>
        </text:list-item>
        <text:list-item>
          <text:p text:style-name="List_20_1_Content"> <text:span text:style-name="Strong_20_Emphasis">slapd.conf</text:span>		<text:span text:style-name="Emphasis">Configuracion para el servidor LDAP primario</text:span></text:p>
        </text:list-item>
        <text:list-item>
          <text:p text:style-name="List_20_1_Content"> <text:span text:style-name="Strong_20_Emphasis">slapd2.conf</text:span>		<text:span text:style-name="Emphasis">Configuracion para el servidor LDAP secundario</text:span></text:p>
        </text:list-item>
        <text:list-item>
          <text:p text:style-name="List_20_1_Content"> <text:span text:style-name="Strong_20_Emphasis">initialize</text:span>		<text:span text:style-name="Emphasis">Script para iniciar la base LDAP del ILS</text:span></text:p>
        </text:list-item>
        <text:list-item>
          <text:p text:style-name="List_20_1_Content"> <text:span text:style-name="Strong_20_Emphasis">slapd.rc</text:span>		<text:span text:style-name="Emphasis">Script de inicio de /etc/init.d</text:span></text:p>
        </text:list-item>
        <text:list-item>
          <text:p text:style-name="List_20_1_Content"> <text:span text:style-name="Strong_20_Emphasis">nmaddentry</text:span>		<text:span text:style-name="Emphasis">Perl script to add entries to the NetMeeting directory</text:span></text:p>
        </text:list-item>
        <text:list-item>
          <text:p text:style-name="List_20_1_Content_Last"> <text:span text:style-name="Strong_20_Emphasis">nmdirectory</text:span>		<text:span text:style-name="Emphasis">Perl/Tk script to query the NetMeeting directory</text:span> </text:p>
        </text:list-item>
      </text:list>
      <text:h text:style-name="Heading_20_1" text:outline-level="1"><text:bookmark-start text:name="__RefHeading___levantando_los_servicios_7"/><text:bookmark-start text:name="levantando_los_servicios"/>Levantando los servicios<text:bookmark-end text:name="__RefHeading___levantando_los_servicios_7"/><text:bookmark-end text:name="levantando_los_servicios"/></text:h>
      <text:p text:style-name="Text_20_body">Para arrancar el LDAP primario solo basta con ejecutar la siguiente linea de comando especificando el archivo de configuracion a usar</text:p>
      <text:p text:style-name="Preformatted_20_Text">/usr/local/libexec/slapd -f /usr/local/etc/openldap/slapd.conf</text:p>
      <text:p text:style-name="Text_20_body">Para ejecutar el servidor LDAP secundario tenemos que especificar el puerto en el cual escuchar ya que el debe diferir del servidor LDAP primario</text:p>
      <text:p text:style-name="Preformatted_20_Text">/usr/local/libexec/slapd -h ldap://localhost:2345/ -f /usr/local/etc/openldap/slapd2.conf</text:p>
      <text:p text:style-name="Text_20_body">Copy netmeeting.perl to the /usr/local/libexec directory, netmeeting.schema to the /usr/local/etc/openldap/schema  directory, and copy both slapd.conf  and slapd2.conf to the /usr/local/etc/openldap directory. Create the directory /usr/local/var/openldap-netmeeting  to store the LDAP database, and make it world writable.</text:p>
      <text:p text:style-name="Text_20_body">Ademas de esto hay que inicializar la base LDAP con algunos parametros dentro de ella :</text:p>
      <text:p text:style-name="Preformatted_20_Text"><text:line-break/>ldapadd -H ldap://localhost:2345/ -x -D "cn=root,objectclass=rtperson" -w secret &lt;&lt;EOF<text:line-break/>dn: objectclass=rtperson<text:line-break/>objectclass: top<text:line-break/>EOF<text:line-break/></text:p>
      <text:h text:style-name="Heading_20_1" text:outline-level="1"><text:bookmark-start text:name="__RefHeading___nota_de_ils_en_windows_2000_8"/><text:bookmark-start text:name="nota_de_ils_en_windows_2000"/>Nota de ILS en Windows 2000<text:bookmark-end text:name="__RefHeading___nota_de_ils_en_windows_2000_8"/><text:bookmark-end text:name="nota_de_ils_en_windows_2000"/></text:h>
      <text:p text:style-name="Text_20_body">Si el ILS corre sobre un Windows 2000, por default este en vez de escuchar el servicio en el puerto 389 de LDAP, lo hace sobre el puerto 1002, entonces el NetMeeting intenta primero en el puerto 1002, pero si la conexion es rechazada entonces reintenta conectar al puerto 389 por default de LDAP.</text:p>
      <text:p text:style-name="Text_20_body">Nota: Si surgiera la necesidad de instalar el servidor ILS dentro de un servidor que previamente esta corriendo LDAP, entonces probar configurar para que el LDAP correspondiente al ILS corra en el puerto 1002</text:p>
      <text:p text:style-name="Text_20_body">[0] <text:a xlink:type="simple" xlink:href="ftp://ftp.openldap.org/pub/OpenLDAP/openldap-release/" text:style-name="Internet_20_link" text:visited-style-name="Visited_20_Internet_20_Link">ftp://ftp.openldap.org/pub/OpenLDAP/openldap-release/</text:a></text:p>
      <text:p text:style-name="Text_20_body">[1] <text:a xlink:type="simple" xlink:href="http://www.freesoft.org/software/NetMeeting/download" text:style-name="Internet_20_link" text:visited-style-name="Visited_20_Internet_20_Link">http://www.freesoft.org/software/NetMeeting/download</text:a></text:p>
      <text:h text:style-name="Heading_20_1" text:outline-level="1"><text:bookmark-start text:name="__RefHeading___archivos_9"/><text:bookmark-start text:name="archivos"/>Archivos<text:bookmark-end text:name="__RefHeading___archivos_9"/><text:bookmark-end text:name="archivos"/></text:h>
      <text:p text:style-name="Text_20_body"><text:span text:style-name="Emphasis">Archivos, scripts y demas necesarios para el correcto funcionamiento de ILS.</text:span></text:p>
      <text:h text:style-name="Heading_20_2" text:outline-level="2"><text:bookmark-start text:name="__RefHeading___configuracion_10"/><text:bookmark-start text:name="configuracion"/>Configuracion<text:bookmark-end text:name="__RefHeading___configuracion_10"/><text:bookmark-end text:name="configuracion"/></text:h>
      <text:h text:style-name="Heading_20_5" text:outline-level="5"><text:bookmark-start text:name="__RefHeading___usr_local_etc_openldap_slapd.conf_11"/><text:bookmark-start text:name="usr_local_etc_openldap_slapd.conf"/>/usr/local/etc/openldap/slapd.conf<text:bookmark-end text:name="__RefHeading___usr_local_etc_openldap_slapd.conf_11"/><text:bookmark-end text:name="usr_local_etc_openldap_slapd.conf"/></text:h>
      <table:table table:style-name="Table">
        <table:table-column table:style-name="odt_auto_style_table_column_1_1"/>
        <table:table-row>
          <table:table-cell office:value-type="string" table:style-name="tablecell">
            <text:p text:style-name="Preformatted_20_Text">include<text:s text:c="9"/><text:span text:style-name="highlight_sy0">/</text:span>usr<text:span text:style-name="highlight_sy0">/</text:span>local<text:span text:style-name="highlight_sy0">/</text:span>etc<text:span text:style-name="highlight_sy0">/</text:span>openldap<text:span text:style-name="highlight_sy0">/</text:span>schema<text:span text:style-name="highlight_sy0">/</text:span>netmeeting.<text:span text:style-name="highlight_me1">schema</text:span><text:line-break/>schemacheck<text:s text:c="5"/>off<text:line-break/> <text:line-break/>pidfile<text:s text:c="9"/><text:span text:style-name="highlight_sy0">/</text:span>var<text:span text:style-name="highlight_sy0">/</text:span>run<text:span text:style-name="highlight_sy0">/</text:span>slapd.<text:span text:style-name="highlight_me1">pid</text:span><text:line-break/> <text:line-break/> <text:line-break/>database<text:s text:c="8"/>shell<text:line-break/>suffix<text:s text:c="10"/><text:span text:style-name="highlight_st0">"objectclass=rtperson"</text:span><text:line-break/>search<text:s text:c="10"/><text:span text:style-name="highlight_sy0">/</text:span>usr<text:span text:style-name="highlight_sy0">/</text:span>local<text:span text:style-name="highlight_sy0">/</text:span>libexec<text:span text:style-name="highlight_sy0">/</text:span>netmeeting.<text:span text:style-name="highlight_me1">perl</text:span><text:line-break/>add<text:s text:c="13"/><text:span text:style-name="highlight_sy0">/</text:span>usr<text:span text:style-name="highlight_sy0">/</text:span>local<text:span text:style-name="highlight_sy0">/</text:span>libexec<text:span text:style-name="highlight_sy0">/</text:span>netmeeting.<text:span text:style-name="highlight_me1">perl</text:span><text:line-break/>modify<text:s text:c="10"/><text:span text:style-name="highlight_sy0">/</text:span>usr<text:span text:style-name="highlight_sy0">/</text:span>local<text:span text:style-name="highlight_sy0">/</text:span>libexec<text:span text:style-name="highlight_sy0">/</text:span>netmeeting.<text:span text:style-name="highlight_me1">perl</text:span><text:line-break/>delete<text:s text:c="10"/><text:span text:style-name="highlight_sy0">/</text:span>usr<text:span text:style-name="highlight_sy0">/</text:span>local<text:span text:style-name="highlight_sy0">/</text:span>libexec<text:span text:style-name="highlight_sy0">/</text:span>netmeeting.<text:span text:style-name="highlight_me1">perl</text:span></text:p>
          </table:table-cell>
        </table:table-row>
      </table:table>
      <text:h text:style-name="Heading_20_5" text:outline-level="5"><text:bookmark-start text:name="__RefHeading___usr_local_etc_openldap_slapd2.conf_12"/><text:bookmark-start text:name="usr_local_etc_openldap_slapd2.conf"/>/usr/local/etc/openldap/slapd2.conf<text:bookmark-end text:name="__RefHeading___usr_local_etc_openldap_slapd2.conf_12"/><text:bookmark-end text:name="usr_local_etc_openldap_slapd2.conf"/></text:h>
      <table:table table:style-name="Table">
        <table:table-column table:style-name="odt_auto_style_table_column_2_1"/>
        <table:table-row>
          <table:table-cell office:value-type="string" table:style-name="tablecell">
            <text:p text:style-name="Preformatted_20_Text">include<text:s text:c="9"/><text:span text:style-name="highlight_sy0">/</text:span>usr<text:span text:style-name="highlight_sy0">/</text:span>local<text:span text:style-name="highlight_sy0">/</text:span>etc<text:span text:style-name="highlight_sy0">/</text:span>openldap<text:span text:style-name="highlight_sy0">/</text:span>schema<text:span text:style-name="highlight_sy0">/</text:span>netmeeting.<text:span text:style-name="highlight_me1">schema</text:span><text:line-break/>schemacheck<text:s text:c="5"/>off<text:line-break/> <text:line-break/>pidfile<text:s text:c="9"/><text:span text:style-name="highlight_sy0">/</text:span>var<text:span text:style-name="highlight_sy0">/</text:span>run<text:span text:style-name="highlight_sy0">/</text:span>slapd2.<text:span text:style-name="highlight_me1">pid</text:span><text:line-break/> <text:line-break/>database<text:s text:c="8"/>ldbm<text:line-break/>suffix<text:s text:c="10"/><text:span text:style-name="highlight_st0">"OBJECTCLASS=RTPERSON"</text:span><text:line-break/>directory<text:s text:c="7"/><text:span text:style-name="highlight_sy0">/</text:span>usr<text:span text:style-name="highlight_sy0">/</text:span>local<text:span text:style-name="highlight_sy0">/</text:span>var<text:span text:style-name="highlight_sy0">/</text:span>openldap<text:span text:style-name="highlight_sy0">-</text:span>ldbm<text:line-break/>rootdn<text:s text:c="10"/><text:span text:style-name="highlight_st0">"cn=root,objectclass=rtperson"</text:span><text:line-break/>rootpw<text:s text:c="10"/>secret<text:line-break/>lastmod<text:s text:c="9"/>on <text:line-break/>access to <text:span text:style-name="highlight_sy0">*</text:span> by <text:span text:style-name="highlight_sy0">*</text:span> write</text:p>
          </table:table-cell>
        </table:table-row>
      </table:table>
      <text:h text:style-name="Heading_20_2" text:outline-level="2"><text:bookmark-start text:name="__RefHeading___inicializar_la_base_de_datos_ils_13"/><text:bookmark-start text:name="inicializar_la_base_de_datos_ils"/>Inicializar la Base de Datos ILS<text:bookmark-end text:name="__RefHeading___inicializar_la_base_de_datos_ils_13"/><text:bookmark-end text:name="inicializar_la_base_de_datos_ils"/></text:h>
      <text:p text:style-name="Text_20_body">Carga los datos iniciales de la Base LDAP para el correcto registro del cliente NetMeeting</text:p>
      <text:h text:style-name="Heading_20_5" text:outline-level="5"><text:bookmark-start text:name="__RefHeading___initialize_14"/><text:bookmark-start text:name="initialize"/>initialize<text:bookmark-end text:name="__RefHeading___initialize_14"/><text:bookmark-end text:name="initialize"/></text:h>
      <table:table table:style-name="Table">
        <table:table-column table:style-name="odt_auto_style_table_column_3_1"/>
        <table:table-row>
          <table:table-cell office:value-type="string" table:style-name="tablecell">
            <text:p text:style-name="Preformatted_20_Text"><text:span text:style-name="highlight_co0">#!/bin/sh</text:span><text:line-break/><text:span text:style-name="highlight_co0"># Notice that this add goes to the server on the hidden port.<text:s text:c="2"/>This is</text:span><text:line-break/><text:span text:style-name="highlight_co0"># required since the scripts don't pass authentication options from</text:span><text:line-break/><text:span text:style-name="highlight_co0"># one server to the next.</text:span><text:line-break/> <text:line-break/>ldapadd <text:span text:style-name="highlight_re5">-H</text:span> ldap:<text:span text:style-name="highlight_sy0">//</text:span>localhost:<text:span text:style-name="highlight_nu0">2345</text:span><text:span text:style-name="highlight_sy0">/</text:span> <text:span text:style-name="highlight_re5">-x</text:span> <text:span text:style-name="highlight_re5">-D</text:span> <text:span text:style-name="highlight_st0">"cn=root,objectclass=rtperson"</text:span> <text:span text:style-name="highlight_re5">-w</text:span> secret <text:span text:style-name="highlight_co2">&lt;&lt;EOF<text:line-break/>dn: objectclass=rtperson<text:line-break/>objectclass: top<text:line-break/>EOF</text:span></text:p>
          </table:table-cell>
        </table:table-row>
      </table:table>
      <text:h text:style-name="Heading_20_2" text:outline-level="2"><text:bookmark-start text:name="__RefHeading___script_de_inicio_para_el_servidor_ils_15"/><text:bookmark-start text:name="script_de_inicio_para_el_servidor_ils"/>Script de inicio para el servidor ILS<text:bookmark-end text:name="__RefHeading___script_de_inicio_para_el_servidor_ils_15"/><text:bookmark-end text:name="script_de_inicio_para_el_servidor_ils"/></text:h>
      <text:p text:style-name="Text_20_body">Para poder iniciar y detener el servicio ILS, se armo un script que detenia y comenzaba los servicios de red LDAP, con las convenciones y cosas del SuSE</text:p>
      <text:h text:style-name="Heading_20_5" text:outline-level="5"><text:bookmark-start text:name="__RefHeading___etc_init.d_ils_16"/><text:bookmark-start text:name="etc_init.d_ils"/>/etc/init.d/ils<text:bookmark-end text:name="__RefHeading___etc_init.d_ils_16"/><text:bookmark-end text:name="etc_init.d_ils"/></text:h>
      <table:table table:style-name="Table">
        <table:table-column table:style-name="odt_auto_style_table_column_4_1"/>
        <table:table-row>
          <table:table-cell office:value-type="string" table:style-name="tablecell">
            <text:p text:style-name="Preformatted_20_Text"><text:span text:style-name="highlight_co0">#!/bin/sh</text:span><text:line-break/><text:span text:style-name="highlight_co0"># description: Correr procesos ILS</text:span><text:line-break/><text:span text:style-name="highlight_co0"># Sergio Cayuqueo &lt;sergio@xtech.com.ar&gt;</text:span><text:line-break/><text:span text:style-name="highlight_co0"># XTECH www.xtech.com.ar</text:span><text:line-break/> <text:line-break/><text:span text:style-name="highlight_co0">### BEGIN INIT INFO</text:span><text:line-break/><text:span text:style-name="highlight_co0"># Provides:<text:s text:c="7"/>ils</text:span><text:line-break/><text:span text:style-name="highlight_co0"># Required-Start: </text:span><text:line-break/><text:span text:style-name="highlight_co0"># Required-Stop:</text:span><text:line-break/><text:span text:style-name="highlight_co0"># Default-Start:<text:s text:c="2"/>3 5</text:span><text:line-break/><text:span text:style-name="highlight_co0"># Default-Stop:<text:s text:c="3"/>0 1 6</text:span><text:line-break/><text:span text:style-name="highlight_co0"># Description:<text:s text:c="4"/>Internet Locator Server (ILS)</text:span><text:line-break/><text:span text:style-name="highlight_co0">### END INIT INFO</text:span><text:line-break/> <text:line-break/> <text:line-break/><text:span text:style-name="highlight_co0"># Source function library.</text:span><text:line-break/>. <text:span text:style-name="highlight_sy0">/</text:span>lib<text:span text:style-name="highlight_sy0">/</text:span>lsb<text:span text:style-name="highlight_sy0">/</text:span>init-functions<text:line-break/> <text:line-break/><text:span text:style-name="highlight_re2">SLAPD_BIN</text:span>=<text:span text:style-name="highlight_sy0">/</text:span>usr<text:span text:style-name="highlight_sy0">/</text:span>local<text:span text:style-name="highlight_sy0">/</text:span>libexec<text:span text:style-name="highlight_sy0">/</text:span>slapd<text:line-break/><text:span text:style-name="highlight_kw3">test</text:span> <text:span text:style-name="highlight_re5">-x</text:span> <text:span text:style-name="highlight_re1">$SLAPD_BIN</text:span> <text:span text:style-name="highlight_sy0">||</text:span> <text:span text:style-name="highlight_kw3">exit</text:span> <text:span text:style-name="highlight_nu0">5</text:span><text:line-break/> <text:line-break/><text:span text:style-name="highlight_re2">SLAP1_CONF</text:span>=<text:span text:style-name="highlight_sy0">/</text:span>usr<text:span text:style-name="highlight_sy0">/</text:span>local<text:span text:style-name="highlight_sy0">/</text:span>etc<text:span text:style-name="highlight_sy0">/</text:span>openldap<text:span text:style-name="highlight_sy0">/</text:span>slapd.conf<text:line-break/><text:span text:style-name="highlight_re2">SLAP2_CONF</text:span>=<text:span text:style-name="highlight_sy0">/</text:span>usr<text:span text:style-name="highlight_sy0">/</text:span>local<text:span text:style-name="highlight_sy0">/</text:span>etc<text:span text:style-name="highlight_sy0">/</text:span>openldap<text:span text:style-name="highlight_sy0">/</text:span>slapd2.conf<text:line-break/> <text:line-break/><text:span text:style-name="highlight_re2">PIDFILE1</text:span>=<text:span text:style-name="highlight_sy0">/</text:span>var<text:span text:style-name="highlight_sy0">/</text:span>run<text:span text:style-name="highlight_sy0">/</text:span>slapd.pid<text:line-break/><text:span text:style-name="highlight_re2">PIDFILE2</text:span>=<text:span text:style-name="highlight_sy0">/</text:span>var<text:span text:style-name="highlight_sy0">/</text:span>run<text:span text:style-name="highlight_sy0">/</text:span>slapd2.pid<text:line-break/> <text:line-break/><text:span text:style-name="highlight_kw3">test</text:span> <text:span text:style-name="highlight_re5">-x</text:span> <text:span text:style-name="highlight_re1">$SLAPD_BIN</text:span> <text:span text:style-name="highlight_sy0">||</text:span> <text:span text:style-name="highlight_br0">{</text:span> <text:span text:style-name="highlight_kw3">echo</text:span> <text:span text:style-name="highlight_st0">"<text:span text:style-name="highlight_es2">$SLAPD_BIN</text:span> no instalado"</text:span>;<text:line-break/><text:s text:c="8"/><text:span text:style-name="highlight_kw1">if</text:span> <text:span text:style-name="highlight_br0">[</text:span> <text:span text:style-name="highlight_st0">"$1"</text:span> = <text:span text:style-name="highlight_st0">"stop"</text:span> <text:span text:style-name="highlight_br0">]</text:span>; <text:span text:style-name="highlight_kw1">then</text:span> <text:span text:style-name="highlight_kw3">exit</text:span> <text:span text:style-name="highlight_nu0">0</text:span>;<text:line-break/><text:s text:c="8"/><text:span text:style-name="highlight_kw1">else</text:span> <text:span text:style-name="highlight_kw3">exit</text:span> <text:span text:style-name="highlight_nu0">5</text:span>; <text:span text:style-name="highlight_kw1">fi</text:span>; <text:span text:style-name="highlight_br0">}</text:span><text:line-break/> <text:line-break/><text:span text:style-name="highlight_kw3">test</text:span> <text:span text:style-name="highlight_re5">-r</text:span> <text:span text:style-name="highlight_re1">$SLAP1_CONF</text:span> <text:span text:style-name="highlight_sy0">||</text:span> <text:span text:style-name="highlight_br0">{</text:span> <text:span text:style-name="highlight_kw3">echo</text:span> <text:span text:style-name="highlight_st0">"<text:span text:style-name="highlight_es2">$SLAP1_CONF</text:span> no existe"</text:span>;<text:line-break/><text:s text:c="8"/><text:span text:style-name="highlight_kw1">if</text:span> <text:span text:style-name="highlight_br0">[</text:span> <text:span text:style-name="highlight_st0">"$1"</text:span> = <text:span text:style-name="highlight_st0">"stop"</text:span> <text:span text:style-name="highlight_br0">]</text:span>; <text:span text:style-name="highlight_kw1">then</text:span> <text:span text:style-name="highlight_kw3">exit</text:span> <text:span text:style-name="highlight_nu0">0</text:span>;<text:line-break/><text:s text:c="8"/><text:span text:style-name="highlight_kw1">else</text:span> <text:span text:style-name="highlight_kw3">exit</text:span> <text:span text:style-name="highlight_nu0">6</text:span>; <text:span text:style-name="highlight_kw1">fi</text:span>; <text:span text:style-name="highlight_br0">}</text:span><text:line-break/> <text:line-break/><text:span text:style-name="highlight_kw3">test</text:span> <text:span text:style-name="highlight_re5">-r</text:span> <text:span text:style-name="highlight_re1">$SLAP2_CONF</text:span> <text:span text:style-name="highlight_sy0">||</text:span> <text:span text:style-name="highlight_br0">{</text:span> <text:span text:style-name="highlight_kw3">echo</text:span> <text:span text:style-name="highlight_st0">"<text:span text:style-name="highlight_es2">$SLAP2_CONF</text:span> no existe"</text:span>;<text:line-break/><text:s text:c="8"/><text:span text:style-name="highlight_kw1">if</text:span> <text:span text:style-name="highlight_br0">[</text:span> <text:span text:style-name="highlight_st0">"$1"</text:span> = <text:span text:style-name="highlight_st0">"stop"</text:span> <text:span text:style-name="highlight_br0">]</text:span>; <text:span text:style-name="highlight_kw1">then</text:span> <text:span text:style-name="highlight_kw3">exit</text:span> <text:span text:style-name="highlight_nu0">0</text:span>;<text:line-break/><text:s text:c="8"/><text:span text:style-name="highlight_kw1">else</text:span> <text:span text:style-name="highlight_kw3">exit</text:span> <text:span text:style-name="highlight_nu0">6</text:span>; <text:span text:style-name="highlight_kw1">fi</text:span>; <text:span text:style-name="highlight_br0">}</text:span><text:line-break/> <text:line-break/> <text:line-break/><text:span text:style-name="highlight_kw1">case</text:span> <text:span text:style-name="highlight_st0">"$1"</text:span> <text:span text:style-name="highlight_kw1">in</text:span><text:line-break/><text:s text:c="2"/>start<text:span text:style-name="highlight_br0">)</text:span><text:line-break/><text:s text:c="8"/><text:span text:style-name="highlight_kw3">echo</text:span> <text:span text:style-name="highlight_re5">-n</text:span> <text:span text:style-name="highlight_st0">"Starting slapd1: "</text:span><text:line-break/><text:s text:c="8"/>startproc <text:span text:style-name="highlight_re5">-p</text:span> <text:span text:style-name="highlight_re1">$PIDFILE1</text:span> <text:span text:style-name="highlight_re5">-f</text:span> <text:span text:style-name="highlight_re1">$SLAPD_BIN</text:span> <text:span text:style-name="highlight_re5">-f</text:span> <text:span text:style-name="highlight_re1">$SLAP1_CONF</text:span> ; rc_status <text:span text:style-name="highlight_re5">-v</text:span><text:line-break/><text:s text:c="8"/><text:span text:style-name="highlight_kw3">echo</text:span><text:line-break/><text:s text:c="8"/><text:span text:style-name="highlight_kw3">echo</text:span> <text:span text:style-name="highlight_re5">-n</text:span> <text:span text:style-name="highlight_st0">"Starting slapd2: "</text:span><text:line-break/><text:s text:c="8"/>startproc <text:span text:style-name="highlight_re5">-p</text:span> <text:span text:style-name="highlight_re1">$PIDFILE2</text:span> <text:span text:style-name="highlight_re5">-f</text:span> <text:span text:style-name="highlight_re1">$SLAPD_BIN</text:span> <text:span text:style-name="highlight_re5">-h</text:span> ldap:<text:span text:style-name="highlight_sy0">//</text:span>localhost:<text:span text:style-name="highlight_nu0">2345</text:span><text:span text:style-name="highlight_sy0">/</text:span> <text:span text:style-name="highlight_re5">-f</text:span> <text:span text:style-name="highlight_re1">$SLAP2_CONF</text:span> ; rc_status <text:span text:style-name="highlight_re5">-v</text:span><text:line-break/><text:s text:c="8"/><text:span text:style-name="highlight_kw3">echo</text:span> <text:line-break/><text:s text:c="8"/><text:span text:style-name="highlight_sy0">;;</text:span><text:line-break/><text:s text:c="2"/>stop<text:span text:style-name="highlight_br0">)</text:span><text:line-break/><text:s text:c="8"/><text:span text:style-name="highlight_kw3">echo</text:span> <text:span text:style-name="highlight_re5">-n</text:span> <text:span text:style-name="highlight_st0">"Shutting down ILS: "</text:span><text:line-break/><text:s text:c="8"/>killproc <text:span text:style-name="highlight_re5">-p</text:span> <text:span text:style-name="highlight_re1">$PIDFILE1</text:span> <text:span text:style-name="highlight_re1">$SLAPD_BIN</text:span> ; rc_status <text:span text:style-name="highlight_re5">-v</text:span><text:line-break/><text:s text:c="8"/>killproc <text:span text:style-name="highlight_re5">-p</text:span> <text:span text:style-name="highlight_re1">$PIDFILE2</text:span> <text:span text:style-name="highlight_re1">$SLAPD_BIN</text:span> ; rc_status <text:span text:style-name="highlight_re5">-v</text:span><text:line-break/><text:s text:c="8"/><text:span text:style-name="highlight_sy0">;;</text:span><text:line-break/><text:s text:c="2"/>status<text:span text:style-name="highlight_br0">)</text:span><text:line-break/><text:s text:c="8"/><text:span text:style-name="highlight_kw3">echo</text:span> <text:span text:style-name="highlight_re5">-n</text:span> <text:span text:style-name="highlight_st0">"Checking for service ILS "</text:span><text:line-break/><text:s text:c="8"/><text:span text:style-name="highlight_co0">## Check status with checkproc(8), if process is running</text:span><text:line-break/><text:s text:c="8"/><text:span text:style-name="highlight_co0">## checkproc will return with exit status 0.</text:span><text:line-break/> <text:line-break/><text:s text:c="8"/><text:span text:style-name="highlight_co0"># Estado de salida del comando:</text:span><text:line-break/><text:s text:c="8"/><text:span text:style-name="highlight_co0"># 0 - servicio corriendo</text:span><text:line-break/><text:s text:c="8"/><text:span text:style-name="highlight_co0"># 1 - servicio muerto pero en /var/run/ existe el archivo PID</text:span><text:line-break/><text:s text:c="8"/><text:span text:style-name="highlight_co0"># 2 - servicio muerto pero en /var/lock/ existe el archivo lock</text:span><text:line-break/><text:s text:c="8"/><text:span text:style-name="highlight_co0"># 3 - servicio sin correr</text:span><text:line-break/><text:s text:c="8"/><text:span text:style-name="highlight_co0">#checkproc $SLAPD_BIN ; rc_status -v</text:span><text:line-break/><text:s text:c="8"/>pidofproc <text:span text:style-name="highlight_re5">-p</text:span> <text:span text:style-name="highlight_re1">$PIDFILE1</text:span> <text:span text:style-name="highlight_re1">$SLAPD_BIN</text:span> ; rc_status <text:span text:style-name="highlight_re5">-v</text:span><text:line-break/><text:s text:c="8"/>pidofproc <text:span text:style-name="highlight_re5">-p</text:span> <text:span text:style-name="highlight_re1">$PIDFILE2</text:span> <text:span text:style-name="highlight_re1">$SLAPD_BIN</text:span> ; rc_status <text:span text:style-name="highlight_re5">-v</text:span><text:line-break/><text:s text:c="8"/><text:span text:style-name="highlight_sy0">;;</text:span><text:line-break/><text:s text:c="2"/>restart<text:span text:style-name="highlight_br0">)</text:span><text:line-break/><text:s text:c="8"/><text:span text:style-name="highlight_re4">$0</text:span> stop<text:line-break/><text:s text:c="8"/><text:span text:style-name="highlight_re4">$0</text:span> start<text:line-break/><text:s text:c="8"/><text:span text:style-name="highlight_sy0">;;</text:span><text:line-break/><text:s text:c="2"/><text:span text:style-name="highlight_sy0">*</text:span><text:span text:style-name="highlight_br0">)</text:span><text:line-break/><text:s text:c="8"/><text:span text:style-name="highlight_kw3">echo</text:span> $<text:span text:style-name="highlight_st0">"Usage: $0 {start|stop|status|restart}"</text:span><text:line-break/><text:s text:c="8"/><text:span text:style-name="highlight_kw3">exit</text:span> <text:span text:style-name="highlight_nu0">1</text:span><text:line-break/><text:span text:style-name="highlight_kw1">esac</text:span><text:line-break/> <text:line-break/><text:span text:style-name="highlight_kw3">exit</text:span> <text:span text:style-name="highlight_nu0">0</text:span></text:p>
          </table:table-cell>
        </table:table-row>
      </table:table>
      <text:p text:style-name="Text_20_body">Notese que esta $“Usage, los locales del sistema se encargan de traducirlo a Uso y el $0 es la variable que contiene el nombre del script en cuestion.</text:p>
      <text:p text:style-name="Text_20_body">Una vez que copiamos nuestro script a /etc/init.d ejecutamos el siguiente comando para configurarlo como servicio al inicio <text:span text:style-name="Emphasis"><text:span text:style-name="Strong_20_Emphasis">innserv /etc/init.d/ils</text:span></text:span> y para borrarlo <text:span text:style-name="Emphasis"><text:span text:style-name="Strong_20_Emphasis">innserv -r /etc/init.d/ils</text:span></text:span></text:p>
      <text:p text:style-name="Text_20_body"><text:span text:style-name="Strong_20_Emphasis">Sobre la ejecucion del script</text:span></text:p>
      <table:table table:style-name="Table">
        <table:table-column/>
        <table:table-column/>
        <table:table-column/>
        <table:table-column/>
        <table:table-row>
          <table:table-cell office:value-type="string" table:style-name="tableheader">
            <text:p text:style-name="Table_20_Heading">Opciones</text:p>
          </table:table-cell>
          <table:table-cell office:value-type="string" table:style-name="tableheader" table:number-columns-spanned="2">
            <text:p text:style-name="Table_20_Heading">Descripcion</text:p>
          </table:table-cell>
          <table:covered-table-cell/>
        </table:table-row>
        <table:table-row>
          <table:table-cell office:value-type="string" table:style-name="tablecell">
            <text:p text:style-name="tablealignleft"><text:span text:style-name="Strong_20_Emphasis">start</text:span></text:p>
          </table:table-cell>
          <table:table-cell office:value-type="string" table:style-name="tablecell">
            <text:p text:style-name="tablealignleft"><text:span text:style-name="Emphasis">Incia el servicio</text:span></text:p>
          </table:table-cell>
          <table:table-cell office:value-type="string" table:style-name="tablecell"/>
          <table:table-cell office:value-type="string" table:style-name="tablecell"/>
        </table:table-row>
        <table:table-row>
          <table:table-cell office:value-type="string" table:style-name="tablecell">
            <text:p text:style-name="tablealignleft"><text:span text:style-name="Strong_20_Emphasis">stop</text:span></text:p>
          </table:table-cell>
          <table:table-cell office:value-type="string" table:style-name="tablecell">
            <text:p text:style-name="tablealignleft"><text:span text:style-name="Emphasis">Detiene el servicio</text:span></text:p>
          </table:table-cell>
          <table:table-cell office:value-type="string" table:style-name="tablecell"/>
          <table:table-cell office:value-type="string" table:style-name="tablecell"/>
        </table:table-row>
        <table:table-row>
          <table:table-cell office:value-type="string" table:style-name="tablecell">
            <text:p text:style-name="tablealignleft"><text:span text:style-name="Strong_20_Emphasis">status</text:span></text:p>
          </table:table-cell>
          <table:table-cell office:value-type="string" table:style-name="tablecell">
            <text:p text:style-name="tablealignleft"><text:span text:style-name="Emphasis">Nos muestra el estado de ejecucion</text:span></text:p>
          </table:table-cell>
          <table:table-cell office:value-type="string" table:style-name="tablecell"/>
          <table:table-cell office:value-type="string" table:style-name="tablecell"/>
        </table:table-row>
        <table:table-row>
          <table:table-cell office:value-type="string" table:style-name="tablecell">
            <text:p text:style-name="tablealignleft"><text:span text:style-name="Strong_20_Emphasis">restart</text:span></text:p>
          </table:table-cell>
          <table:table-cell office:value-type="string" table:style-name="tablecell">
            <text:p text:style-name="tablealignleft"><text:span text:style-name="Emphasis">Reinicia el servicio</text:span></text:p>
          </table:table-cell>
          <table:table-cell office:value-type="string" table:style-name="tablecell"/>
          <table:table-cell office:value-type="string" table:style-name="tablecell"/>
        </table:table-row>
      </table:table>
      <text:p text:style-name="Text_20_body">Niveles de ejecucion por defecto de inicio del script</text:p>
      <table:table table:style-name="Table">
        <table:table-column/>
        <table:table-column/>
        <table:table-row>
          <table:table-cell office:value-type="string" table:style-name="tablecell">
            <text:p text:style-name="tablealignleft"><text:span text:style-name="Strong_20_Emphasis">3</text:span></text:p>
          </table:table-cell>
          <table:table-cell office:value-type="string" table:style-name="tablecell">
            <text:p text:style-name="tablealignleft"><text:span text:style-name="Emphasis">Modo multiusuario con red</text:span></text:p>
          </table:table-cell>
        </table:table-row>
        <table:table-row>
          <table:table-cell office:value-type="string" table:style-name="tablecell">
            <text:p text:style-name="tablealignleft"><text:span text:style-name="Strong_20_Emphasis">5</text:span></text:p>
          </table:table-cell>
          <table:table-cell office:value-type="string" table:style-name="tablecell">
            <text:p text:style-name="tablealignleft"><text:span text:style-name="Emphasis">Modo multiusuario completo con red y gestor grafico</text:span></text:p>
          </table:table-cell>
        </table:table-row>
      </table:table>
      <text:h text:style-name="Heading_20_4" text:outline-level="4"><text:bookmark-start text:name="__RefHeading___todo_17"/><text:bookmark-start text:name="todo"/>TODO<text:bookmark-end text:name="__RefHeading___todo_17"/><text:bookmark-end text:name="todo"/></text:h>
      <text:p text:style-name="Text_20_body"><draw:frame draw:style-name="media" draw:name="1" text:anchor-type="as-char" draw:z-index="1" svg:width="" svg:rel-width="100%" svg:height="0cm"><draw:image xlink:href="Pictures/30f9754be70101269274ca18a96a72f0.svg" xlink:type="simple" xlink:show="embed" xlink:actuate="onLoad"/></draw:frame> TODO</text:p>
      <text:list text:style-name="List_20_1" text:continue-numbering="false">
        <text:list-item>
          <text:p text:style-name="LastListParagraph_List_20_1_Content_First"> Agregar datos de emergecia en caso de caida</text:p>
        </text:list-item>
      </text:list>
      <text:list text:style-name="List_20_1" text:continue-numbering="false">
        <text:list-item>
          <text:p text:style-name="LastListParagraph_List_20_1_Content_First"> Para un futuro estaria bueno armar un RPM o un DEB</text:p>
        </text:list-item>
      </text:list>
      <text:h text:style-name="Heading_20_2" text:outline-level="2"><text:bookmark-start text:name="__RefHeading___archivos_18"/><text:bookmark-start text:name="archivos1"/>Archivos<text:bookmark-end text:name="__RefHeading___archivos_18"/><text:bookmark-end text:name="archivos1"/></text:h>
      <text:p text:style-name="Text_20_body">Scripts y configuracion</text:p>
      <text:p text:style-name="Text_20_body"><text:a xlink:type="simple" xlink:href="https://cayu.com.ar/wiki/doku.php/wiki/lib/exe/fetch.php?media=manuales:ils0.1.tgz" text:style-name="Internet_20_link" text:visited-style-name="Visited_20_Internet_20_Link">ils0.1.tg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21::54:39</meta:creation-date>
    <dc:creator>Generated</dc:creator>
    <dc:date>2026-08-14T21::54:39</dc:date>
    <dc:language>en-US</dc:language>
    <meta:editing-cycles>1</meta:editing-cycles>
    <meta:editing-duration>PT0S</meta:editing-duration>
    <dc:title>manuales:ils</dc:title>
  </office:meta>
</office:document-meta>
</file>