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7f1bdf7f83936fbbdaa99feac91a9b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nuales:nagios:capacitacion:correlacion_de_eventos:eventdb"/><text:bookmark-start text:name="__RefHeading___eventdb_1"/><text:bookmark-start text:name="eventdb"/>EventDB<text:bookmark-end text:name="__RefHeading___eventdb_1"/><text:bookmark-end text:name="eventdb"/></text:h>
      <text:h text:style-name="Heading_20_4" text:outline-level="4"><text:bookmark-start text:name="__RefHeading___que_es_eventdb_2"/><text:bookmark-start text:name="que_es_eventdb"/>¿Que es Eventdb?<text:bookmark-end text:name="__RefHeading___que_es_eventdb_2"/><text:bookmark-end text:name="que_es_eventdb"/></text:h>
      <text:p text:style-name="Text_20_body">EventDB es una herramienta para facilitar el tratamiento de los datos basados ​​en eventos de Syslog para herramientas de monitoreo como Nagios o Icinga y su integración con los mismos se logra a través de un plug-in de chequeo. Cuenta con varios plugins para diferentes fuentes de datos. La interfaz web permite a los usuarios buscar, filtrar y reconocer todos los eventos.</text:p>
      <text:h text:style-name="Heading_20_4" text:outline-level="4"><text:bookmark-start text:name="__RefHeading___como_funciona_3"/><text:bookmark-start text:name="como_funciona"/>¿Cómo funciona?<text:bookmark-end text:name="__RefHeading___como_funciona_3"/><text:bookmark-end text:name="como_funciona"/></text:h>
      <text:p text:style-name="Text_20_body">El EventDB toma los eventos recibidos y los almacena en una base de datos MySQL. Se tomando los datos de syslog-ng desde un pequeño demonio perl (syslog-ng2mysql.pl). syslog-ng2mysql.pl abre una unix-pipe por un lado desde donde recibe los mensajes de syslog-ng, y utiliza DBI en el otro para escribir datos en MySQL.</text:p>
      <text:p text:style-name="Text_20_body"><draw:frame draw:style-name="media" draw:name="0" text:anchor-type="as-char" draw:z-index="0" svg:width="17.832916666667cm" style:rel-width="100%" svg:height="14.2875cm" style:rel-height="scale"><draw:image xlink:href="Pictures/97f1bdf7f83936fbbdaa99feac91a9be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6T09::33:30</meta:creation-date>
    <dc:creator>Generated</dc:creator>
    <dc:date>2026-09-16T09::33:30</dc:date>
    <dc:language>en-US</dc:language>
    <meta:editing-cycles>1</meta:editing-cycles>
    <meta:editing-duration>PT0S</meta:editing-duration>
    <dc:title>manuales:nagios:capacitacion:correlacion_de_eventos:eventdb</dc:title>
  </office:meta>
</office:document-meta>
</file>