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2758d177e0e23dc1e56d665d4111f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implementacion_tecnica"/><text:bookmark-start text:name="__RefHeading___implementacion_tecnica_de_nagios_1"/><text:bookmark-start text:name="implementacion_tecnica_de_nagios"/>Implementación Técnica de Nagios<text:bookmark-end text:name="__RefHeading___implementacion_tecnica_de_nagios_1"/><text:bookmark-end text:name="implementacion_tecnica_de_nagios"/></text:h>
      <text:h text:style-name="Heading_20_2" text:outline-level="2"><text:bookmark-start text:name="__RefHeading___instalacion_de_nagios_2"/><text:bookmark-start text:name="instalacion_de_nagios"/>Instalación de Nagios<text:bookmark-end text:name="__RefHeading___instalacion_de_nagios_2"/><text:bookmark-end text:name="instalacion_de_nagios"/></text:h>
      <text:h text:style-name="Heading_20_3" text:outline-level="3"><text:bookmark-start text:name="__RefHeading___dependencias_para_compilacion_y_puesta_en_marcha_3"/><text:bookmark-start text:name="dependencias_para_compilacion_y_puesta_en_marcha"/>Dependencias para compilación y puesta en marcha<text:bookmark-end text:name="__RefHeading___dependencias_para_compilacion_y_puesta_en_marcha_3"/><text:bookmark-end text:name="dependencias_para_compilacion_y_puesta_en_marcha"/></text:h>
      <table:table table:style-name="Table">
        <table:table-column/>
        <table:table-column/>
        <table:table-row>
          <table:table-cell office:value-type="string" table:style-name="tableheader">
            <text:p text:style-name="Table_20_Heading">Sistema Operativo</text:p>
          </table:table-cell>
          <table:table-cell office:value-type="string" table:style-name="tablecell">
            <text:p text:style-name="tablealignleft">Debian GNU/Linux</text:p>
          </table:table-cell>
        </table:table-row>
        <table:table-row>
          <table:table-cell office:value-type="string" table:style-name="tableheader">
            <text:p text:style-name="Table_20_Heading">Compilador</text:p>
          </table:table-cell>
          <table:table-cell office:value-type="string" table:style-name="tablecell">
            <text:p text:style-name="tablealignleft">GNU GCC</text:p>
          </table:table-cell>
        </table:table-row>
        <table:table-row>
          <table:table-cell office:value-type="string" table:style-name="tableheader">
            <text:p text:style-name="Table_20_Heading">Utilidades de comunicación <text:line-break/>Notificaciones</text:p>
          </table:table-cell>
          <table:table-cell office:value-type="string" table:style-name="tablecell">
            <text:p text:style-name="tablealignleft">MTA <text:line-break/>SMS</text:p>
          </table:table-cell>
        </table:table-row>
        <table:table-row>
          <table:table-cell office:value-type="string" table:style-name="tableheader">
            <text:p text:style-name="Table_20_Heading">Interfaz de usuario <text:line-break/>(Opcional)</text:p>
          </table:table-cell>
          <table:table-cell office:value-type="string" table:style-name="tablecell">
            <text:p text:style-name="tablealignleft">Servidor Web</text:p>
          </table:table-cell>
        </table:table-row>
      </table:table>
      <text:h text:style-name="Heading_20_3" text:outline-level="3"><text:bookmark-start text:name="__RefHeading___dependencias_de_software_4"/><text:bookmark-start text:name="dependencias_de_software"/>Dependencias de Software<text:bookmark-end text:name="__RefHeading___dependencias_de_software_4"/><text:bookmark-end text:name="dependencias_de_software"/></text:h>
      <text:p text:style-name="Text_20_body">Para una correcta instalación de Nagios, con todas sus características es necesario tener instalados ciertos paquetes de software en el sistema, la instalación puede variar según la distribución de Linux que elijamos, si los tenemos empaquetados, o si los tenemos que compilar en instalar manualmente.</text:p>
      <table:table table:style-name="Table">
        <table:table-column/>
        <table:table-column/>
        <table:table-column/>
        <table:table-row>
          <table:table-cell office:value-type="string" table:style-name="tableheader">
            <text:p text:style-name="Table_20_Heading">Paquete</text:p>
          </table:table-cell>
          <table:table-cell office:value-type="string" table:style-name="tableheader">
            <text:p text:style-name="Table_20_Heading">Descripción</text:p>
          </table:table-cell>
          <table:table-cell office:value-type="string" table:style-name="tableheader">
            <text:p text:style-name="Table_20_Heading">Sitio web</text:p>
          </table:table-cell>
        </table:table-row>
        <table:table-row>
          <table:table-cell office:value-type="string" table:style-name="tablecell">
            <text:p text:style-name="tablealignleft">Perl</text:p>
          </table:table-cell>
          <table:table-cell office:value-type="string" table:style-name="tablecell">
            <text:p text:style-name="tablealignleft">Interprete para el lenguaje de script Perl</text:p>
          </table:table-cell>
          <table:table-cell office:value-type="string" table:style-name="tablecell">
            <text:p text:style-name="tablealignleft"><text:a xlink:type="simple" xlink:href="http://www.perl.org" text:style-name="Internet_20_link" text:visited-style-name="Visited_20_Internet_20_Link">http://www.perl.org</text:a></text:p>
          </table:table-cell>
        </table:table-row>
        <table:table-row>
          <table:table-cell office:value-type="string" table:style-name="tablecell">
            <text:p text:style-name="tablealignleft">Net::SNMP</text:p>
          </table:table-cell>
          <table:table-cell office:value-type="string" table:style-name="tablecell">
            <text:p text:style-name="tablealignleft">Modulo de Perl para consultas SNMP</text:p>
          </table:table-cell>
          <table:table-cell office:value-type="string" table:style-name="tablecell">
            <text:p text:style-name="tablealignleft"><text:a xlink:type="simple" xlink:href="http://search.cpan.org/dist/Net-SNMP" text:style-name="Internet_20_link" text:visited-style-name="Visited_20_Internet_20_Link">http://search.cpan.org/dist/Net-SNMP</text:a></text:p>
          </table:table-cell>
        </table:table-row>
        <table:table-row>
          <table:table-cell office:value-type="string" table:style-name="tablecell">
            <text:p text:style-name="tablealignleft">Crypt::DES</text:p>
          </table:table-cell>
          <table:table-cell office:value-type="string" table:style-name="tablecell">
            <text:p text:style-name="tablealignleft">Modulo de Perl para encripción DES, necesario para consultas SNMPv3</text:p>
          </table:table-cell>
          <table:table-cell office:value-type="string" table:style-name="tablecell">
            <text:p text:style-name="tablealignleft"><text:a xlink:type="simple" xlink:href="http://search.cpan.org/~dparis/Crypt-DES/" text:style-name="Internet_20_link" text:visited-style-name="Visited_20_Internet_20_Link">http://search.cpan.org/~dparis/Crypt-DES/</text:a></text:p>
          </table:table-cell>
        </table:table-row>
        <table:table-row>
          <table:table-cell office:value-type="string" table:style-name="tablecell">
            <text:p text:style-name="tablealignleft">Digest::HMAC</text:p>
          </table:table-cell>
          <table:table-cell office:value-type="string" table:style-name="tablecell">
            <text:p text:style-name="tablealignleft">Keyed-Hashing for Message Authentication</text:p>
          </table:table-cell>
          <table:table-cell office:value-type="string" table:style-name="tablecell">
            <text:p text:style-name="tablealignleft"><text:a xlink:type="simple" xlink:href="http://search.cpan.org/dist/Digest-HMAC/" text:style-name="Internet_20_link" text:visited-style-name="Visited_20_Internet_20_Link">http://search.cpan.org/dist/Digest-HMAC/</text:a></text:p>
          </table:table-cell>
        </table:table-row>
        <table:table-row>
          <table:table-cell office:value-type="string" table:style-name="tablecell">
            <text:p text:style-name="tablealignleft">Digest::SHA1</text:p>
          </table:table-cell>
          <table:table-cell office:value-type="string" table:style-name="tablecell">
            <text:p text:style-name="tablealignleft">Perl interface to the SHA-1 algorithm</text:p>
          </table:table-cell>
          <table:table-cell office:value-type="string" table:style-name="tablecell">
            <text:p text:style-name="tablealignleft"><text:a xlink:type="simple" xlink:href="http://search.cpan.org/dist/Digest-SHA1/" text:style-name="Internet_20_link" text:visited-style-name="Visited_20_Internet_20_Link">http://search.cpan.org/dist/Digest-SHA1/</text:a></text:p>
          </table:table-cell>
        </table:table-row>
        <table:table-row>
          <table:table-cell office:value-type="string" table:style-name="tablecell">
            <text:p text:style-name="tablealignleft">RRDTool</text:p>
          </table:table-cell>
          <table:table-cell office:value-type="string" table:style-name="tablecell">
            <text:p text:style-name="tablealignleft">Utilitario para generación de gráficas de red y además<text:line-break/>su módulo de integración con el lenguaje Perl</text:p>
          </table:table-cell>
          <table:table-cell office:value-type="string" table:style-name="tablecell">
            <text:p text:style-name="tablealignleft"><text:a xlink:type="simple" xlink:href="http://oss.oetiker.ch/rrdtool" text:style-name="Internet_20_link" text:visited-style-name="Visited_20_Internet_20_Link">http://oss.oetiker.ch/rrdtool</text:a></text:p>
          </table:table-cell>
        </table:table-row>
        <table:table-row>
          <table:table-cell office:value-type="string" table:style-name="tablecell">
            <text:p text:style-name="tablealignleft">Zlib</text:p>
          </table:table-cell>
          <table:table-cell office:value-type="string" table:style-name="tablecell">
            <text:p text:style-name="tablealignleft">Librería de compresión utilizada por las utilidades graficas</text:p>
          </table:table-cell>
          <table:table-cell office:value-type="string" table:style-name="tablecell">
            <text:p text:style-name="tablealignleft"><text:a xlink:type="simple" xlink:href="http://www.gzip.org/zlib/" text:style-name="Internet_20_link" text:visited-style-name="Visited_20_Internet_20_Link">http://www.gzip.org/zlib/</text:a>  </text:p>
          </table:table-cell>
        </table:table-row>
        <table:table-row>
          <table:table-cell office:value-type="string" table:style-name="tablecell">
            <text:p text:style-name="tablealignleft">LibJPEG</text:p>
          </table:table-cell>
          <table:table-cell office:value-type="string" table:style-name="tablecell">
            <text:p text:style-name="tablealignleft">Librería para exportación jpg</text:p>
          </table:table-cell>
          <table:table-cell office:value-type="string" table:style-name="tablecell">
            <text:p text:style-name="tablealignleft"><text:a xlink:type="simple" xlink:href="http://www.ijg.org/" text:style-name="Internet_20_link" text:visited-style-name="Visited_20_Internet_20_Link">http://www.ijg.org/</text:a>  </text:p>
          </table:table-cell>
        </table:table-row>
        <table:table-row>
          <table:table-cell office:value-type="string" table:style-name="tablecell">
            <text:p text:style-name="tablealignleft">LibPNG</text:p>
          </table:table-cell>
          <table:table-cell office:value-type="string" table:style-name="tablecell">
            <text:p text:style-name="tablealignleft">Librería para exportación png</text:p>
          </table:table-cell>
          <table:table-cell office:value-type="string" table:style-name="tablecell">
            <text:p text:style-name="tablealignleft"><text:a xlink:type="simple" xlink:href="http://www.libpng.org/pub/png/" text:style-name="Internet_20_link" text:visited-style-name="Visited_20_Internet_20_Link">http://www.libpng.org/pub/png/</text:a>  </text:p>
          </table:table-cell>
        </table:table-row>
        <table:table-row>
          <table:table-cell office:value-type="string" table:style-name="tablecell">
            <text:p text:style-name="tablealignleft">Freetype2</text:p>
          </table:table-cell>
          <table:table-cell office:value-type="string" table:style-name="tablecell">
            <text:p text:style-name="tablealignleft">Librería para procesamiento de fuentes</text:p>
          </table:table-cell>
          <table:table-cell office:value-type="string" table:style-name="tablecell">
            <text:p text:style-name="tablealignleft"><text:a xlink:type="simple" xlink:href="http://www.freetype.org/" text:style-name="Internet_20_link" text:visited-style-name="Visited_20_Internet_20_Link">http://www.freetype.org/</text:a>  </text:p>
          </table:table-cell>
        </table:table-row>
        <table:table-row>
          <table:table-cell office:value-type="string" table:style-name="tablecell">
            <text:p text:style-name="tablealignleft">Graphviz</text:p>
          </table:table-cell>
          <table:table-cell office:value-type="string" table:style-name="tablecell">
            <text:p text:style-name="tablealignleft">Utilitario para generación de graficas</text:p>
          </table:table-cell>
          <table:table-cell office:value-type="string" table:style-name="tablecell">
            <text:p text:style-name="tablealignleft"><text:a xlink:type="simple" xlink:href="http://www.graphviz.org/" text:style-name="Internet_20_link" text:visited-style-name="Visited_20_Internet_20_Link">http://www.graphviz.org/</text:a>  </text:p>
          </table:table-cell>
        </table:table-row>
        <table:table-row>
          <table:table-cell office:value-type="string" table:style-name="tablecell">
            <text:p text:style-name="tablealignleft">XFree86-libs</text:p>
          </table:table-cell>
          <table:table-cell office:value-type="string" table:style-name="tablecell">
            <text:p text:style-name="tablealignleft">Librerías gráficas generales</text:p>
          </table:table-cell>
          <table:table-cell office:value-type="string" table:style-name="tablecell">
            <text:p text:style-name="tablealignleft"><text:a xlink:type="simple" xlink:href="http://koala.ilog.fr/lehors/xpm.html" text:style-name="Internet_20_link" text:visited-style-name="Visited_20_Internet_20_Link">http://koala.ilog.fr/lehors/xpm.html</text:a>  </text:p>
          </table:table-cell>
        </table:table-row>
        <table:table-row>
          <table:table-cell office:value-type="string" table:style-name="tablecell">
            <text:p text:style-name="tablealignleft">Apache 2</text:p>
          </table:table-cell>
          <table:table-cell office:value-type="string" table:style-name="tablecell">
            <text:p text:style-name="tablealignleft">Servidor Web</text:p>
          </table:table-cell>
          <table:table-cell office:value-type="string" table:style-name="tablecell">
            <text:p text:style-name="tablealignleft"><text:a xlink:type="simple" xlink:href="http://httpd.apache.org/" text:style-name="Internet_20_link" text:visited-style-name="Visited_20_Internet_20_Link">http://httpd.apache.org/</text:a>  </text:p>
          </table:table-cell>
        </table:table-row>
        <table:table-row>
          <table:table-cell office:value-type="string" table:style-name="tablecell">
            <text:p text:style-name="tablealignleft">PHP</text:p>
          </table:table-cell>
          <table:table-cell office:value-type="string" table:style-name="tablecell">
            <text:p text:style-name="tablealignleft">Interprete de lenguaje de script</text:p>
          </table:table-cell>
          <table:table-cell office:value-type="string" table:style-name="tablecell">
            <text:p text:style-name="tablealignleft"><text:a xlink:type="simple" xlink:href="http://www.php.net" text:style-name="Internet_20_link" text:visited-style-name="Visited_20_Internet_20_Link">http://www.php.net</text:a></text:p>
          </table:table-cell>
        </table:table-row>
        <table:table-row>
          <table:table-cell office:value-type="string" table:style-name="tablecell">
            <text:p text:style-name="tablealignleft">MySQL</text:p>
          </table:table-cell>
          <table:table-cell office:value-type="string" table:style-name="tablecell">
            <text:p text:style-name="tablealignleft">Sistema de base de datos</text:p>
          </table:table-cell>
          <table:table-cell office:value-type="string" table:style-name="tablecell">
            <text:p text:style-name="tablealignleft"><text:a xlink:type="simple" xlink:href="http://www.mysql.com" text:style-name="Internet_20_link" text:visited-style-name="Visited_20_Internet_20_Link">http://www.mysql.com</text:a></text:p>
          </table:table-cell>
        </table:table-row>
        <table:table-row>
          <table:table-cell office:value-type="string" table:style-name="tablecell">
            <text:p text:style-name="tablealignleft">Postfix</text:p>
          </table:table-cell>
          <table:table-cell office:value-type="string" table:style-name="tablecell">
            <text:p text:style-name="tablealignleft">SMTP para enviar mail</text:p>
          </table:table-cell>
          <table:table-cell office:value-type="string" table:style-name="tablecell">
            <text:p text:style-name="tablealignleft"><text:a xlink:type="simple" xlink:href="http://www.postfix.org/" text:style-name="Internet_20_link" text:visited-style-name="Visited_20_Internet_20_Link">http://www.postfix.org/</text:a>  </text:p>
          </table:table-cell>
        </table:table-row>
        <table:table-row>
          <table:table-cell office:value-type="string" table:style-name="tablecell">
            <text:p text:style-name="tablealignleft">GD</text:p>
          </table:table-cell>
          <table:table-cell office:value-type="string" table:style-name="tablecell">
            <text:p text:style-name="tablealignleft">Librería para generación de formatos graficos</text:p>
          </table:table-cell>
          <table:table-cell office:value-type="string" table:style-name="tablecell">
            <text:p text:style-name="tablealignleft"><text:a xlink:type="simple" xlink:href="http://www.libgd.org/" text:style-name="Internet_20_link" text:visited-style-name="Visited_20_Internet_20_Link">http://www.libgd.org/</text:a>  </text:p>
          </table:table-cell>
        </table:table-row>
        <table:table-row>
          <table:table-cell office:value-type="string" table:style-name="tablecell">
            <text:p text:style-name="tablealignleft">Nagvis</text:p>
          </table:table-cell>
          <table:table-cell office:value-type="string" table:style-name="tablecell">
            <text:p text:style-name="tablealignleft">Aditivo para la generación de diagramas dinamicos</text:p>
          </table:table-cell>
          <table:table-cell office:value-type="string" table:style-name="tablecell">
            <text:p text:style-name="tablealignleft"><text:a xlink:type="simple" xlink:href="http://www.nagvis.org/" text:style-name="Internet_20_link" text:visited-style-name="Visited_20_Internet_20_Link">http://www.nagvis.org/</text:a></text:p>
          </table:table-cell>
        </table:table-row>
        <table:table-row>
          <table:table-cell office:value-type="string" table:style-name="tablecell">
            <text:p text:style-name="tablealignleft">PNP4Nagios</text:p>
          </table:table-cell>
          <table:table-cell office:value-type="string" table:style-name="tablecell">
            <text:p text:style-name="tablealignleft">Aditivo para la generación de gráficos estadísticos y reportes visuales</text:p>
          </table:table-cell>
          <table:table-cell office:value-type="string" table:style-name="tablecell">
            <text:p text:style-name="tablealignleft"><text:a xlink:type="simple" xlink:href="http://www.pnp4nagios.org/" text:style-name="Internet_20_link" text:visited-style-name="Visited_20_Internet_20_Link">http://www.pnp4nagios.org/</text:a></text:p>
          </table:table-cell>
        </table:table-row>
        <table:table-row>
          <table:table-cell office:value-type="string" table:style-name="tablecell">
            <text:p text:style-name="tablealignleft">NDO</text:p>
          </table:table-cell>
          <table:table-cell office:value-type="string" table:style-name="tablecell">
            <text:p text:style-name="tablealignleft">Agregado para articular Nagios con MySQL</text:p>
          </table:table-cell>
          <table:table-cell office:value-type="string" table:style-name="tablecell">
            <text:p text:style-name="tablealignleft"><text:a xlink:type="simple" xlink:href="http://www.nagios.org" text:style-name="Internet_20_link" text:visited-style-name="Visited_20_Internet_20_Link">http://www.nagios.org</text:a></text:p>
          </table:table-cell>
        </table:table-row>
        <table:table-row>
          <table:table-cell office:value-type="string" table:style-name="tablecell">
            <text:p text:style-name="tablealignleft">Plugins</text:p>
          </table:table-cell>
          <table:table-cell office:value-type="string" table:style-name="tablecell">
            <text:p text:style-name="tablealignleft">Plugins de chequeo standard de Nagios</text:p>
          </table:table-cell>
          <table:table-cell office:value-type="string" table:style-name="tablecell">
            <text:p text:style-name="tablealignleft"><text:a xlink:type="simple" xlink:href="http://www.nagios.org" text:style-name="Internet_20_link" text:visited-style-name="Visited_20_Internet_20_Link">http://www.nagios.org</text:a></text:p>
          </table:table-cell>
        </table:table-row>
        <table:table-row>
          <table:table-cell office:value-type="string" table:style-name="tablecell">
            <text:p text:style-name="tablealignleft">SNMP Plugins</text:p>
          </table:table-cell>
          <table:table-cell office:value-type="string" table:style-name="tablecell">
            <text:p text:style-name="tablealignleft">Plugins para la integración de chequeos SNMP de Nagios</text:p>
          </table:table-cell>
          <table:table-cell office:value-type="string" table:style-name="tablecell">
            <text:p text:style-name="tablealignleft"><text:a xlink:type="simple" xlink:href="http://nagios.manubulon.com/" text:style-name="Internet_20_link" text:visited-style-name="Visited_20_Internet_20_Link">http://nagios.manubulon.com/</text:a></text:p>
          </table:table-cell>
        </table:table-row>
        <table:table-row>
          <table:table-cell office:value-type="string" table:style-name="tablecell">
            <text:p text:style-name="tablealignleft">Nagios</text:p>
          </table:table-cell>
          <table:table-cell office:value-type="string" table:style-name="tablecell">
            <text:p text:style-name="tablealignleft">Sitio de descarga oficial</text:p>
          </table:table-cell>
          <table:table-cell office:value-type="string" table:style-name="tablecell">
            <text:p text:style-name="tablealignleft"><text:a xlink:type="simple" xlink:href="http://www.nagios.org" text:style-name="Internet_20_link" text:visited-style-name="Visited_20_Internet_20_Link">http://www.nagios.org</text:a></text:p>
          </table:table-cell>
        </table:table-row>
        <table:table-row>
          <table:table-cell office:value-type="string" table:style-name="tablecell">
            <text:p text:style-name="tablealignleft">NagiosQL</text:p>
          </table:table-cell>
          <table:table-cell office:value-type="string" table:style-name="tablecell">
            <text:p text:style-name="tablealignleft">Herramienta visual de configuración de Nagios via Web</text:p>
          </table:table-cell>
          <table:table-cell office:value-type="string" table:style-name="tablecell">
            <text:p text:style-name="tablealignleft"><text:a xlink:type="simple" xlink:href="http://www.nagiosql.org/" text:style-name="Internet_20_link" text:visited-style-name="Visited_20_Internet_20_Link">http://www.nagiosql.org/</text:a></text:p>
          </table:table-cell>
        </table:table-row>
        <table:table-row>
          <table:table-cell office:value-type="string" table:style-name="tablecell">
            <text:p text:style-name="tablealignleft">Dokuwiki</text:p>
          </table:table-cell>
          <table:table-cell office:value-type="string" table:style-name="tablecell">
            <text:p text:style-name="tablealignleft">Herramienta de documentación colaborativa</text:p>
          </table:table-cell>
          <table:table-cell office:value-type="string" table:style-name="tablecell">
            <text:p text:style-name="tablealignleft"><text:a xlink:type="simple" xlink:href="http://www.dokuwiki.org/" text:style-name="Internet_20_link" text:visited-style-name="Visited_20_Internet_20_Link">http://www.dokuwiki.org/</text:a></text:p>
          </table:table-cell>
        </table:table-row>
        <table:table-row>
          <table:table-cell office:value-type="string" table:style-name="tablecell">
            <text:p text:style-name="tablealignleft">Syslog-Ng</text:p>
          </table:table-cell>
          <table:table-cell office:value-type="string" table:style-name="tablecell">
            <text:p text:style-name="tablealignleft">Logueo de eventos del sistema</text:p>
          </table:table-cell>
          <table:table-cell office:value-type="string" table:style-name="tablecell">
            <text:p text:style-name="tablealignleft"><text:a xlink:type="simple" xlink:href="http://www.balabit.com/network-security/syslog-ng/" text:style-name="Internet_20_link" text:visited-style-name="Visited_20_Internet_20_Link">http://www.balabit.com/network-security/syslog-ng/</text:a></text:p>
          </table:table-cell>
        </table:table-row>
        <table:table-row>
          <table:table-cell office:value-type="string" table:style-name="tablecell">
            <text:p text:style-name="tablealignleft">SNARE</text:p>
          </table:table-cell>
          <table:table-cell office:value-type="string" table:style-name="tablecell">
            <text:p text:style-name="tablealignleft">Agente Syslog para clientes Windows</text:p>
          </table:table-cell>
          <table:table-cell office:value-type="string" table:style-name="tablecell">
            <text:p text:style-name="tablealignleft"><text:a xlink:type="simple" xlink:href="http://www.intersectalliance.com/projects/index.html" text:style-name="Internet_20_link" text:visited-style-name="Visited_20_Internet_20_Link">http://www.intersectalliance.com/projects/index.html</text:a></text:p>
          </table:table-cell>
        </table:table-row>
        <table:table-row>
          <table:table-cell office:value-type="string" table:style-name="tablecell">
            <text:p text:style-name="tablealignleft">MK Livestatus</text:p>
          </table:table-cell>
          <table:table-cell office:value-type="string" table:style-name="tablecell">
            <text:p text:style-name="tablealignleft">Aditivo para obtener los datos de Nagios <text:line-break/>en Vivo via Socket (muy útil para abandonar NDO)</text:p>
          </table:table-cell>
          <table:table-cell office:value-type="string" table:style-name="tablecell">
            <text:p text:style-name="tablealignleft"><text:a xlink:type="simple" xlink:href="http://mathias-kettner.de/checkmk_livestatus.html" text:style-name="Internet_20_link" text:visited-style-name="Visited_20_Internet_20_Link">http://mathias-kettner.de/checkmk_livestatus.html</text:a></text:p>
          </table:table-cell>
        </table:table-row>
        <table:table-row>
          <table:table-cell office:value-type="string" table:style-name="tablecell">
            <text:p text:style-name="tablealignleft">Gnokii</text:p>
          </table:table-cell>
          <table:table-cell office:value-type="string" table:style-name="tablecell">
            <text:p text:style-name="tablealignleft">Aplicación de interfaz para celulares y modems 3G, <text:line-break/>para la realización de llamadas y alertas SMS</text:p>
          </table:table-cell>
          <table:table-cell office:value-type="string" table:style-name="tablecell">
            <text:p text:style-name="tablealignleft"><text:a xlink:type="simple" xlink:href="http://gnokii.org" text:style-name="Internet_20_link" text:visited-style-name="Visited_20_Internet_20_Link">http://gnokii.org</text:a></text:p>
          </table:table-cell>
        </table:table-row>
        <table:table-row>
          <table:table-cell office:value-type="string" table:style-name="tablecell">
            <text:p text:style-name="tablealignleft">Thruk</text:p>
          </table:table-cell>
          <table:table-cell office:value-type="string" table:style-name="tablecell">
            <text:p text:style-name="tablealignleft">Interfaz alternativa para Nagios, con muchas funciones extras, <text:line-break/>basado en MK Livestatus</text:p>
          </table:table-cell>
          <table:table-cell office:value-type="string" table:style-name="tablecell">
            <text:p text:style-name="tablealignleft"><text:a xlink:type="simple" xlink:href="http://www.thruk.org" text:style-name="Internet_20_link" text:visited-style-name="Visited_20_Internet_20_Link">www.thruk.org</text:a></text:p>
          </table:table-cell>
        </table:table-row>
        <table:table-row>
          <table:table-cell office:value-type="string" table:style-name="tablecell">
            <text:p text:style-name="tablealignleft">Interfacetable_v3t</text:p>
          </table:table-cell>
          <table:table-cell office:value-type="string" table:style-name="tablecell">
            <text:p text:style-name="tablealignleft">Plugin para detectar y chequear las interfaces de un Router</text:p>
          </table:table-cell>
          <table:table-cell office:value-type="string" table:style-name="tablecell">
            <text:p text:style-name="tablealignleft"><text:a xlink:type="simple" xlink:href="http://www.tontonitch.com/tiki/tiki-index.php?page=Nagios%20plugins%20-%20interfacetable_v3t" text:style-name="Internet_20_link" text:visited-style-name="Visited_20_Internet_20_Link">http://www.tontonitch.com/</text:a></text:p>
          </table:table-cell>
        </table:table-row>
        <table:table-row>
          <table:table-cell office:value-type="string" table:style-name="tablecell">
            <text:p text:style-name="tablealignleft">Check TSM</text:p>
          </table:table-cell>
          <table:table-cell office:value-type="string" table:style-name="tablecell">
            <text:p text:style-name="tablealignleft">Plugin para hacer chequeos generales en Tivoli TSM</text:p>
          </table:table-cell>
          <table:table-cell office:value-type="string" table:style-name="tablecell">
            <text:p text:style-name="tablealignleft"><text:a xlink:type="simple" xlink:href="https://github.com/osklil/nagios-misc" text:style-name="Internet_20_link" text:visited-style-name="Visited_20_Internet_20_Link">https://github.com/osklil/nagios-misc</text:a></text:p>
          </table:table-cell>
        </table:table-row>
        <table:table-row>
          <table:table-cell office:value-type="string" table:style-name="tablecell">
            <text:p text:style-name="tablealignleft">Check Iostat</text:p>
          </table:table-cell>
          <table:table-cell office:value-type="string" table:style-name="tablecell">
            <text:p text:style-name="tablealignleft">Estadisticas y alertas en base a los datos de iostat</text:p>
          </table:table-cell>
          <table:table-cell office:value-type="string" table:style-name="tablecell">
            <text:p text:style-name="tablealignleft"><text:a xlink:type="simple" xlink:href="http://sysengineers.wordpress.com/2010/05/27/check_iostat-pl-version-0-9-7/" text:style-name="Internet_20_link" text:visited-style-name="Visited_20_Internet_20_Link">http://sysengineers.wordpress.com/2010/05/27/check_iostat-pl-version-0-9-7/</text:a></text:p>
          </table:table-cell>
        </table:table-row>
        <table:table-row>
          <table:table-cell office:value-type="string" table:style-name="tablecell">
            <text:p text:style-name="tablealignleft">Cliente Oracle<text:line-break/>Basic<text:line-break/>SQL*Plus</text:p>
          </table:table-cell>
          <table:table-cell office:value-type="string" table:style-name="tablecell">
            <text:p text:style-name="tablealignleft">Cliente de Oracle para realizar los chequeos</text:p>
          </table:table-cell>
          <table:table-cell office:value-type="string" table:style-name="tablecell">
            <text:p text:style-name="tablealignleft"><text:a xlink:type="simple" xlink:href="http://www.oracle.com/technetwork/database/features/instant-client/" text:style-name="Internet_20_link" text:visited-style-name="Visited_20_Internet_20_Link">http://www.oracle.com/technetwork/database/features/instant-client/</text:a></text:p>
          </table:table-cell>
        </table:table-row>
        <table:table-row>
          <table:table-cell office:value-type="string" table:style-name="tablecell">
            <text:p text:style-name="tablealignleft">Eventdb</text:p>
          </table:table-cell>
          <table:table-cell office:value-type="string" table:style-name="tablecell">
            <text:p text:style-name="tablealignleft">Integración de chequeos de Syslog</text:p>
          </table:table-cell>
          <table:table-cell office:value-type="string" table:style-name="tablecell">
            <text:p text:style-name="tablealignleft"><text:a xlink:type="simple" xlink:href="https://www.netways.org/projects/eventdb" text:style-name="Internet_20_link" text:visited-style-name="Visited_20_Internet_20_Link">https://www.netways.org/projects/eventdb</text:a></text:p>
          </table:table-cell>
        </table:table-row>
        <table:table-row>
          <table:table-cell office:value-type="string" table:style-name="tablecell">
            <text:p text:style-name="tablealignleft">Highchart for Nagios</text:p>
          </table:table-cell>
          <table:table-cell office:value-type="string" table:style-name="tablecell">
            <text:p text:style-name="tablealignleft">Gráficos de PNP4Nagios en AJAX </text:p>
          </table:table-cell>
          <table:table-cell office:value-type="string" table:style-name="tablecell">
            <text:p text:style-name="tablealignleft"><text:a xlink:type="simple" xlink:href="http://sourceforge.net/projects/highchartfornag/" text:style-name="Internet_20_link" text:visited-style-name="Visited_20_Internet_20_Link">http://sourceforge.net/projects/highchartfornag/</text:a></text:p>
          </table:table-cell>
        </table:table-row>
      </table:table>
      <text:h text:style-name="Heading_20_3" text:outline-level="3"><text:bookmark-start text:name="__RefHeading___tareas_5"/><text:bookmark-start text:name="tareas"/>Tareas<text:bookmark-end text:name="__RefHeading___tareas_5"/><text:bookmark-end text:name="tareas"/></text:h>
      <text:h text:style-name="Heading_20_4" text:outline-level="4"><text:bookmark-start text:name="__RefHeading___descarga_y_compilacion_6"/><text:bookmark-start text:name="descarga_y_compilacion"/>Descarga y compilación<text:bookmark-end text:name="__RefHeading___descarga_y_compilacion_6"/><text:bookmark-end text:name="descarga_y_compilacion"/></text:h>
      <text:p text:style-name="Text_20_body">En este apartado nos concentraremos en la descarga y compilación de los diferentes paquetes bajados en formato de <text:span text:style-name="Emphasis">código fuente</text:span>.</text:p>
      <text:p text:style-name="Text_20_body">Para empezar deberemos descargar el <text:span text:style-name="Emphasis">código fuente</text:span> del software Nagios desde su sitio web, en formato tar.gz</text:p>
      <text:p text:style-name="Text_20_body">Para ello descomprimiremos el paquete descargado y luego procederemos a compilarlo.</text:p>
      <text:p text:style-name="Text_20_body">Luego ejecutaremos el script <text:span text:style-name="Strong_20_Emphasis">configure</text:span>, lo que hacer dicho script, es generar el ambiente propicio para poder ejecutar el proceso de compilación, ayudados por medio de la utilidad <text:span text:style-name="Strong_20_Emphasis">make</text:span>.</text:p>
      <text:p text:style-name="Text_20_body">Ejemplo de salida de ejecución del script configure :</text:p>
      <text:p text:style-name="Preformatted_20_Text">./configure --enable-corewindow --enable-event-broker<text:line-break/>...<text:line-break/>Creating sample config files in sample-config/ ...<text:line-break/><text:line-break/><text:line-break/>*** Configuration summary for nagios 4.3.1 02-23-2017 ***:<text:line-break/><text:line-break/> General Options:<text:line-break/> -------------------------<text:line-break/><text:s text:c="8"/>Nagios executable:<text:s text:c="2"/>nagios<text:line-break/><text:s text:c="8"/>Nagios user/group:<text:s text:c="2"/>nagios,nagios<text:line-break/><text:s text:c="7"/>Command user/group:<text:s text:c="2"/>nagios,nagios<text:line-break/><text:s text:c="13"/>Event Broker:<text:s text:c="2"/>yes<text:line-break/><text:s text:c="8"/>Install ${prefix}:<text:s text:c="2"/>/usr/local/nagios<text:line-break/><text:s text:c="4"/>Install ${includedir}:<text:s text:c="2"/>/usr/local/nagios/include/nagios<text:line-break/><text:s text:c="16"/>Lock file:<text:s text:c="2"/>${prefix}/var/nagios.lock<text:line-break/><text:s text:c="3"/>Check result directory:<text:s text:c="2"/>${prefix}/var/spool/checkresults<text:line-break/><text:s text:c="11"/>Init directory:<text:s text:c="2"/>/etc/init.d<text:line-break/><text:s text:c="2"/>Apache conf.d directory:<text:s text:c="2"/>/etc/httpd/conf.d<text:line-break/><text:s text:c="13"/>Mail program:<text:s text:c="2"/>/bin/mail<text:line-break/><text:s text:c="18"/>Host OS:<text:s text:c="2"/>linux-gnu<text:line-break/><text:s text:c="10"/>IOBroker Method:<text:s text:c="2"/>epoll<text:line-break/><text:line-break/> Web Interface Options:<text:line-break/> ------------------------<text:line-break/><text:s text:c="17"/>HTML URL:<text:s text:c="2"/>http://localhost/nagios/<text:line-break/><text:s text:c="18"/>CGI URL:<text:s text:c="2"/>http://localhost/nagios/cgi-bin/<text:line-break/> Traceroute (used by WAP):<text:s text:c="2"/>/usr/sbin/traceroute<text:line-break/><text:line-break/><text:line-break/>Review the options above for accuracy.<text:s text:c="2"/>If they look okay,<text:line-break/>type 'make all' to compile the main program and CGIs.</text:p>
      <text:h text:style-name="Heading_20_2" text:outline-level="2"><text:bookmark-start text:name="__RefHeading___instalacion_de_nagios_orientada_a_la_distribucion_7"/><text:bookmark-start text:name="instalacion_de_nagios_orientada_a_la_distribucion"/>Instalación de Nagios orientada a la distribución<text:bookmark-end text:name="__RefHeading___instalacion_de_nagios_orientada_a_la_distribucion_7"/><text:bookmark-end text:name="instalacion_de_nagios_orientada_a_la_distribucion"/></text:h>
      <text:p text:style-name="Text_20_body">Es útil pensar en utilizar varios paquetes de plugins disponibles en la distribución para poder facilitar el proceso de actualizaciones, igualmente es recomendable los componentes base de Nagios compilarlos y dejar separados los plugins personalizados para poder dejarlos independientes de las actualizaciones que apliquemos a los paquetes de la distribución.</text:p>
      <text:h text:style-name="Heading_20_3" text:outline-level="3"><text:bookmark-start text:name="__RefHeading___caso_concreto_8"/><text:bookmark-start text:name="caso_concreto"/>Caso concreto<text:bookmark-end text:name="__RefHeading___caso_concreto_8"/><text:bookmark-end text:name="caso_concreto"/></text:h>
      <table:table table:style-name="Table">
        <table:table-column/>
        <table:table-column/>
        <table:table-row>
          <table:table-cell office:value-type="string" table:style-name="tableheader">
            <text:p text:style-name="Table_20_Heading">Sistema Operativo</text:p>
          </table:table-cell>
          <table:table-cell office:value-type="string" table:style-name="tablecell">
            <text:p text:style-name="tablealignleft">Debian 9</text:p>
          </table:table-cell>
        </table:table-row>
        <table:table-row>
          <table:table-cell office:value-type="string" table:style-name="tableheader">
            <text:p text:style-name="Table_20_Heading">Version de Nagios</text:p>
          </table:table-cell>
          <table:table-cell office:value-type="string" table:style-name="tablecell">
            <text:p text:style-name="tablealignleft">4.3.1</text:p>
          </table:table-cell>
        </table:table-row>
      </table:table>
      <text:p text:style-name="Text_20_body">Desinstalar paquetes o cosas innecesarias del paquete base de debian netinst e instalar el compilador GCC, realizar pruebas con el FLAG O3 al momento de la compilación.</text:p>
      <text:p text:style-name="Text_20_body">make install-base</text:p>
      <text:p text:style-name="Preformatted_20_Text">cd ./base &amp;&amp; make install<text:line-break/>make[1]: Entering directory '/root/nagios-4.3.1/base'<text:line-break/>make install-basic<text:line-break/>make[2]: Entering directory '/root/nagios-4.3.1/base'<text:line-break/>/usr/bin/install -c -m 775 -o nagios -g nagios -d /usr/local/nagios/bin<text:line-break/>/usr/bin/install -c -m 774 -o nagios -g nagios nagios /usr/local/nagios/bin<text:line-break/>/usr/bin/install -c -m 774 -o nagios -g nagios nagiostats /usr/local/nagios/bin<text:line-break/>make[2]: Leaving directory '/root/nagios-4.3.1/base'<text:line-break/>make strip-post-install<text:line-break/>make[2]: Entering directory '/root/nagios-4.3.1/base'<text:line-break/>/usr/bin/strip /usr/local/nagios/bin/nagios<text:line-break/>/usr/bin/strip /usr/local/nagios/bin/nagiostats<text:line-break/>make[2]: Leaving directory '/root/nagios-4.3.1/base'<text:line-break/>make[1]: Leaving directory '/root/nagios-4.3.1/base'</text:p>
      <text:p text:style-name="Text_20_body">make install-init</text:p>
      <text:p text:style-name="Preformatted_20_Text">/usr/bin/install -c -m 755 -d -o root -g root /etc/init.d<text:line-break/>/usr/bin/install -c -m 755 -o root -g root daemon-init /etc/init.d/nagios<text:line-break/><text:line-break/>*** Init script installed ***</text:p>
      <text:p text:style-name="Text_20_body">make install-commandmode</text:p>
      <text:p text:style-name="Preformatted_20_Text">/usr/bin/install -c -m 775 -o nagios -g nagios -d /usr/local/nagios/var/rw<text:line-break/>chmod g+s /usr/local/nagios/var/rw<text:line-break/><text:line-break/>*** External command directory configured ***</text:p>
      <text:p text:style-name="Text_20_body">Paquetes debian de plugins a instalar junto con sus dependencias :</text:p>
      <text:list text:style-name="List_20_1" text:continue-numbering="false">
        <text:list-item>
          <text:p text:style-name="List_20_1_Content_First"> monitoring-plugins-basic</text:p>
        </text:list-item>
        <text:list-item>
          <text:p text:style-name="List_20_1_Content"> monitoring-plugins-common</text:p>
        </text:list-item>
        <text:list-item>
          <text:p text:style-name="List_20_1_Content"> monitoring-plugins-standard</text:p>
        </text:list-item>
        <text:list-item>
          <text:p text:style-name="List_20_1_Content"> nagios-plugins-contrib</text:p>
        </text:list-item>
        <text:list-item>
          <text:p text:style-name="List_20_1_Content"> nagios-snmp-plugins</text:p>
        </text:list-item>
        <text:list-item>
          <text:p text:style-name="List_20_1_Content"> nagios-nrpe-plugin</text:p>
        </text:list-item>
        <text:list-item>
          <text:p text:style-name="List_20_1_Content"> nagios-plugin-check-multi</text:p>
        </text:list-item>
        <text:list-item>
          <text:p text:style-name="List_20_1_Content"> python-nagiosplugin</text:p>
        </text:list-item>
        <text:list-item>
          <text:p text:style-name="List_20_1_Content"> python3-nagiosplugin</text:p>
        </text:list-item>
        <text:list-item>
          <text:p text:style-name="List_20_1_Content_Last"> libnagios-plugin-perl (si Debian &lt; 9)</text:p>
        </text:list-item>
      </text:list>
      <text:p text:style-name="Text_20_body">Paquetes extra para la administración del sistema :</text:p>
      <text:list text:style-name="List_20_1" text:continue-numbering="false">
        <text:list-item>
          <text:p text:style-name="List_20_1_Content_First"> htop</text:p>
        </text:list-item>
        <text:list-item>
          <text:p text:style-name="List_20_1_Content"> bmon</text:p>
        </text:list-item>
        <text:list-item>
          <text:p text:style-name="List_20_1_Content"> tcpdump</text:p>
        </text:list-item>
        <text:list-item>
          <text:p text:style-name="List_20_1_Content"> strace</text:p>
        </text:list-item>
        <text:list-item>
          <text:p text:style-name="List_20_1_Content"> tcptrack</text:p>
        </text:list-item>
        <text:list-item>
          <text:p text:style-name="List_20_1_Content_Last"> ltrace</text:p>
        </text:list-item>
      </text:list>
      <text:p text:style-name="Text_20_body">Paquetes extra para agregados de Nagios :</text:p>
      <text:list text:style-name="List_20_1" text:continue-numbering="false">
        <text:list-item>
          <text:p text:style-name="List_20_1_Content_First"> rrdtool,librrds-perl </text:p>
        </text:list-item>
        <text:list-item>
          <text:p text:style-name="List_20_1_Content"> Cliente oracle</text:p>
          <text:list text:style-name="List_20_1">
            <text:list-item>
              <text:p text:style-name="List_20_1_Content"> oracle-instantclient-basic_10.2.0.5-2_amd64.deb</text:p>
            </text:list-item>
            <text:list-item>
              <text:p text:style-name="List_20_1_Content"> oracle-instantclient-sqlplus_10.2.0.5-2_amd64.deb     </text:p>
            </text:list-item>
          </text:list>
        </text:list-item>
        <text:list-item>
          <text:p text:style-name="List_20_1_Content"> php7.0-cli</text:p>
        </text:list-item>
        <text:list-item>
          <text:p text:style-name="List_20_1_Content"> php7.0-curl</text:p>
        </text:list-item>
        <text:list-item>
          <text:p text:style-name="List_20_1_Content"> php7.0-gd</text:p>
        </text:list-item>
        <text:list-item>
          <text:p text:style-name="List_20_1_Content"> ntpstat</text:p>
        </text:list-item>
        <text:list-item>
          <text:p text:style-name="List_20_1_Content"> ntpdate</text:p>
        </text:list-item>
        <text:list-item>
          <text:p text:style-name="List_20_1_Content"> nmap</text:p>
        </text:list-item>
        <text:list-item>
          <text:p text:style-name="List_20_1_Content"> xmlstarlet</text:p>
        </text:list-item>
        <text:list-item>
          <text:p text:style-name="List_20_1_Content"> libmail-sendmail-perl</text:p>
        </text:list-item>
        <text:list-item>
          <text:p text:style-name="List_20_1_Content_Last"> php7.0-snmp</text:p>
        </text:list-item>
      </text:list>
      <text:p text:style-name="Text_20_body">Nótese que no se realizó la instalación del servidor Web, lo máximo a dejar en el mismo servidor de Nagios es un <text:span text:style-name="Strong_20_Emphasis">MTA</text:span> para notificaciones, por ejemplo postfix. Ya que el uso de un servidor Web dentro de la misma instalación de Nagios, dependiendo de su tamaño, puede afectar en seria forma a la performance del servidor.</text:p>
      <text:h text:style-name="Heading_20_2" text:outline-level="2"><text:bookmark-start text:name="__RefHeading___configuracion_9"/><text:bookmark-start text:name="configuracion"/>Configuración<text:bookmark-end text:name="__RefHeading___configuracion_9"/><text:bookmark-end text:name="configuracion"/></text:h>
      <text:p text:style-name="Text_20_body">Ahora nos referiremos a la configuración de los elementos instalados para su posterior <text:span text:style-name="Emphasis">articulación</text:span> y funcionamiento en <text:span text:style-name="Emphasis">conjunto</text:span>.</text:p>
      <text:h text:style-name="Heading_20_3" text:outline-level="3"><text:bookmark-start text:name="__RefHeading___implementacion_10"/><text:bookmark-start text:name="implementacion"/>Implementación<text:bookmark-end text:name="__RefHeading___implementacion_10"/><text:bookmark-end text:name="implementacion"/></text:h>
      <text:p text:style-name="Text_20_body">Para el correcto funcionamiento de Nagios, y asegurar escalabilidad con orden, se debe seguir una estructura de configuración y tener previamente planteados temas como:</text:p>
      <text:list text:style-name="List_20_1" text:continue-numbering="false">
        <text:list-item>
          <text:p text:style-name="List_20_1_Content_First">  Definición una estructura de archivos y directorios acorde a la situación, haciéndolo a su vez mas entendible para su posterior administración</text:p>
        </text:list-item>
        <text:list-item>
          <text:p text:style-name="List_20_1_Content">  Configurar Apache para su permitir su acceso via web por HTTP o HTTPS</text:p>
        </text:list-item>
        <text:list-item>
          <text:p text:style-name="List_20_1_Content">  En la mayoría de los equipos a monitorear mientras fuera posible instalar y dejar corriendo los servicios de SNMP</text:p>
        </text:list-item>
        <text:list-item>
          <text:p text:style-name="List_20_1_Content">  Configurar servicio de envío de emails</text:p>
        </text:list-item>
        <text:list-item>
          <text:p text:style-name="List_20_1_Content">  Definir grupos de contactos a los cuales se les enviarían los avisos de notificaciones, dependiendo de que hosts o servicio se trate.</text:p>
        </text:list-item>
        <text:list-item>
          <text:p text:style-name="List_20_1_Content_Last">  Definir grupos de hosts y servicios, al tenerlos agrupados y verlos mas facilmente</text:p>
        </text:list-item>
      </text:list>
      <text:p text:style-name="Text_20_body"><text:span text:style-name="Emphasis">A continuación se detalla como llevar a cabo dichos pasos necesarios para su implementación.</text:span></text:p>
      <text:h text:style-name="Heading_20_3" text:outline-level="3"><text:bookmark-start text:name="__RefHeading___en_el_servidor_11"/><text:bookmark-start text:name="en_el_servidor"/>En el servidor<text:bookmark-end text:name="__RefHeading___en_el_servidor_11"/><text:bookmark-end text:name="en_el_servidor"/></text:h>
      <text:p text:style-name="Text_20_body">Configuraciones necesarias en el servidor de monitoreo.</text:p>
      <text:h text:style-name="Heading_20_3" text:outline-level="3"><text:bookmark-start text:name="__RefHeading___nagios_12"/><text:bookmark-start text:name="nagios"/>Nagios<text:bookmark-end text:name="__RefHeading___nagios_12"/><text:bookmark-end text:name="nagios"/></text:h>
      <text:p text:style-name="Text_20_body">Algunos puntos basicos previos a la instalacion :</text:p>
      <text:list text:style-name="List_20_1" text:continue-numbering="false">
        <text:list-item>
          <text:p text:style-name="List_20_1_Content_First"> <text:span text:style-name="Strong_20_Emphasis">PATH</text:span> Esta es la ruta de instalación. Por defecto es /usr/local/nagios</text:p>
        </text:list-item>
        <text:list-item>
          <text:p text:style-name="List_20_1_Content"> <text:span text:style-name="Strong_20_Emphasis">Usuario</text:span> Usuario que va a usar nagios par ejecutarse. Debe crearse con adduser especificarle el PATH de Nagios como <text:span text:style-name="Emphasis">su directorio home de inicio</text:span>, usualmente deberemos llamarlo nagios y debe estar dentro del grupo nagios</text:p>
        </text:list-item>
        <text:list-item>
          <text:p text:style-name="List_20_1_Content"> <text:span text:style-name="Strong_20_Emphasis">Grupo</text:span> Grupo de usuario que va a usar Nagios. Este grupo tendrá permisos sobre todos los ficheros y directorios de Nagios. Por defecto es nagios. Puede crearse con groupadd.</text:p>
        </text:list-item>
        <text:list-item>
          <text:p text:style-name="List_20_1_Content_Last"> <text:span text:style-name="Strong_20_Emphasis">URL</text:span> Nagios utiliza una interfaz web para ejecutarse. Esta URL determina cual va a ser el directorio virtual que debe usar para instalarse. Por defecto /nagios, es decir, las peticiones irán dirigidas a <text:a xlink:type="simple" xlink:href="http://host/nagios" text:style-name="Internet_20_link" text:visited-style-name="Visited_20_Internet_20_Link">http://host/nagios</text:a></text:p>
        </text:list-item>
      </text:list>
      <text:h text:style-name="Heading_20_5" text:outline-level="5"><text:bookmark-start text:name="__RefHeading___estructura_de_archivos_13"/><text:bookmark-start text:name="estructura_de_archivos"/>Estructura de archivos<text:bookmark-end text:name="__RefHeading___estructura_de_archivos_13"/><text:bookmark-end text:name="estructura_de_archivos"/></text:h>
      <text:p text:style-name="Text_20_body">Una vez que compilamos e instalamos el paquete Nagios nos termina quedando una nomenclatura de directorios como la siguiente :</text:p>
      <text:list text:style-name="List_20_1" text:continue-numbering="false">
        <text:list-item>
          <text:p text:style-name="List_20_1_Content_First"> <text:span text:style-name="Strong_20_Emphasis">bin</text:span></text:p>
          <text:list text:style-name="List_20_1">
            <text:list-item>
              <text:p text:style-name="List_20_1_Content_Last"> <text:span text:style-name="Emphasis">Aqui se almacenan los binarios ejecutables</text:span></text:p>
            </text:list-item>
          </text:list>
        </text:list-item>
      </text:list>
      <text:list text:style-name="List_20_1" text:continue-numbering="false">
        <text:list-item>
          <text:p text:style-name="List_20_1_Content_First"> <text:span text:style-name="Strong_20_Emphasis">etc</text:span></text:p>
          <text:list text:style-name="List_20_1">
            <text:list-item>
              <text:p text:style-name="List_20_1_Content_Last"> <text:span text:style-name="Emphasis">Guarda la configuracion de Nagios</text:span></text:p>
            </text:list-item>
          </text:list>
        </text:list-item>
      </text:list>
      <text:list text:style-name="List_20_1" text:continue-numbering="false">
        <text:list-item>
          <text:p text:style-name="List_20_1_Content_First"> <text:span text:style-name="Strong_20_Emphasis">libexec</text:span></text:p>
          <text:list text:style-name="List_20_1">
            <text:list-item>
              <text:p text:style-name="List_20_1_Content_Last"> <text:span text:style-name="Emphasis">Se almacenan los plugins que efectuaran los chequeos a monitorear</text:span></text:p>
            </text:list-item>
          </text:list>
        </text:list-item>
      </text:list>
      <text:list text:style-name="List_20_1" text:continue-numbering="false">
        <text:list-item>
          <text:p text:style-name="List_20_1_Content_First"> <text:span text:style-name="Strong_20_Emphasis">sbin</text:span></text:p>
          <text:list text:style-name="List_20_1">
            <text:list-item>
              <text:p text:style-name="List_20_1_Content_Last"> <text:span text:style-name="Emphasis">Dentro de este directorio se mantienen los ejecutables CGI de la interfaz web</text:span></text:p>
            </text:list-item>
          </text:list>
        </text:list-item>
      </text:list>
      <text:list text:style-name="List_20_1" text:continue-numbering="false">
        <text:list-item>
          <text:p text:style-name="List_20_1_Content_First"> <text:span text:style-name="Strong_20_Emphasis">share</text:span></text:p>
          <text:list text:style-name="List_20_1">
            <text:list-item>
              <text:p text:style-name="List_20_1_Content_Last"> <text:span text:style-name="Emphasis">Organiza el contenido web a mostrar, iconos, html, php etc</text:span></text:p>
            </text:list-item>
          </text:list>
        </text:list-item>
      </text:list>
      <text:list text:style-name="List_20_1" text:continue-numbering="false">
        <text:list-item>
          <text:p text:style-name="List_20_1_Content_First"> <text:span text:style-name="Strong_20_Emphasis">var</text:span></text:p>
          <text:list text:style-name="List_20_1">
            <text:list-item>
              <text:p text:style-name="List_20_1_Content_Last"> <text:span text:style-name="Emphasis">Guarda los datos de ejecucion del monitoreo, estado de servicios, hosts, y logs</text:span></text:p>
            </text:list-item>
          </text:list>
        </text:list-item>
      </text:list>
      <text:p text:style-name="Text_20_body"><text:span text:style-name="Strong_20_Emphasis">bin</text:span></text:p>
      <text:p text:style-name="Text_20_body">Dentro de este directorio encontramos los ejecutable principales, como el binario <text:span text:style-name="Strong_20_Emphasis"><text:span text:style-name="Emphasis">nagios</text:span></text:span> que es el que se ejecuta como proceso en segundo plano, el objeto <text:span text:style-name="Strong_20_Emphasis"><text:span text:style-name="Emphasis">ndomod.o</text:span></text:span> que es el modulo que se encarga de traducir las estadisticas de nagios en formato de consultas <text:span text:style-name="Emphasis">MySQL</text:span>, y <text:span text:style-name="Strong_20_Emphasis"><text:span text:style-name="Emphasis">ndo2db</text:span></text:span> que el proceso en segundo plano que se encarga conectarse con la base de datos para posteriormente ejecutar esas consultas.</text:p>
      <text:p text:style-name="Text_20_body"><text:span text:style-name="Strong_20_Emphasis">etc</text:span></text:p>
      <text:p text:style-name="Text_20_body">Este directorio guarda la configuración de Nagios, sus componentes, hosts/servicios a chequear, comandos de ejecucion, contactos de notificación, intervalos de chequeos. Dentro de el hay diferentes subdirectorios y archivos.</text:p>
      <text:p text:style-name="Text_20_body"><text:span text:style-name="Strong_20_Emphasis">libexec</text:span></text:p>
      <text:p text:style-name="Text_20_body">Alli se contienen lo ejecutables de los plugins que efectuan los chequeos, SNMP, SAP, Oracle, SSH, que pueden ser binarios, scripts en Perl, PHP, Shell, Java, etc.</text:p>
      <text:p text:style-name="Text_20_body"><text:span text:style-name="Strong_20_Emphasis">sbin</text:span></text:p>
      <text:p text:style-name="Text_20_body">Aqui se almacenan los ejecutables cgi que se ejecutaran para la visualizacion por web de la consola Nagios.</text:p>
      <text:p text:style-name="Text_20_body"><text:span text:style-name="Strong_20_Emphasis">share</text:span></text:p>
      <text:p text:style-name="Text_20_body">Aqui encontramos el contenido web, imagenes, logos, los aditivos como PNP, Nagvis y los datos que necesitan para funcionar estos.</text:p>
      <text:p text:style-name="Text_20_body"><text:span text:style-name="Strong_20_Emphasis">var</text:span></text:p>
      <text:p text:style-name="Text_20_body">Aqui se guardan los datos internos de Nagios, estadisticas de los chequeos, informacion de ejecucion actual, archivos de sockets, registros de logs, colas de ejecución de chequeos.</text:p>
      <text:h text:style-name="Heading_20_4" text:outline-level="4"><text:bookmark-start text:name="__RefHeading___archivos_de_configuracion_nagios_etc_14"/><text:bookmark-start text:name="archivos_de_configuracion_nagios_etc"/>Archivos de configuracion nagios/etc<text:bookmark-end text:name="__RefHeading___archivos_de_configuracion_nagios_etc_14"/><text:bookmark-end text:name="archivos_de_configuracion_nagios_etc"/></text:h>
      <text:p text:style-name="Text_20_body"><text:span text:style-name="Strong_20_Emphasis">cgi.cfg</text:span></text:p>
      <text:list text:style-name="List_20_1" text:continue-numbering="false">
        <text:list-item>
          <text:p text:style-name="List_20_1_Content_First"> <text:span text:style-name="Emphasis">Definir archivo de configuracion principal de Nagios</text:span></text:p>
          <text:list text:style-name="List_20_1">
            <text:list-item>
              <text:p text:style-name="List_20_1_Content"> main_config_file=/usr/local/nagios/etc/nagios.cfg</text:p>
            </text:list-item>
          </text:list>
        </text:list-item>
        <text:list-item>
          <text:p text:style-name="List_20_1_Content"> <text:span text:style-name="Emphasis">Ruta donde se ubican los archivos a mostrar via web</text:span></text:p>
          <text:list text:style-name="List_20_1">
            <text:list-item>
              <text:p text:style-name="List_20_1_Content"> physical_html_path=/usr/local/nagios/share</text:p>
            </text:list-item>
          </text:list>
        </text:list-item>
        <text:list-item>
          <text:p text:style-name="List_20_1_Content"> <text:span text:style-name="Emphasis">Ruta del url a donde ubicar Nagios desde el navegador</text:span></text:p>
          <text:list text:style-name="List_20_1">
            <text:list-item>
              <text:p text:style-name="List_20_1_Content"> url_html_path=/nagios</text:p>
            </text:list-item>
          </text:list>
        </text:list-item>
        <text:list-item>
          <text:p text:style-name="List_20_1_Content"> <text:span text:style-name="Emphasis">Mostrar o no el icono de ayuda en la interfaz web</text:span></text:p>
          <text:list text:style-name="List_20_1">
            <text:list-item>
              <text:p text:style-name="List_20_1_Content"> show_context_help=0</text:p>
            </text:list-item>
          </text:list>
        </text:list-item>
        <text:list-item>
          <text:p text:style-name="List_20_1_Content"> <text:span text:style-name="Emphasis">Mostrar objetos pendientes de chequeo</text:span></text:p>
          <text:list text:style-name="List_20_1">
            <text:list-item>
              <text:p text:style-name="List_20_1_Content"> use_pending_states=1</text:p>
            </text:list-item>
          </text:list>
        </text:list-item>
        <text:list-item>
          <text:p text:style-name="List_20_1_Content"> <text:span text:style-name="Emphasis">Usar autenticacion para acceder a Nagios</text:span></text:p>
          <text:list text:style-name="List_20_1">
            <text:list-item>
              <text:p text:style-name="List_20_1_Content"> use_authentication=1</text:p>
            </text:list-item>
          </text:list>
        </text:list-item>
        <text:list-item>
          <text:p text:style-name="List_20_1_Content"> <text:span text:style-name="Emphasis">Tener usuario logueado por default (no recomendado, dejar comentado)</text:span></text:p>
          <text:list text:style-name="List_20_1">
            <text:list-item>
              <text:p text:style-name="List_20_1_Content"> #default_user_name=guest</text:p>
            </text:list-item>
          </text:list>
        </text:list-item>
        <text:list-item>
          <text:p text:style-name="List_20_1_Content"> <text:span text:style-name="Emphasis">Usuarios con acceso permitido para ver la informacion de objetos (separados por comas)</text:span></text:p>
          <text:list text:style-name="List_20_1">
            <text:list-item>
              <text:p text:style-name="List_20_1_Content"> authorized_for_system_information=nagiosadmin</text:p>
            </text:list-item>
          </text:list>
        </text:list-item>
        <text:list-item>
          <text:p text:style-name="List_20_1_Content"> <text:span text:style-name="Emphasis">Usuarios con acceso permitido para ver la informacion de configuracion (separados por comas)</text:span></text:p>
          <text:list text:style-name="List_20_1">
            <text:list-item>
              <text:p text:style-name="List_20_1_Content"> authorized_for_configuration_information=nagiosadmin</text:p>
            </text:list-item>
          </text:list>
        </text:list-item>
        <text:list-item>
          <text:p text:style-name="List_20_1_Content"> <text:span text:style-name="Emphasis">Usuarios con acceso permitido ejecucion de comandos nagios (separados por comas)</text:span></text:p>
          <text:list text:style-name="List_20_1">
            <text:list-item>
              <text:p text:style-name="List_20_1_Content"> authorized_for_system_commands=nagiosadmin</text:p>
            </text:list-item>
          </text:list>
        </text:list-item>
        <text:list-item>
          <text:p text:style-name="List_20_1_Content"> <text:span text:style-name="Emphasis">Usuarios permitidos a ver informacion de hosts y servicios (separados por comas)</text:span></text:p>
          <text:list text:style-name="List_20_1">
            <text:list-item>
              <text:p text:style-name="List_20_1_Content"> authorized_for_all_services=nagiosadmin</text:p>
            </text:list-item>
            <text:list-item>
              <text:p text:style-name="List_20_1_Content"> authorized_for_all_hosts=nagiosadmin</text:p>
            </text:list-item>
          </text:list>
        </text:list-item>
        <text:list-item>
          <text:p text:style-name="List_20_1_Content"> <text:span text:style-name="Emphasis">Usuarios permitidos para ejecutar comandos sobre hosts y servicios (separados por comas)</text:span></text:p>
          <text:list text:style-name="List_20_1">
            <text:list-item>
              <text:p text:style-name="List_20_1_Content"> authorized_for_all_service_commands=nagiosadmin</text:p>
            </text:list-item>
            <text:list-item>
              <text:p text:style-name="List_20_1_Content"> authorized_for_all_host_commands=nagiosadmin</text:p>
            </text:list-item>
          </text:list>
        </text:list-item>
        <text:list-item>
          <text:p text:style-name="List_20_1_Content"> <text:span text:style-name="Emphasis">Tasa de refresco para la interfaz web en segundos</text:span></text:p>
          <text:list text:style-name="List_20_1">
            <text:list-item>
              <text:p text:style-name="List_20_1_Content_Last"> refresh_rate=90</text:p>
            </text:list-item>
          </text:list>
        </text:list-item>
      </text:list>
      <text:p text:style-name="Text_20_body"><text:span text:style-name="Strong_20_Emphasis">htpasswd.users</text:span></text:p>
      <text:list text:style-name="List_20_1" text:continue-numbering="false">
        <text:list-item>
          <text:p text:style-name="LastListParagraph_List_20_1_Content_First"> Archivo con passwords encriptadas de los usuarios que se autentificaran por HTTP</text:p>
        </text:list-item>
      </text:list>
      <text:p text:style-name="Text_20_body"><text:span text:style-name="Strong_20_Emphasis">nagios.cfg</text:span></text:p>
      <text:list text:style-name="List_20_1" text:continue-numbering="false">
        <text:list-item>
          <text:p text:style-name="List_20_1_Content_First"> Archivo de configuracion principal de Nagios, aqui se especifican los directorios de trabajo y se incluyen los archivos de configuracion extra a utilizar por Nagios</text:p>
        </text:list-item>
        <text:list-item>
          <text:p text:style-name="List_20_1_Content"> Con diversos parametros :</text:p>
          <text:list text:style-name="List_20_1">
            <text:list-item>
              <text:p text:style-name="List_20_1_Content"> <text:span text:style-name="Strong_20_Emphasis">log_file</text:span> se especifica el archivo de log a utilizar por Nagios</text:p>
            </text:list-item>
            <text:list-item>
              <text:p text:style-name="List_20_1_Content"> <text:span text:style-name="Strong_20_Emphasis">cfg_file</text:span> se especifica un archivo de configuracion extra a incluir en la ejecucion de Nagios</text:p>
            </text:list-item>
            <text:list-item>
              <text:p text:style-name="List_20_1_Content"> <text:span text:style-name="Strong_20_Emphasis">cfg_dir</text:span>  se especifica un directorio con archivos de configuracion extra a incluir recursivamente en la ejecucion de Nagios</text:p>
            </text:list-item>
            <text:list-item>
              <text:p text:style-name="List_20_1_Content"> <text:span text:style-name="Strong_20_Emphasis">log_archive_path</text:span> path donde se alojaran los archivos de log</text:p>
            </text:list-item>
            <text:list-item>
              <text:p text:style-name="List_20_1_Content_Last"> <text:span text:style-name="Strong_20_Emphasis">use_syslog</text:span> integracion con syslog</text:p>
            </text:list-item>
          </text:list>
        </text:list-item>
      </text:list>
      <text:p text:style-name="Text_20_body"><text:span text:style-name="Strong_20_Emphasis">ndo2db.cfg</text:span></text:p>
      <text:list text:style-name="List_20_1" text:continue-numbering="false">
        <text:list-item>
          <text:p text:style-name="LastListParagraph_List_20_1_Content_First"> Archivo de configuracion del daemon que se encarga de introducir las consultar generadas por el modulo ndomod</text:p>
        </text:list-item>
      </text:list>
      <text:p text:style-name="Text_20_body"><text:span text:style-name="Strong_20_Emphasis">ndomod.cfg</text:span></text:p>
      <text:list text:style-name="List_20_1" text:continue-numbering="false">
        <text:list-item>
          <text:p text:style-name="LastListParagraph_List_20_1_Content_First"> Modulo de Nagios que se encarga de traducir la informacion de ejecucion de Nagios en consultas MySQL, disponiendolas por medio de un socket</text:p>
        </text:list-item>
      </text:list>
      <text:p text:style-name="Text_20_body"><text:span text:style-name="Strong_20_Emphasis">resource.cfg</text:span></text:p>
      <text:list text:style-name="List_20_1" text:continue-numbering="false">
        <text:list-item>
          <text:p text:style-name="LastListParagraph_List_20_1_Content_First"> Archivo de configuracion donde se definen macros de ejecucion</text:p>
        </text:list-item>
      </text:list>
      <text:p text:style-name="Text_20_body">Ejemplo de configuración teniendo en cuenta el ambiente mixto con plugins de paquetes Debian y compilados manualmente :</text:p>
      <table:table table:style-name="Table">
        <table:table-column table:style-name="odt_auto_style_table_column_4_1"/>
        <table:table-row>
          <table:table-cell office:value-type="string" table:style-name="tablecell">
            <text:p text:style-name="Preformatted_20_Text"><text:span text:style-name="highlight_co0"># Sets $USER1$ to be the path to the Debian plugins</text:span><text:line-break/><text:span text:style-name="highlight_re1">$USER1</text:span>$=<text:span text:style-name="highlight_sy0">/</text:span>usr<text:span text:style-name="highlight_sy0">/</text:span>lib<text:span text:style-name="highlight_sy0">/</text:span>nagios<text:span text:style-name="highlight_sy0">/</text:span>plugins<text:line-break/> <text:line-break/><text:span text:style-name="highlight_co0"># Sets $USER2$ to be the path to the manual compiled plugins</text:span><text:line-break/><text:span text:style-name="highlight_re1">$USER2</text:span>$=<text:span text:style-name="highlight_sy0">/</text:span>usr<text:span text:style-name="highlight_sy0">/</text:span>local<text:span text:style-name="highlight_sy0">/</text:span>nagios<text:span text:style-name="highlight_sy0">/</text:span>libexec<text:line-break/> <text:line-break/><text:span text:style-name="highlight_co0"># Comunidad SNMP V1</text:span><text:line-break/><text:span text:style-name="highlight_re1">$USER3</text:span>$=comunidad<text:line-break/><text:span text:style-name="highlight_co0"># Usuario y Password SNMP V3</text:span><text:line-break/><text:span text:style-name="highlight_re1">$USER5</text:span>$=nagios<text:line-break/><text:span text:style-name="highlight_re1">$USER6</text:span>$=ClaveDESNMP</text:p>
          </table:table-cell>
        </table:table-row>
      </table:table>
      <text:p text:style-name="Text_20_body"><text:span text:style-name="Strong_20_Emphasis">objects/</text:span></text:p>
      <text:list text:style-name="List_20_1" text:continue-numbering="false">
        <text:list-item>
          <text:p text:style-name="LastListParagraph_List_20_1_Content_First"> Directorio de archivos generales de configuracion</text:p>
        </text:list-item>
      </text:list>
      <text:p text:style-name="Text_20_body"><text:span text:style-name="Strong_20_Emphasis">objects/commands.cfg</text:span></text:p>
      <text:list text:style-name="List_20_1" text:continue-numbering="false">
        <text:list-item>
          <text:p text:style-name="LastListParagraph_List_20_1_Content_First"> Definicion de comandos de ejecucion por default, con los alias que queremos usar</text:p>
        </text:list-item>
      </text:list>
      <text:p text:style-name="Text_20_body"><text:span text:style-name="Strong_20_Emphasis">objects/contacts.cfg</text:span></text:p>
      <text:list text:style-name="List_20_1" text:continue-numbering="false">
        <text:list-item>
          <text:p text:style-name="LastListParagraph_List_20_1_Content_First"> Definicion de contactos de notificacion</text:p>
        </text:list-item>
      </text:list>
      <text:p text:style-name="Text_20_body"><text:span text:style-name="Strong_20_Emphasis">objects/localhost.cfg</text:span></text:p>
      <text:list text:style-name="List_20_1" text:continue-numbering="false">
        <text:list-item>
          <text:p text:style-name="LastListParagraph_List_20_1_Content_First"> Plantilla inicial para el chequeo del host local</text:p>
        </text:list-item>
      </text:list>
      <text:p text:style-name="Text_20_body"><text:span text:style-name="Strong_20_Emphasis">objects/printer.cfg</text:span></text:p>
      <text:list text:style-name="List_20_1" text:continue-numbering="false">
        <text:list-item>
          <text:p text:style-name="LastListParagraph_List_20_1_Content_First"> Plantilla de ejemplo de chequeo de impresoras por SNMP</text:p>
        </text:list-item>
      </text:list>
      <text:p text:style-name="Text_20_body"><text:span text:style-name="Strong_20_Emphasis">objects/switch.cfg</text:span></text:p>
      <text:list text:style-name="List_20_1" text:continue-numbering="false">
        <text:list-item>
          <text:p text:style-name="LastListParagraph_List_20_1_Content_First"> Plantilla de ejemplo de chequeo de switch por SNMP</text:p>
        </text:list-item>
      </text:list>
      <text:p text:style-name="Text_20_body"><text:span text:style-name="Strong_20_Emphasis">objects/templates.cfg</text:span></text:p>
      <text:list text:style-name="List_20_1" text:continue-numbering="false">
        <text:list-item>
          <text:p text:style-name="LastListParagraph_List_20_1_Content_First"> Plantillas generales de host, contactos, y servicios</text:p>
        </text:list-item>
      </text:list>
      <text:p text:style-name="Text_20_body"><text:span text:style-name="Strong_20_Emphasis">objects/timeperiods.cfg</text:span></text:p>
      <text:list text:style-name="List_20_1" text:continue-numbering="false">
        <text:list-item>
          <text:p text:style-name="LastListParagraph_List_20_1_Content_First"> Plantilla inicial para definir periodos de chequeos, aquí se definen los rangos de tiempo donde son válidos el envío de alertas y las verificaciones de los servicios que están funcionando</text:p>
        </text:list-item>
      </text:list>
      <text:p text:style-name="Text_20_body"><text:span text:style-name="Strong_20_Emphasis">objects/windows.cfg</text:span></text:p>
      <text:list text:style-name="List_20_1" text:continue-numbering="false">
        <text:list-item>
          <text:p text:style-name="LastListParagraph_List_20_1_Content_First"> Plantilla de ejemplo de chequeo de equipos Windows</text:p>
        </text:list-item>
      </text:list>
      <text:p text:style-name="Text_20_body"><text:span text:style-name="Strong_20_Emphasis">services/</text:span></text:p>
      <text:list text:style-name="List_20_1" text:continue-numbering="false">
        <text:list-item>
          <text:p text:style-name="LastListParagraph_List_20_1_Content_First"> Aqui vamos a definir los servicios que usaremos en los chequeos. Se define la métrica o el servicio a monitorizar y el host/grupo de hosts sobre el que se ejecuta</text:p>
        </text:list-item>
      </text:list>
      <text:p text:style-name="Text_20_body"><text:span text:style-name="Strong_20_Emphasis">var/rw/</text:span></text:p>
      <text:list text:style-name="List_20_1" text:continue-numbering="false">
        <text:list-item>
          <text:p text:style-name="List_20_1_Content_First"> Alli se encuentra un archivo special de socket que realiza la comunicacion de los comando y ordenes de la interfaz web hacia nagios, como cambiar horarios de chequeo, deshabilitar notificaciones etc.</text:p>
          <text:list text:style-name="List_20_1">
            <text:list-item>
              <text:p text:style-name="List_20_1_Content_Last"> El archivo que alli se encuentra <text:span text:style-name="Emphasis">nagios.cmd</text:span> debe tener permisos de escritura y lectura por el propietario y el grupo de pertenencia <text:span text:style-name="Emphasis">nagios:nagcmd (660)</text:span>, <text:span text:style-name="Emphasis">nagcmd</text:span> es un grupo especial en el cual vamos a incluir al usuario que ejecuta el servidor web (<text:span text:style-name="Emphasis">ej. en apache sobre Debian www-data</text:span>), y asi poder enviar ordenes desde la interfaz web CGI. Esta es una característica avanzada de Nagios es que permite vía web la ejecución de ciertas tareas más allá del propio conjunto de CGI’s que vienen de serie, como por ejemplo la</text:p>
            </text:list-item>
          </text:list>
        </text:list-item>
      </text:list>
      <text:p text:style-name="Text_20_body">caída o el reinicio del propio Nagios, etcétera. Para poder ejecutar este tipo de comandos es
necesario también configurar el sistema de una forma un tanto especial. No hay que olvidar que
al configurar Nagios de este modo se está permitiendo desde la web activar o desactivar opciones que en principio sólo estaban disponibles desde la consola del sistema. Para configurar Nagios de esta forma, hay que
editar el fichero principal <text:span text:style-name="Emphasis">nagios.cfg</text:span> y añadir (o modificar si ya existen) las siguientes líneas:</text:p>
      <text:p text:style-name="Preformatted_20_Text">check_external_commands=1<text:line-break/>command_check_interval=-1<text:line-break/>command_file=/usr/local/nagios/var/rw/nagios.cmd</text:p>
      <text:p text:style-name="Text_20_body">Lo que hará que Nagios active el chequeo para buscar comandos externos, con tanta
frecuencia como sea posible por el sistema y buscará los comandos en el archivo <text:span text:style-name="Emphasis">nagios.cmd</text:span>.</text:p>
      <text:p text:style-name="Text_20_body">En el siguiente gráfico detalla la organización recomendada de la configuración de Nagios.</text:p>
      <text:p text:style-name="Text_20_body"><draw:frame draw:style-name="mediacenter" draw:name="0" text:anchor-type="paragraph" draw:z-index="0" svg:width="36.327291666667cm" style:rel-width="100%" svg:height="25.0825cm" style:rel-height="scale"><draw:image xlink:href="Pictures/112758d177e0e23dc1e56d665d4111ff.png" xlink:type="simple" xlink:show="embed" xlink:actuate="onLoad"/></draw:frame></text:p>
      <text:p text:style-name="Text_20_body"><text:a xlink:type="simple" xlink:href="https://cayu.com.ar/wiki/lib/exe/fetch.php?media=manuales:nagios:diagrama_nagios.dia.gz" text:style-name="Internet_20_link" text:visited-style-name="Visited_20_Internet_20_Link">diagrama_nagios.dia.gz</text:a></text:p>
      <text:p text:style-name="Text_20_body">Si por ejemplo tenemos estos dos casos :</text:p>
      <text:p text:style-name="Text_20_body"><text:span text:style-name="Strong_20_Emphasis">Nagios un país multiples provincias o localidades</text:span></text:p>
      <text:list text:style-name="List_20_1" text:continue-numbering="false">
        <text:list-item>
          <text:p text:style-name="List_20_1_Content_First"> <text:span text:style-name="Strong_20_Emphasis">Buenos Aires</text:span></text:p>
          <text:list text:style-name="List_20_1">
            <text:list-item>
              <text:p text:style-name="List_20_1_Content"> Lanús</text:p>
            </text:list-item>
            <text:list-item>
              <text:p text:style-name="List_20_1_Content"> Florencio Varela</text:p>
            </text:list-item>
            <text:list-item>
              <text:p text:style-name="List_20_1_Content"> CABA</text:p>
            </text:list-item>
            <text:list-item>
              <text:p text:style-name="List_20_1_Content"> Olavarria</text:p>
            </text:list-item>
            <text:list-item>
              <text:p text:style-name="List_20_1_Content"> Bahia Blanca</text:p>
            </text:list-item>
          </text:list>
        </text:list-item>
        <text:list-item>
          <text:p text:style-name="List_20_1_Content"> <text:span text:style-name="Strong_20_Emphasis">Santa Fe</text:span></text:p>
          <text:list text:style-name="List_20_1">
            <text:list-item>
              <text:p text:style-name="List_20_1_Content"> Rosario</text:p>
            </text:list-item>
          </text:list>
        </text:list-item>
        <text:list-item>
          <text:p text:style-name="List_20_1_Content"> <text:span text:style-name="Strong_20_Emphasis">Neuquén</text:span></text:p>
          <text:list text:style-name="List_20_1">
            <text:list-item>
              <text:p text:style-name="List_20_1_Content"> Zapala</text:p>
            </text:list-item>
            <text:list-item>
              <text:p text:style-name="List_20_1_Content_Last"> San Martin</text:p>
            </text:list-item>
          </text:list>
        </text:list-item>
      </text:list>
      <text:p text:style-name="Text_20_body">En este caso, simplemente deberemos tener templates para hosts y servicios, que se dividan por tipo. Si es un servidor, equipo de red, scada etc.</text:p>
      <text:p text:style-name="Text_20_body"><text:span text:style-name="Strong_20_Emphasis">Nagios múltiples países y multiples provincias o localidades</text:span></text:p>
      <text:list text:style-name="List_20_1" text:continue-numbering="false">
        <text:list-item>
          <text:p text:style-name="List_20_1_Content_First"> <text:span text:style-name="Strong_20_Emphasis">Argentina</text:span></text:p>
          <text:list text:style-name="List_20_1">
            <text:list-item>
              <text:p text:style-name="List_20_1_Content"> Buenos Aires</text:p>
            </text:list-item>
            <text:list-item>
              <text:p text:style-name="List_20_1_Content"> Neuquen</text:p>
            </text:list-item>
            <text:list-item>
              <text:p text:style-name="List_20_1_Content"> Tucuman</text:p>
            </text:list-item>
          </text:list>
        </text:list-item>
        <text:list-item>
          <text:p text:style-name="List_20_1_Content"> <text:span text:style-name="Strong_20_Emphasis">Brasil</text:span></text:p>
          <text:list text:style-name="List_20_1">
            <text:list-item>
              <text:p text:style-name="List_20_1_Content"> Rio</text:p>
            </text:list-item>
            <text:list-item>
              <text:p text:style-name="List_20_1_Content"> Cajati</text:p>
            </text:list-item>
          </text:list>
        </text:list-item>
        <text:list-item>
          <text:p text:style-name="List_20_1_Content"> <text:span text:style-name="Strong_20_Emphasis">Paraguay</text:span></text:p>
          <text:list text:style-name="List_20_1">
            <text:list-item>
              <text:p text:style-name="List_20_1_Content"> Ciudad del este</text:p>
            </text:list-item>
            <text:list-item>
              <text:p text:style-name="List_20_1_Content"> Villa hayes</text:p>
            </text:list-item>
          </text:list>
        </text:list-item>
        <text:list-item>
          <text:p text:style-name="List_20_1_Content"> <text:span text:style-name="Strong_20_Emphasis">Portugal</text:span></text:p>
          <text:list text:style-name="List_20_1">
            <text:list-item>
              <text:p text:style-name="List_20_1_Content_Last"> Lisboa</text:p>
            </text:list-item>
          </text:list>
        </text:list-item>
      </text:list>
      <text:p text:style-name="Text_20_body">En este caso algo mas complejo, deberemos tener templates para hosts divididos para cada país, templates para servicios divididos para cada país, templates para contactos divididos para cada país.</text:p>
      <text:p text:style-name="Text_20_body">Siempre debemos utilizar templates para todo, porque cuando debemos hacer un cambio en masa es mucho mas simple y con menos posibilidad a errores.</text:p>
      <text:h text:style-name="Heading_20_3" text:outline-level="3"><text:bookmark-start text:name="__RefHeading___en_el_monitoreo_15"/><text:bookmark-start text:name="en_el_monitoreo"/>En el Monitoreo<text:bookmark-end text:name="__RefHeading___en_el_monitoreo_15"/><text:bookmark-end text:name="en_el_monitoreo"/></text:h>
      <text:h text:style-name="Heading_20_2" text:outline-level="2"><text:bookmark-start text:name="__RefHeading___creando_directivas_16"/><text:bookmark-start text:name="creando_directivas"/>Creando directivas<text:bookmark-end text:name="__RefHeading___creando_directivas_16"/><text:bookmark-end text:name="creando_directivas"/></text:h>
      <text:p text:style-name="Text_20_body">Debemos crear algunas entradas de configuración para especificar donde encontramos los servicios, grupos, contactos etc, las mismas debemos incluirlas en nuestro archivo de configuración nagios.cfg</text:p>
      <text:p text:style-name="Preformatted_20_Text"># Directorio con la configuración de grupos de Hosts de los Servidores<text:line-break/>cfg_dir=/usr/local/nagios/etc/hostgroups<text:line-break/># Directorio con la configuración de grupos de servicios de los Servidores<text:line-break/>cfg_dir=/usr/local/nagios/etc/servicegroup<text:line-break/># Directorio con la configuración de contactos<text:line-break/>cfg_dir=/usr/local/nagios/etc/contacts<text:line-break/># Directorio con la configuración de grupos de contacto<text:line-break/>cfg_dir=/usr/local/nagios/etc/contactgroups<text:line-break/># Directorio con la configuración de servicios<text:line-break/>cfg_dir=/usr/local/nagios/etc/services<text:line-break/># Directorio con la configuración de los comandos<text:line-break/>cfg_dir=/usr/local/nagios/etc/commands<text:line-break/># Directorio con la configuración de los equipos a monitorear<text:line-break/>cfg_dir=/usr/local/nagios/etc/servers</text:p>
      <text:p text:style-name="Text_20_body">Con  la directiva cfg_dir el indicamos Nagios que tome como configuración los archivos con extencion “cfg” encontrados en tal directorio.</text:p>
      <text:h text:style-name="Heading_20_3" text:outline-level="3"><text:bookmark-start text:name="__RefHeading___agregando_grupos_de_servicios_17"/><text:bookmark-start text:name="agregando_grupos_de_servicios"/>Agregando Grupos de Servicios<text:bookmark-end text:name="__RefHeading___agregando_grupos_de_servicios_17"/><text:bookmark-end text:name="agregando_grupos_de_servicios"/></text:h>
      <text:p text:style-name="Text_20_body">Los grupos de servicio se utilizan para denotar un variedad de servicios sobre otros, debemos tener asignado aunque sea un servicio a ese grupo por que si no de lo contrario el Nagios mostrara un error al arranque, para eso lo asignamos en la propiedad <text:span text:style-name="Emphasis">servicegroups</text:span> de un servicio en particular.
Ejemplo de una entrada de grupo de servicios:</text:p>
      <text:p text:style-name="Preformatted_20_Text">define servicegroup{<text:line-break/><text:s text:c="8"/>servicegroup_name<text:s text:c="7"/>lotus_response<text:line-break/><text:s text:c="8"/>alias<text:s text:c="19"/>Lotus Reponse Services<text:line-break/><text:s text:c="8"/>}</text:p>
      <text:p text:style-name="Preformatted_20_Text">define servicegroup{<text:line-break/><text:s text:c="8"/>servicegroup_name<text:s text:c="7"/>{nombre corto del grupo de servicio}<text:line-break/><text:s text:c="8"/>alias<text:s text:c="19"/>{alias descriptivo completo del grupo}<text:line-break/><text:s text:c="8"/>}</text:p>
      <text:p text:style-name="Text_20_body">Se deberá crear el archivo {nagios-dir}/etc/servicegroup/{nombregrupodeservicios.cfg} con las entradas correspondientes anteriormente explicadas.</text:p>
      <text:h text:style-name="Heading_20_3" text:outline-level="3"><text:bookmark-start text:name="__RefHeading___agregando_servicios_18"/><text:bookmark-start text:name="agregando_servicios"/>Agregando Servicios<text:bookmark-end text:name="__RefHeading___agregando_servicios_18"/><text:bookmark-end text:name="agregando_servicios"/></text:h>
      <text:p text:style-name="Text_20_body">A continuacion se muestra una tipica entrada de configuración de un servicio</text:p>
      <text:p text:style-name="Preformatted_20_Text">define service {<text:line-break/><text:s text:c="8"/>use<text:s text:c="29"/>windows<text:line-break/><text:s text:c="8"/>host_name<text:s text:c="23"/>srv1,srv2<text:line-break/><text:s text:c="8"/>hostgroup_name<text:s text:c="18"/>servidores-windows<text:line-break/><text:s text:c="8"/>service_description<text:s text:c="13"/>Verification disco F:<text:line-break/><text:s text:c="8"/>servicegroups<text:s text:c="19"/>storage<text:line-break/><text:s text:c="8"/>is_volatile<text:s text:c="21"/>0<text:line-break/><text:s text:c="8"/>check_period<text:s text:c="20"/>24x7<text:line-break/><text:s text:c="8"/>max_check_attempts<text:s text:c="14"/>3<text:line-break/><text:s text:c="8"/>normal_check_interval<text:s text:c="11"/>5<text:line-break/><text:s text:c="8"/>retry_check_interval<text:s text:c="12"/>1<text:line-break/><text:s text:c="8"/>contact_groups<text:s text:c="18"/>windows<text:line-break/><text:s text:c="8"/>notification_interval<text:s text:c="11"/>240<text:line-break/><text:s text:c="8"/>notification_period<text:s text:c="13"/>24x7<text:line-break/><text:s text:c="8"/>notification_options<text:s text:c="12"/>c,r<text:line-break/><text:s text:c="8"/>check_command<text:s text:c="19"/>check_snmp_storage!^F!60!90!-C public!-r<text:line-break/>}</text:p>
      <text:p text:style-name="Preformatted_20_Text">define service {<text:line-break/><text:s text:c="8"/>use<text:s text:c="29"/>{template de servicio a utilizar}<text:line-break/><text:s text:c="8"/>host_name<text:s text:c="23"/>{hosts que ejecutan dicho servicio}<text:line-break/><text:s text:c="8"/>hostgroup_name<text:s text:c="18"/>{grupos de host que ejecutan ese servicio}<text:line-break/><text:s text:c="8"/>service_description<text:s text:c="13"/>{descripcion del servicio}<text:line-break/><text:s text:c="8"/>servicegroups<text:s text:c="19"/>{grupo al cual pertenece}<text:line-break/><text:s text:c="8"/>is_volatile<text:s text:c="21"/>{si el servicio es volatil}<text:line-break/><text:s text:c="8"/>check_period<text:s text:c="20"/>{periodo de tiempo para el chequeo}<text:line-break/><text:s text:c="8"/>max_check_attempts<text:s text:c="14"/>{maximo de intentos de chequeo}<text:line-break/><text:s text:c="8"/>normal_check_interval<text:s text:c="11"/>{intervalo de tiempo a programar los chequeos}<text:line-break/><text:s text:c="8"/>retry_check_interval<text:s text:c="12"/>{intervalo de tiempo para un re-chequeo}<text:line-break/><text:s text:c="8"/>contact_groups<text:s text:c="18"/>{grupo de contacto};<text:line-break/><text:s text:c="8"/>max_check_attempts<text:s text:c="14"/>{maxima cantidad de chequeos}<text:line-break/><text:s text:c="8"/>notification_interval<text:s text:c="11"/>{intervalo de tiempo entre notificaciones}<text:line-break/><text:s text:c="8"/>notification_period<text:s text:c="13"/>{priodo de tiempo de notificaciones}<text:line-break/><text:s text:c="8"/>notification_options<text:s text:c="12"/>{cuando enviar notificaciones}<text:line-break/><text:s text:c="8"/>check_command<text:s text:c="19"/>{comando de chequeo con sus argumentos}<text:line-break/>}</text:p>
      <text:p text:style-name="Text_20_body"><text:span text:style-name="Strong_20_Emphasis">use</text:span></text:p>
      <text:p text:style-name="Text_20_body">Template de servicio a utilizar</text:p>
      <text:p text:style-name="Text_20_body"><text:span text:style-name="Strong_20_Emphasis">host_name</text:span></text:p>
      <text:p text:style-name="Text_20_body">Nombre del o los host a los cuales esta asignado dicho servicio</text:p>
      <text:p text:style-name="Text_20_body"><text:span text:style-name="Strong_20_Emphasis">hostgroup_name</text:span></text:p>
      <text:p text:style-name="Text_20_body">Nombre del grupo de host en los cuales esta asignado dicho servicio, es útil para cuando se vuelve tedioso poner uno por uno los nombres de los hosts a los cuales se asigna el servicio</text:p>
      <text:p text:style-name="Text_20_body"><text:span text:style-name="Strong_20_Emphasis">service_description</text:span></text:p>
      <text:p text:style-name="Text_20_body">Alias descriptivo del nombre del servicio</text:p>
      <text:p text:style-name="Text_20_body"><text:span text:style-name="Strong_20_Emphasis">contact_groups</text:span></text:p>
      <text:p text:style-name="Text_20_body">Grupos de contacto a los que enviar las notificaciones</text:p>
      <text:p text:style-name="Text_20_body"><text:span text:style-name="Strong_20_Emphasis">max_check_attempts</text:span></text:p>
      <text:p text:style-name="Text_20_body">Maxima cantidad de chequeos a efectuar por Nagios, antes de enviar un OK como resultado</text:p>
      <text:p text:style-name="Text_20_body"><text:span text:style-name="Strong_20_Emphasis">normal_check_interval</text:span></text:p>
      <text:p text:style-name="Text_20_body">Intervalo de tiempo antes de programar un nuevo chequeo del servicio</text:p>
      <text:p text:style-name="Text_20_body"><text:span text:style-name="Strong_20_Emphasis">retry_check_interval</text:span></text:p>
      <text:p text:style-name="Text_20_body">Intervalo de tiempo antes de realizar un re-chequeo del servicio</text:p>
      <text:p text:style-name="Text_20_body"><text:span text:style-name="Strong_20_Emphasis">notification_interval</text:span></text:p>
      <text:p text:style-name="Text_20_body">Esta directiva se utiliza para definir el número de las “unidades del tiempo” para esperar antes de re-notificar a un contacto que este servidor todavía está abajo o inalcanzable. A menos que se haya cambiado la directiva interval_length del valor prefijado de 60, este número significará minutos. Si este valor se establece a 0, Nagios re-no notificará contactos sobre los problemas para este host - solamente una notificación del problema será enviada.</text:p>
      <text:p text:style-name="Text_20_body"><text:span text:style-name="Strong_20_Emphasis">notification_period</text:span></text:p>
      <text:p text:style-name="Text_20_body">Periodo de tiempo en el cualse envia notificacion y notificacion</text:p>
      <text:p text:style-name="Text_20_body"><text:span text:style-name="Strong_20_Emphasis">notification_options</text:span></text:p>
      <text:p text:style-name="Text_20_body">Esta directiva indica a Nagios en que momentos debe enviar notificaciones de estado</text:p>
      <text:list text:style-name="List_20_1" text:continue-numbering="false">
        <text:list-item>
          <text:p text:style-name="LastListParagraph_List_20_1_Content_First"> d = DOWN cuando el host esta caido</text:p>
        </text:list-item>
      </text:list>
      <text:list text:style-name="List_20_1" text:continue-numbering="false">
        <text:list-item>
          <text:p text:style-name="LastListParagraph_List_20_1_Content_First"> u = UNREACHABLE cuando el host no es visible o es inalcanzable</text:p>
        </text:list-item>
      </text:list>
      <text:list text:style-name="List_20_1" text:continue-numbering="false">
        <text:list-item>
          <text:p text:style-name="LastListParagraph_List_20_1_Content_First"> r = RECOVERY (OK) cuando el host se recupero</text:p>
        </text:list-item>
      </text:list>
      <text:list text:style-name="List_20_1" text:continue-numbering="false">
        <text:list-item>
          <text:p text:style-name="LastListParagraph_List_20_1_Content_First"> f = FLAPPING cuando es de estado cambiante</text:p>
        </text:list-item>
      </text:list>
      <text:list text:style-name="List_20_1" text:continue-numbering="false">
        <text:list-item>
          <text:p text:style-name="LastListParagraph_List_20_1_Content_First"> n = NONE no enviar notificaciones</text:p>
        </text:list-item>
      </text:list>
      <text:p text:style-name="Text_20_body"><text:span text:style-name="Strong_20_Emphasis">check_command</text:span></text:p>
      <text:p text:style-name="Text_20_body">Comando para efectuar el chequeo de dicho servicio</text:p>
      <text:p text:style-name="Text_20_body"><text:span text:style-name="Emphasis">Se deberá crear el archivo {nagios-dir}/etc/services/{nombreservicio.cfg} con las entradas correspondientes anteriormente explicadas.</text:span></text:p>
      <text:h text:style-name="Heading_20_4" text:outline-level="4"><text:bookmark-start text:name="__RefHeading___dependencia_del_estado_del_servicio_por_el_estado_de_otro_servicio_19"/><text:bookmark-start text:name="dependencia_del_estado_del_servicio_por_el_estado_de_otro_servicio"/>Dependencia del estado del servicio por el estado de otro servicio<text:bookmark-end text:name="__RefHeading___dependencia_del_estado_del_servicio_por_el_estado_de_otro_servicio_19"/><text:bookmark-end text:name="dependencia_del_estado_del_servicio_por_el_estado_de_otro_servicio"/></text:h>
      <text:p text:style-name="Text_20_body">En caso en los cuales el estado de un servicio dependa de la disponibilidad o el estado de otro, se pueden definir dependencias. Una entrada a modo ejemplo puede ser:</text:p>
      <text:p text:style-name="Preformatted_20_Text">define servicedependency{<text:line-break/><text:tab/>host_name<text:tab/><text:tab/><text:tab/>Host A<text:line-break/><text:tab/>service_description<text:tab/><text:tab/>Service A<text:line-break/><text:tab/>dependent_host_name<text:tab/><text:tab/>Host B<text:line-break/><text:tab/>dependent_service_description<text:tab/>Service D<text:line-break/><text:tab/>execution_failure_criteria<text:tab/>u<text:line-break/><text:tab/>notification_failure_criteria<text:tab/>n<text:line-break/><text:tab/>}</text:p>
      <text:p text:style-name="Preformatted_20_Text">define servicedependency{<text:line-break/><text:tab/>host_name<text:tab/><text:tab/><text:tab/>{host donde se ejecuta el servicio dependiente}<text:line-break/><text:tab/>service_description<text:tab/><text:tab/>{servicio dependiente}<text:line-break/><text:tab/>dependent_host_name<text:tab/><text:tab/>{host donde se ejecuta el servicio del cual se depende}<text:line-break/><text:tab/>dependent_service_description<text:tab/>{servicio del cual se depende}<text:line-break/><text:tab/>execution_failure_criteria<text:tab/>{criterio para establecer el estado}<text:line-break/><text:tab/>notification_failure_criteria<text:tab/>{notificar segun x estado}<text:line-break/><text:tab/>}</text:p>
      <text:p text:style-name="Text_20_body"><text:span text:style-name="Strong_20_Emphasis">host_name</text:span></text:p>
      <text:p text:style-name="Text_20_body">Nombre del o los host dentro de los cuales se ejecuta el servicio dependiente</text:p>
      <text:p text:style-name="Text_20_body"><text:span text:style-name="Strong_20_Emphasis">service_description</text:span></text:p>
      <text:p text:style-name="Text_20_body">Descripcion del servicio dependiente, debe ser igual a la entrada que aparece en la configuracion del servicio.</text:p>
      <text:p text:style-name="Text_20_body"><text:span text:style-name="Strong_20_Emphasis">dependent_host_name</text:span></text:p>
      <text:p text:style-name="Text_20_body">Host donde se esta ejecutando el servicio del cual se depende</text:p>
      <text:p text:style-name="Text_20_body"><text:span text:style-name="Strong_20_Emphasis">dependent_service_description</text:span></text:p>
      <text:p text:style-name="Text_20_body">Nombre descriptivo que corresponde al servicio del cual se depende, debe ser igual al de su configuracion de servicio</text:p>
      <text:p text:style-name="Text_20_body"><text:span text:style-name="Strong_20_Emphasis">execution_failure_criteria</text:span></text:p>
      <text:p text:style-name="Text_20_body">Criterios para definir el estado del servicio</text:p>
      <text:p text:style-name="Text_20_body"><text:span text:style-name="Strong_20_Emphasis">notification_failure_criteria</text:span></text:p>
      <text:p text:style-name="Text_20_body">En base a que estado realizar las notificaciones, si esta caido, si esta ok o no realizar notificaciones</text:p>
      <text:h text:style-name="Heading_20_4" text:outline-level="4"><text:bookmark-start text:name="__RefHeading___informacion_extendida_de_servicio_20"/><text:bookmark-start text:name="informacion_extendida_de_servicio"/>Informacion extendida de servicio<text:bookmark-end text:name="__RefHeading___informacion_extendida_de_servicio_20"/><text:bookmark-end text:name="informacion_extendida_de_servicio"/></text:h>
      <text:p text:style-name="Text_20_body">En algunos casos podemos agregar un link informativo u externo haciendo referencia al servicio en ejecution</text:p>
      <text:p text:style-name="Preformatted_20_Text">define serviceextinfo{<text:line-break/><text:tab/>host_name<text:tab/><text:tab/>linux2<text:line-break/><text:tab/>service_description<text:tab/>Carga del sistema Linux<text:line-break/><text:tab/>notes<text:tab/><text:tab/><text:tab/>Carga sistema<text:line-break/><text:tab/>notes_url<text:tab/><text:tab/>http://localhost/cargalinux.pl?host=linux2&amp;service=Carga+Sistema<text:line-break/><text:tab/>icon_image<text:tab/><text:tab/>carga.png <text:line-break/><text:tab/>icon_image_alt<text:tab/><text:tab/>Alertas de carga<text:line-break/><text:tab/>}</text:p>
      <text:p text:style-name="Preformatted_20_Text">define serviceextinfo{<text:line-break/><text:tab/>host_name<text:tab/><text:tab/>{nombre del host}<text:line-break/><text:tab/>service_description<text:tab/>{nombre descriptivo del servicio}<text:line-break/><text:tab/>notes<text:tab/><text:tab/><text:tab/>{nota descriptiva sobre la informacion extra}<text:line-break/><text:tab/>notes_url<text:tab/><text:tab/>{url donde se encuentra la informacion extra}<text:line-break/><text:tab/>icon_image<text:tab/><text:tab/>{imagen de icono}<text:line-break/><text:tab/>icon_image_alt<text:tab/><text:tab/>{texto alternativo de la imagen}<text:line-break/><text:tab/>}</text:p>
      <text:p text:style-name="Text_20_body"><text:span text:style-name="Strong_20_Emphasis">host_name</text:span></text:p>
      <text:p text:style-name="Text_20_body">Host donde se ejecuta dicho servicio</text:p>
      <text:p text:style-name="Text_20_body"><text:span text:style-name="Strong_20_Emphasis">service_description</text:span></text:p>
      <text:p text:style-name="Text_20_body">Nombre descriptivo del servicio al cual corresponde la informacion extra</text:p>
      <text:p text:style-name="Text_20_body"><text:span text:style-name="Strong_20_Emphasis">notes</text:span></text:p>
      <text:p text:style-name="Text_20_body">Descripcion sobre “que es” o “a que corresponde” la información extra a mostrar</text:p>
      <text:p text:style-name="Text_20_body"><text:span text:style-name="Strong_20_Emphasis">notes_url</text:span></text:p>
      <text:p text:style-name="Text_20_body">Url donde encontrar la informacion extra</text:p>
      <text:p text:style-name="Text_20_body"><text:span text:style-name="Strong_20_Emphasis">icon_image</text:span></text:p>
      <text:p text:style-name="Text_20_body">Icono a referenciar el link de la información extra</text:p>
      <text:p text:style-name="Text_20_body"><text:span text:style-name="Strong_20_Emphasis">icon_image_alt</text:span></text:p>
      <text:p text:style-name="Text_20_body">Texto alternativo del icono</text:p>
      <text:h text:style-name="Heading_20_3" text:outline-level="3"><text:bookmark-start text:name="__RefHeading___agregando_grupos_de_hosts_21"/><text:bookmark-start text:name="agregando_grupos_de_hosts"/>Agregando Grupos de Hosts<text:bookmark-end text:name="__RefHeading___agregando_grupos_de_hosts_21"/><text:bookmark-end text:name="agregando_grupos_de_hosts"/></text:h>
      <text:p text:style-name="Text_20_body">Los host en nagios de puede agrupar mediante grupos y asi tener un listado aparte que los diferencia de los demas. por ejemplo tener por un lado los servidores SAP con Oracle y por otro los servidores Lotus, o Linux y Windows por separado etc.</text:p>
      <text:p text:style-name="Text_20_body">Un archivo tipo de grupos de host se presenta a continuacion</text:p>
      <text:p text:style-name="Preformatted_20_Text">define hostgroup {<text:line-break/><text:s text:c="4"/>hostgroup_name<text:s text:c="22"/>florencio_varela<text:line-break/><text:s text:c="4"/>alias<text:s text:c="31"/>Equipos de Florencio Varela<text:line-break/><text:s text:c="4"/>members<text:s text:c="29"/>varela01,router-flv-1,srvfvl001<text:line-break/>}</text:p>
      <text:p text:style-name="Preformatted_20_Text">define hostgroup {<text:line-break/><text:s text:c="4"/>hostgroup_name<text:s text:c="22"/>{nombre del grupo}<text:line-break/><text:s text:c="4"/>alias<text:s text:c="31"/>{alias descriptivo}<text:line-break/><text:s text:c="4"/>members<text:s text:c="29"/>{host miembros}<text:line-break/>}</text:p>
      <text:p text:style-name="Text_20_body"><text:span text:style-name="Strong_20_Emphasis">hostgroup_name</text:span></text:p>
      <text:p text:style-name="Text_20_body">Nombre del grupo de hosts</text:p>
      <text:p text:style-name="Text_20_body"><text:span text:style-name="Strong_20_Emphasis">alias</text:span></text:p>
      <text:p text:style-name="Text_20_body">Alias descriptivo del grupo</text:p>
      <text:p text:style-name="Text_20_body"><text:span text:style-name="Strong_20_Emphasis">members</text:span></text:p>
      <text:p text:style-name="Text_20_body">Host que son miembros del grupo, debemos ingresar el host_name de cada uno separado por comas “,”</text:p>
      <text:p text:style-name="Text_20_body"><text:span text:style-name="Emphasis">Se deberá crear el archivo {nagios-dir}/etc/hostgroups/{nombregrupodehosts.cfg} con las entradas correspondientes anteriormente explicadas.</text:span></text:p>
      <text:h text:style-name="Heading_20_3" text:outline-level="3"><text:bookmark-start text:name="__RefHeading___agregando_hosts_22"/><text:bookmark-start text:name="agregando_hosts"/>Agregando Hosts<text:bookmark-end text:name="__RefHeading___agregando_hosts_22"/><text:bookmark-end text:name="agregando_hosts"/></text:h>
      <text:p text:style-name="Text_20_body">Para configurar un host con o sin SNMP previamente instalado y configurado como lo indicado anteriormente, para su posterior monitoreo. Se debe crear una entrada en la configuracion de Nagios.</text:p>
      <text:p text:style-name="Text_20_body">Un tipico archivos hosts.cfg</text:p>
      <text:p text:style-name="Preformatted_20_Text"><text:s text:c="2"/>define host{<text:line-break/><text:s text:c="8"/>use<text:s text:c="29"/>servidores<text:line-break/><text:s text:c="8"/>host_name<text:s text:c="23"/>servidorsap2<text:line-break/><text:s text:c="8"/>hostgroup_name<text:s text:c="18"/>servidores-linux<text:line-break/><text:s text:c="8"/>alias<text:s text:c="27"/>SAP SERVER<text:line-break/><text:s text:c="8"/>address<text:s text:c="25"/>192.168.10.84<text:line-break/><text:s text:c="8"/>parents<text:s text:c="25"/>buenos_aires<text:line-break/><text:s text:c="8"/>contact_groups<text:s text:c="18"/>linux;<text:line-break/><text:s text:c="8"/>max_check_attempts<text:s text:c="14"/>10<text:line-break/><text:s text:c="8"/>notification_interval<text:s text:c="11"/>120<text:line-break/><text:s text:c="8"/>notification_period<text:s text:c="13"/>24x7<text:line-break/><text:s text:c="8"/>notification_options<text:s text:c="12"/>d,u,r<text:line-break/><text:s text:c="4"/>}</text:p>
      <text:p text:style-name="Preformatted_20_Text"><text:s text:c="2"/>define host{<text:line-break/><text:s text:c="8"/>use<text:s text:c="29"/>{template-host}<text:line-break/><text:s text:c="8"/>host_name<text:s text:c="23"/>{nombre-host}<text:line-break/><text:s text:c="8"/>hostgroup_name<text:s text:c="18"/>{grupos al que pertenece este host}<text:line-break/><text:s text:c="8"/>alias<text:s text:c="27"/>{alias-descriptivo}<text:line-break/><text:s text:c="8"/>address<text:s text:c="25"/>{ip}<text:line-break/><text:s text:c="8"/>parents<text:s text:c="25"/>{host del que depende}<text:s text:c="3"/><text:line-break/><text:s text:c="8"/>contact_groups<text:s text:c="18"/>{grupo de contacto};<text:line-break/><text:s text:c="8"/>max_check_attempts<text:s text:c="14"/>{maxima cantidad de chequeos}<text:line-break/><text:s text:c="8"/>notification_interval<text:s text:c="11"/>{intervalo de tiempo entre notificaciones}<text:line-break/><text:s text:c="8"/>notification_period<text:s text:c="13"/>{priodo de tiempo de notificaciones}<text:line-break/><text:s text:c="8"/>notification_options<text:s text:c="12"/>{cuando enviar notificaciones}<text:line-break/><text:s text:c="4"/>}</text:p>
      <text:p text:style-name="Text_20_body"><text:span text:style-name="Strong_20_Emphasis">use</text:span></text:p>
      <text:p text:style-name="Text_20_body">Template de host a utilizar</text:p>
      <text:p text:style-name="Text_20_body"><text:span text:style-name="Strong_20_Emphasis">host_name</text:span></text:p>
      <text:p text:style-name="Text_20_body">Nombre del host</text:p>
      <text:p text:style-name="Text_20_body"><text:span text:style-name="Strong_20_Emphasis">hostgroup_name</text:span></text:p>
      <text:p text:style-name="Text_20_body">Grupos a los que pertenece este host</text:p>
      <text:p text:style-name="Text_20_body"><text:span text:style-name="Strong_20_Emphasis">address</text:span></text:p>
      <text:p text:style-name="Text_20_body">Direccion IP del host</text:p>
      <text:p text:style-name="Text_20_body"><text:span text:style-name="Strong_20_Emphasis">parents</text:span></text:p>
      <text:p text:style-name="Text_20_body">Host del que depende y que esta delante suyo, por ejemplo puede ser un router o un equipo que le brinde la conectividad etc, y en el mapa se dibujara como dependiente de ese nodo</text:p>
      <text:p text:style-name="Text_20_body"><text:span text:style-name="Strong_20_Emphasis">contact_groups</text:span></text:p>
      <text:p text:style-name="Text_20_body">Grupos de contacto a los que enviar las notificaciones</text:p>
      <text:p text:style-name="Text_20_body"><text:span text:style-name="Strong_20_Emphasis">max_check_attempts</text:span></text:p>
      <text:p text:style-name="Text_20_body">Maxima cantidad de chequeos a efectuar por Nagios, antes de enviar un OK como resultado</text:p>
      <text:p text:style-name="Text_20_body"><text:span text:style-name="Strong_20_Emphasis">notification_interval</text:span></text:p>
      <text:p text:style-name="Text_20_body">Esta directiva se utiliza para definir el número de las “unidades del tiempo” para esperar antes de re-notificar a un contacto que este servidor todavía está abajo o inalcanzable. A menos que se haya cambiado la directiva interval_length del valor prefijado de 60, este número significará minutos. Si este valor se establece a 0, Nagios re-no notificará contactos sobre los problemas para este host - solamente una notificación del problema será enviada.</text:p>
      <text:p text:style-name="Text_20_body"><text:span text:style-name="Strong_20_Emphasis">notification_period</text:span></text:p>
      <text:p text:style-name="Text_20_body">Periodo de tiempo en el cualse envia notificacion y notificacion</text:p>
      <text:p text:style-name="Text_20_body"><text:span text:style-name="Strong_20_Emphasis">notification_options</text:span></text:p>
      <text:p text:style-name="Text_20_body">Esta directiva indica a Nagios en que momentos debe enviar notificaciones de estado</text:p>
      <text:list text:style-name="List_20_1" text:continue-numbering="false">
        <text:list-item>
          <text:p text:style-name="LastListParagraph_List_20_1_Content_First"> d = DOWN cuando el host esta caido</text:p>
        </text:list-item>
      </text:list>
      <text:list text:style-name="List_20_1" text:continue-numbering="false">
        <text:list-item>
          <text:p text:style-name="LastListParagraph_List_20_1_Content_First"> u = UNREACHABLE cuando el host no es visible o es inalcanzable</text:p>
        </text:list-item>
      </text:list>
      <text:list text:style-name="List_20_1" text:continue-numbering="false">
        <text:list-item>
          <text:p text:style-name="LastListParagraph_List_20_1_Content_First"> r = RECOVERY (OK) cuando el host se recupero</text:p>
        </text:list-item>
      </text:list>
      <text:list text:style-name="List_20_1" text:continue-numbering="false">
        <text:list-item>
          <text:p text:style-name="LastListParagraph_List_20_1_Content_First"> f = FLAPPING cuando es de estado cambiante</text:p>
        </text:list-item>
      </text:list>
      <text:list text:style-name="List_20_1" text:continue-numbering="false">
        <text:list-item>
          <text:p text:style-name="LastListParagraph_List_20_1_Content_First"> n = NONE no enviar notificaciones</text:p>
        </text:list-item>
      </text:list>
      <text:p text:style-name="Text_20_body"><text:span text:style-name="Emphasis">Se deberá crear el un subdirectorio correspondiente al nombre del host y segun corresponda ubicarlo en el directorio servers/{linux-windows-lotus} o routers y deentro crear un archivo hosts.cfg con la configuración anteriormente explicada, </text:span></text:p>
      <text:h text:style-name="Heading_20_4" text:outline-level="4"><text:bookmark-start text:name="__RefHeading___informacion_extendida_de_host_23"/><text:bookmark-start text:name="informacion_extendida_de_host"/>Informacion extendida de host<text:bookmark-end text:name="__RefHeading___informacion_extendida_de_host_23"/><text:bookmark-end text:name="informacion_extendida_de_host"/></text:h>
      <text:p text:style-name="Text_20_body">La informacion extendida de host se utiliza para el look and feel de los host dentro de los mapas de estado, ya sea tanto el 2D como el 3D</text:p>
      <text:p text:style-name="Preformatted_20_Text"><text:s text:c="2"/>define hostextinfo{<text:line-break/><text:s text:c="8"/>host_name<text:s text:c="7"/>linuxoracle<text:line-break/><text:s text:c="8"/>notes<text:s text:c="11"/>Servidor Oracle de uniface<text:line-break/><text:s text:c="8"/>icon_image<text:s text:c="6"/>oracle.png<text:line-break/><text:s text:c="8"/>icon_image_alt<text:s text:c="2"/>Oracle<text:line-break/><text:s text:c="8"/>vrml_image<text:s text:c="6"/>oracle.png<text:line-break/><text:s text:c="8"/>statusmap_image oracle.gd2<text:line-break/><text:s text:c="4"/>}</text:p>
      <text:p text:style-name="Preformatted_20_Text"><text:s text:c="2"/>define hostextinfo{<text:line-break/><text:s text:c="8"/>host_name<text:s text:c="7"/>{nombre de host}<text:line-break/><text:s text:c="8"/>notes<text:s text:c="11"/>{descripcion para el host}<text:line-break/><text:s text:c="8"/>icon_image<text:s text:c="6"/>{logo para ver en la interfaz web}<text:line-break/><text:s text:c="8"/>icon_image_alt<text:s text:c="2"/>{texto para el logo}<text:line-break/><text:s text:c="8"/>vrml_image<text:s text:c="6"/>{logo para ver en el mapa 3D}<text:line-break/><text:s text:c="8"/>statusmap_image {logo para ver en el mapa 2D}<text:line-break/><text:s text:c="4"/>}</text:p>
      <text:p text:style-name="Text_20_body"><text:span text:style-name="Strong_20_Emphasis">host_name</text:span></text:p>
      <text:p text:style-name="Text_20_body">Nombre del host al cual corresponde la información dada</text:p>
      <text:p text:style-name="Text_20_body"><text:span text:style-name="Strong_20_Emphasis">notes</text:span></text:p>
      <text:p text:style-name="Text_20_body">Pequeña nota descriptiva de la informacion del host a presentar en los mapas de estado</text:p>
      <text:p text:style-name="Text_20_body"><text:span text:style-name="Strong_20_Emphasis">icon_image</text:span></text:p>
      <text:p text:style-name="Text_20_body">Icono a visualizar en el entorno html de la consola Nagios</text:p>
      <text:p text:style-name="Text_20_body"><text:span text:style-name="Strong_20_Emphasis">icon_image_alt</text:span></text:p>
      <text:p text:style-name="Text_20_body">Texto alternativo para mostrar al logo</text:p>
      <text:p text:style-name="Text_20_body"><text:span text:style-name="Strong_20_Emphasis">vrml_image</text:span></text:p>
      <text:p text:style-name="Text_20_body">Icono a visualizar en el mapa 3D</text:p>
      <text:p text:style-name="Text_20_body"><text:span text:style-name="Strong_20_Emphasis">statusmap_image</text:span></text:p>
      <text:p text:style-name="Text_20_body">Icono a visualizar en el mapa 2D</text:p>
      <text:p text:style-name="Text_20_body"><text:span text:style-name="Emphasis">Se deberá crear en el archivo hostextinfo.cfg dentro subdirectorio correspondiente al host con las entradas de configuración anteriormente explicadas.
Lo iconos se encuentran dentro del directorio {nagiosdir}share/images/logos/ tanto en su version png como gd</text:span></text:p>
      <text:p text:style-name="Text_20_body">Para convertir una imagen png comun a un icono gd2 (necesario para la generacion del grafico de statusmap 2D) debemos ejecutar el siguiente comando:</text:p>
      <text:p text:style-name="Preformatted_20_Text">pngtogd2 mi-icono.png mi-icono.gd2<text:s text:c="2"/>1<text:s text:c="2"/>1</text:p>
      <text:p text:style-name="Text_20_body">El primer parametro es mi ya existente imagen png, el segundo parametro es el nombre de archivo de salida en formato gd2, el parametro 1 se refiere a que la cree en formato raw (crudo), y el segudo parametro es para que lo cree sin compresion, todo esto se realiza dentro del directorio logos anteriormente explciado.</text:p>
      <text:h text:style-name="Heading_20_4" text:outline-level="4"><text:bookmark-start text:name="__RefHeading___dependencia_del_estado_de_host_por_el_estado_de_otro_host_24"/><text:bookmark-start text:name="dependencia_del_estado_de_host_por_el_estado_de_otro_host"/>Dependencia del estado de host por el estado de otro host<text:bookmark-end text:name="__RefHeading___dependencia_del_estado_de_host_por_el_estado_de_otro_host_24"/><text:bookmark-end text:name="dependencia_del_estado_de_host_por_el_estado_de_otro_host"/></text:h>
      <text:p text:style-name="Text_20_body">En casos donde hay host donde su estado depende del estado de otro host, es posible especificar dependencias. Aqui vemos una entrada tipica </text:p>
      <text:p text:style-name="Preformatted_20_Text"> define hostdependency{<text:line-break/><text:s text:c="8"/>host_name<text:s text:c="31"/>linuxsap2<text:line-break/><text:s text:c="8"/>dependent_host_name<text:s text:c="21"/>linuxoracle<text:line-break/><text:s text:c="8"/>notification_failure_criteria<text:s text:c="11"/>d<text:line-break/><text:s text:c="4"/>}</text:p>
      <text:p text:style-name="Preformatted_20_Text"> define hostdependency{<text:line-break/><text:s text:c="8"/>host_name<text:s text:c="31"/>{nombre del host a referise}<text:line-break/><text:s text:c="8"/>dependent_host_name<text:s text:c="21"/>{nombre del host del cual depende}<text:line-break/><text:s text:c="8"/>notification_failure_criteria<text:s text:c="11"/>{opciones de notificacion}<text:line-break/><text:s text:c="4"/>}</text:p>
      <text:p text:style-name="Text_20_body"><text:span text:style-name="Strong_20_Emphasis">host_name</text:span></text:p>
      <text:p text:style-name="Text_20_body">Nombre del host al cual corresponde la información dada</text:p>
      <text:p text:style-name="Text_20_body"><text:span text:style-name="Strong_20_Emphasis">dependent_host_name</text:span></text:p>
      <text:p text:style-name="Text_20_body">Nombre del host del cual depende</text:p>
      <text:p text:style-name="Text_20_body"><text:span text:style-name="Strong_20_Emphasis">notification_failure_criteria</text:span></text:p>
      <text:p text:style-name="Text_20_body">Opciones de notificacion en caso de cada estado</text:p>
      <text:p text:style-name="Text_20_body"><text:span text:style-name="Emphasis">Se deberá crear en el archivo hostdependency.cfg dentro subdirectorio correspondiente al host con las entradas de configuración anteriormente explicadas.</text:span></text:p>
      <text:h text:style-name="Heading_20_3" text:outline-level="3"><text:bookmark-start text:name="__RefHeading___definiendo_tiempos_de_chequeo_25"/><text:bookmark-start text:name="definiendo_tiempos_de_chequeo"/>Definiendo tiempos de chequeo<text:bookmark-end text:name="__RefHeading___definiendo_tiempos_de_chequeo_25"/><text:bookmark-end text:name="definiendo_tiempos_de_chequeo"/></text:h>
      <text:p text:style-name="Text_20_body">Dentro de Nagios se pueden establecer definiciones para controlar cuando diversos aspectos de la lógica de vigilancia y alerta sobre elementos monitoreador por ejemplo que tal servicio o host se chequee en ciertos intervalos de tiempo, por ejemplo si un host no debe ser chequeado los domingos o un servicio debe ser chequeado solo de lunes a viernes de 08:00 HS a 18:00 HS etc</text:p>
      <text:p text:style-name="Text_20_body">A su ves las definiciones Timeperod pueden contener varios tipos de directivas, entre los días de semana, días del mes, y las fechas. El orden de precedencia de los distintos tipos de directivas (en orden descendente) es el siguiente:</text:p>
      <text:list text:style-name="List_20_1" text:continue-numbering="false">
        <text:list-item>
          <text:p text:style-name="List_20_1_Content_First"> Fecha del calendario (2008-01-01)</text:p>
        </text:list-item>
        <text:list-item>
          <text:p text:style-name="List_20_1_Content"> Mes específico fecha (1 de enero)</text:p>
        </text:list-item>
        <text:list-item>
          <text:p text:style-name="List_20_1_Content"> Mes día genéricos (Día 15)</text:p>
        </text:list-item>
        <text:list-item>
          <text:p text:style-name="List_20_1_Content"> Compensar los días de la semana de mes específico (2 º martes de diciembre)</text:p>
        </text:list-item>
        <text:list-item>
          <text:p text:style-name="List_20_1_Content"> Compensar los días de la semana (3 º lunes)</text:p>
        </text:list-item>
        <text:list-item>
          <text:p text:style-name="List_20_1_Content_Last"> Normal del día de la semana (martes) </text:p>
        </text:list-item>
      </text:list>
      <text:p text:style-name="Text_20_body">Ejemplos de las diferentes directivas timeperiod que podemos implementar :</text:p>
      <text:p text:style-name="Text_20_body"><text:span text:style-name="Emphasis">Chequeos las 24 horas los 7 dias de la semana</text:span></text:p>
      <text:p text:style-name="Preformatted_20_Text">define timeperiod{<text:line-break/><text:s text:c="8"/>timeperiod_name 24x7<text:line-break/><text:s text:c="8"/>alias<text:s text:c="11"/>24 Hours A Day, 7 Days A Week<text:line-break/><text:s text:c="8"/>sunday<text:s text:c="10"/>00:00-24:00<text:line-break/><text:s text:c="8"/>monday<text:s text:c="10"/>00:00-24:00<text:line-break/><text:s text:c="8"/>tuesday<text:s text:c="9"/>00:00-24:00<text:line-break/><text:s text:c="8"/>wednesday<text:s text:c="7"/>00:00-24:00<text:line-break/><text:s text:c="8"/>thursday<text:s text:c="8"/>00:00-24:00<text:line-break/><text:s text:c="8"/>friday<text:s text:c="10"/>00:00-24:00<text:line-break/><text:s text:c="8"/>saturday<text:s text:c="8"/>00:00-24:00<text:line-break/><text:s text:c="8"/>}</text:p>
      <text:p text:style-name="Text_20_body"><text:span text:style-name="Emphasis">Chequeos en las horas laborales lunes a viernes de 9 a 17</text:span></text:p>
      <text:p text:style-name="Preformatted_20_Text">define timeperiod{<text:line-break/><text:s text:c="8"/>timeperiod_name workhours<text:line-break/><text:s text:c="8"/>alias<text:s text:c="11"/>Normal Work Hours<text:line-break/><text:s text:c="8"/>monday<text:s text:c="10"/>09:00-17:00<text:line-break/><text:s text:c="8"/>tuesday<text:s text:c="9"/>09:00-17:00<text:line-break/><text:s text:c="8"/>wednesday<text:s text:c="7"/>09:00-17:00<text:line-break/><text:s text:c="8"/>thursday<text:s text:c="8"/>09:00-17:00<text:line-break/><text:s text:c="8"/>friday<text:s text:c="10"/>09:00-17:00<text:line-break/><text:s text:c="8"/>}</text:p>
      <text:p text:style-name="Text_20_body"><text:span text:style-name="Emphasis">Chequeos sin tiempos, o sea no chequea en ningún momento</text:span></text:p>
      <text:p text:style-name="Preformatted_20_Text"># 'none' timeperiod definition<text:line-break/>define timeperiod{<text:line-break/><text:s text:c="8"/>timeperiod_name none<text:line-break/><text:s text:c="8"/>alias<text:s text:c="11"/>No Time Is A Good Time<text:line-break/><text:s text:c="8"/>}</text:p>
      <text:p text:style-name="Text_20_body"><text:span text:style-name="Emphasis">En ciertos dias feriados excluir el chequeo servicios, ej Navidad, Año nuevo etc</text:span></text:p>
      <text:p text:style-name="Preformatted_20_Text">define timeperiod{<text:line-break/><text:s text:c="8"/>name<text:s text:c="20"/>us-holidays<text:line-break/><text:s text:c="8"/>timeperiod_name<text:s text:c="9"/>us-holidays<text:line-break/><text:s text:c="8"/>alias<text:s text:c="19"/>U.S. Holidays<text:line-break/><text:s text:c="8"/>january 1<text:s text:c="15"/>00:00-00:00<text:s text:c="5"/>; New Years<text:line-break/><text:s text:c="8"/>monday -1 may<text:s text:c="11"/>00:00-00:00<text:s text:c="5"/>; Memorial Day (last Monday in May)<text:line-break/><text:s text:c="8"/>july 4<text:s text:c="18"/>00:00-00:00<text:s text:c="5"/>; Independence Day<text:line-break/><text:s text:c="8"/>monday 1 september<text:s text:c="6"/>00:00-00:00<text:s text:c="5"/>; Labor Day (first Monday in September)<text:line-break/><text:s text:c="8"/>thursday -1 november<text:s text:c="4"/>00:00-00:00<text:s text:c="5"/>; Thanksgiving (last Thursday in November)<text:line-break/><text:s text:c="8"/>december 25<text:s text:c="13"/>00:00-00:00<text:s text:c="5"/>; Christmas<text:line-break/><text:s text:c="8"/>}</text:p>
      <text:p text:style-name="Text_20_body"><text:span text:style-name="Emphasis">Definimos un periodo de tiempo que chequee las 24 horas del dia los 7 dias de la semana, pero que incluya las excepciones anteriormente mostradas</text:span></text:p>
      <text:p text:style-name="Preformatted_20_Text">define timeperiod{<text:line-break/><text:s text:c="8"/>timeperiod_name 24x7_sans_holidays<text:line-break/><text:s text:c="8"/>alias<text:s text:c="11"/>24x7 Sans Holidays<text:line-break/><text:s text:c="8"/>use<text:s text:c="13"/>us-holidays<text:s text:c="13"/>; Agregar excepciones<text:line-break/><text:s text:c="8"/>sunday<text:s text:c="10"/>00:00-24:00<text:line-break/><text:s text:c="8"/>monday<text:s text:c="10"/>00:00-24:00<text:line-break/><text:s text:c="8"/>tuesday<text:s text:c="9"/>00:00-24:00<text:line-break/><text:s text:c="8"/>wednesday<text:s text:c="7"/>00:00-24:00<text:line-break/><text:s text:c="8"/>thursday<text:s text:c="8"/>00:00-24:00<text:line-break/><text:s text:c="8"/>friday<text:s text:c="10"/>00:00-24:00<text:line-break/><text:s text:c="8"/>saturday<text:s text:c="8"/>00:00-24:00<text:line-break/><text:s text:c="8"/>}</text:p>
      <text:p text:style-name="Text_20_body"><text:span text:style-name="Emphasis">Otra manera de evitar tiempos de chequeo es con la directiva exclude</text:span></text:p>
      <text:p text:style-name="Text_20_body"><text:span text:style-name="Emphasis"> Como ejemplo podemos definir 3 timeperiods</text:span></text:p>
      <text:p text:style-name="Preformatted_20_Text">define timeperiod{<text:line-break/><text:s text:c="8"/>name<text:s text:c="20"/>weekdays<text:line-break/><text:s text:c="8"/>timeperiod_name<text:s text:c="9"/>weekdays<text:line-break/><text:s text:c="8"/>monday<text:s text:c="18"/>00:00-24:00<text:line-break/><text:s text:c="8"/>tuesday<text:s text:c="17"/>00:00-24:00<text:line-break/><text:s text:c="8"/>wednesday<text:s text:c="15"/>00:00-24:00<text:line-break/><text:s text:c="8"/>thursday<text:s text:c="16"/>00:00-24:00<text:line-break/><text:s text:c="8"/>friday<text:s text:c="18"/>00:00-24:00<text:line-break/><text:s text:c="8"/>}<text:line-break/>define timeperiod{<text:line-break/><text:s text:c="8"/>name<text:s text:c="20"/>weekends<text:line-break/><text:s text:c="8"/>timeperiod_name<text:s text:c="9"/>weekends<text:line-break/><text:s text:c="8"/>saturday<text:s text:c="16"/>00:00-24:00<text:line-break/><text:s text:c="8"/>sunday<text:s text:c="18"/>00:00-24:00<text:line-break/><text:tab/>}<text:line-break/>define timeperiod{<text:line-break/><text:s text:c="8"/>name<text:s text:c="20"/>holidays<text:line-break/><text:s text:c="8"/>timeperiod_name<text:s text:c="9"/>holidays<text:line-break/><text:s text:c="8"/>january 1<text:s text:c="15"/>00:00-24:00<text:tab/>; New Year's Day<text:line-break/><text:s text:c="8"/>2008-03-23<text:s text:c="14"/>00:00-24:00<text:tab/>; Easter (2008)<text:line-break/><text:s text:c="8"/>2009-04-12<text:s text:c="14"/>00:00-24:00<text:tab/>; Easter (2009)<text:line-break/><text:s text:c="8"/>monday -1 may<text:s text:c="11"/>00:00-24:00<text:tab/>; Memorial Day (Last Monday in May)<text:line-break/><text:s text:c="8"/>july 4<text:s text:c="18"/>00:00-24:00<text:tab/>; Independence Day<text:line-break/><text:s text:c="8"/>monday 1 september<text:s text:c="6"/>00:00-24:00<text:tab/>; Labor Day (1st Monday in September)<text:line-break/><text:s text:c="8"/>thursday 4 november<text:s text:c="5"/>00:00-24:00<text:tab/>; Thanksgiving (4th Thursday in November)<text:line-break/><text:s text:c="8"/>december 25<text:s text:c="13"/>00:00-24:00<text:tab/>; Christmas<text:line-break/><text:s text:c="8"/>december 31<text:s text:c="13"/>17:00-24:00<text:tab/>; New Year's Eve (5pm onwards)<text:line-break/><text:tab/>}</text:p>
      <text:p text:style-name="Text_20_body"><text:span text:style-name="Emphasis">Ahora definimos un timeperiod llamadas por ejemplo, incluya los dias de la semana, pero excluya los dias festivos</text:span></text:p>
      <text:p text:style-name="Preformatted_20_Text">define timeperiod{<text:line-break/><text:tab/>timeperiod_name<text:tab/><text:tab/>llamadas<text:line-break/><text:tab/>use<text:tab/><text:tab/><text:tab/>weekdays<text:tab/>; Include weekdays<text:line-break/><text:tab/>exclude<text:tab/><text:tab/><text:tab/>holidays<text:tab/>; Exclude holiday dates/times defined elsewhere<text:line-break/><text:tab/>}</text:p>
      <text:p text:style-name="Text_20_body"><text:span text:style-name="Emphasis">Alternando dias, o sea desde el primero de agosto de 2007 cada dos dias notificar, si en vez de / 2 ponemos / 14 lo realizara cada 14 dias</text:span></text:p>
      <text:p text:style-name="Preformatted_20_Text">define timeperiod{<text:line-break/><text:tab/>timeperiod_name<text:tab/><text:tab/>john-oncall<text:line-break/><text:tab/>2007-08-01 / 2<text:tab/><text:tab/>00:00-24:00<text:tab/>; Every two days, starting August 1st, 2007<text:line-break/><text:tab/>}</text:p>
      <text:p text:style-name="Text_20_body"><text:span text:style-name="Emphasis">En la entrada del contacto deberemos especificarle los timeperiods para hosts y servicios</text:span></text:p>
      <text:p text:style-name="Preformatted_20_Text">define contact{<text:line-break/><text:tab/>contact_name<text:tab/><text:tab/><text:tab/>john<text:line-break/><text:tab/>...<text:line-break/><text:tab/>host_notification_period<text:tab/>john-oncall<text:line-break/><text:tab/>service_notification_period<text:tab/>john-oncall<text:line-break/><text:tab/>}</text:p>
      <text:h text:style-name="Heading_20_3" text:outline-level="3"><text:bookmark-start text:name="__RefHeading___agregando_comandos_26"/><text:bookmark-start text:name="agregando_comandos"/>Agregando Comandos<text:bookmark-end text:name="__RefHeading___agregando_comandos_26"/><text:bookmark-end text:name="agregando_comandos"/></text:h>
      <text:p text:style-name="Text_20_body">En Nagios los encargados de recabar los datos del monitoreo, de mostrar alertas, de todas las tareas, son los comandos.</text:p>
      <text:p text:style-name="Text_20_body">Los mismos se dividen en comandos de performance y en comandos de chequeo, los primeros son utilizados para algunos casos en particular.</text:p>
      <text:p text:style-name="Text_20_body">Los comandos de chequeo no traen datos de los equipos a monitorear, como consumo de CPU, Memoria, Disco, procesos corriendo, puertos abiertos etc, es decir todos los datos necesarios de la monitoria.</text:p>
      <text:p text:style-name="Text_20_body">Los comandos de performance se utilizan cuando hay que guardar ciertos datos o enviarlos a algún host externo etc, con información de algún servicio.</text:p>
      <text:p text:style-name="Text_20_body">Una entrada en un archivo de configuración de comandos puede ser como la siguiente</text:p>
      <text:p text:style-name="Preformatted_20_Text">define command{<text:line-break/><text:s text:c="8"/>command_name check_snmp_mem<text:line-break/><text:s text:c="8"/>command_line $USER1$/check_snmp_mem.pl -H $HOSTADDRESS$ $ARG1$ -w $ARG2$ -c $ARG3$ $ARG4$<text:line-break/><text:s text:c="8"/>}</text:p>
      <text:p text:style-name="Preformatted_20_Text">define command{<text:line-break/><text:s text:c="8"/>command_name {nombre del comando}<text:line-break/><text:s text:c="8"/>command_line {datos de<text:s text:c="2"/>ejecucion}<text:line-break/><text:s text:c="8"/>}</text:p>
      <text:p text:style-name="Text_20_body"><text:span text:style-name="Strong_20_Emphasis">command_name</text:span></text:p>
      <text:p text:style-name="Text_20_body">El nombre que el comando tendra para nuestra configuración personal de  Nagios</text:p>
      <text:p text:style-name="Text_20_body"><text:span text:style-name="Strong_20_Emphasis">command_line</text:span></text:p>
      <text:p text:style-name="Text_20_body">Modo del cual Nagios ejecutara el comando en cuestión, con su ruta física y argumentos
Lo que vemos en entre signos $ son variables internas de nagios, llamadas macros, las mas comunes son: </text:p>
      <text:p text:style-name="Text_20_body"><text:span text:style-name="Strong_20_Emphasis">$USER1$</text:span>       : Contiene datos del path de ejecución de los plugins de Nagios</text:p>
      <text:p text:style-name="Text_20_body"><text:span text:style-name="Strong_20_Emphasis">$HOSTADDRESS$</text:span> : Tiene la IP de hosts desde el cual se esta corriendo el servicio</text:p>
      <text:p text:style-name="Text_20_body"><text:span text:style-name="Strong_20_Emphasis">$ARG1$ $ARG2$ $ARG3$ $ARG4$</text:span> : Son los números en orden de argumentos que recibe el comando a ejecutar</text:p>
      <text:p text:style-name="Text_20_body">Podemos definir nuestros propios macros seteando variables en el archivo resource.cfg</text:p>
      <text:p text:style-name="Text_20_body"><text:span text:style-name="Emphasis">Se deberán agregar al archivo {nagios-dir}/etc/commands.cfg las entradas correspondientes anteriormente explicadas.</text:span></text:p>
      <text:h text:style-name="Heading_20_3" text:outline-level="3"><text:bookmark-start text:name="__RefHeading___manejadores_de_eventos_-_event_handler_27"/><text:bookmark-start text:name="manejadores_de_eventos_-_event_handler"/>Manejadores de Eventos - Event Handler<text:bookmark-end text:name="__RefHeading___manejadores_de_eventos_-_event_handler_27"/><text:bookmark-end text:name="manejadores_de_eventos_-_event_handler"/></text:h>
      <text:p text:style-name="Text_20_body">Cuando hablamos de <text:span text:style-name="Strong_20_Emphasis">event handler</text:span> o <text:span text:style-name="Strong_20_Emphasis">manejador de eventos</text:span>, nos referimos a funciones que responden a eventos que se producen, como pueden ser un cambio de estado.</text:p>
      <text:h text:style-name="Heading_20_3" text:outline-level="3"><text:bookmark-start text:name="__RefHeading___configuracion_de_alertas_28"/><text:bookmark-start text:name="configuracion_de_alertas"/>Configuración de alertas<text:bookmark-end text:name="__RefHeading___configuracion_de_alertas_28"/><text:bookmark-end text:name="configuracion_de_alertas"/></text:h>
      <text:h text:style-name="Heading_20_4" text:outline-level="4"><text:bookmark-start text:name="__RefHeading___agregando_grupos_de_contacto_29"/><text:bookmark-start text:name="agregando_grupos_de_contacto"/>Agregando Grupos de contacto<text:bookmark-end text:name="__RefHeading___agregando_grupos_de_contacto_29"/><text:bookmark-end text:name="agregando_grupos_de_contacto"/></text:h>
      <text:p text:style-name="Text_20_body">Para que el Nagios envíe notificaciones sobre el estado de los servicios es necesario definir grupos a los cuales enviárselas, y dentro de ellos estarán los miembros a cuales enviarlos</text:p>
      <text:p text:style-name="Text_20_body">A continuación podemos ver una configuración típica de un grupo de contactos</text:p>
      <text:p text:style-name="Preformatted_20_Text"><text:s text:c="3"/>define contactgroup{<text:line-break/><text:s text:c="8"/>contactgroup_name<text:s text:c="15"/>admin<text:line-break/><text:s text:c="8"/>alias<text:s text:c="27"/>Administrators<text:line-break/><text:s text:c="8"/>members<text:s text:c="25"/>admin-sap,admin-windows<text:line-break/><text:s text:c="4"/>}</text:p>
      <text:p text:style-name="Preformatted_20_Text"><text:s text:c="3"/>define contactgroup{<text:line-break/><text:s text:c="8"/>contactgroup_name<text:s text:c="15"/>{nombre del grupo contacto}<text:line-break/><text:s text:c="8"/>alias<text:s text:c="27"/>{descripcion}<text:line-break/><text:s text:c="8"/>members<text:s text:c="25"/>{miembros del grupo}<text:line-break/><text:s text:c="4"/>}</text:p>
      <text:p text:style-name="Text_20_body"><text:span text:style-name="Strong_20_Emphasis">contactgroup_name</text:span></text:p>
      <text:p text:style-name="Text_20_body">Nombre que se le asignara al grupo de contacto</text:p>
      <text:p text:style-name="Text_20_body"><text:span text:style-name="Strong_20_Emphasis">alias</text:span></text:p>
      <text:p text:style-name="Text_20_body">Descripción corta para identificar al grupo</text:p>
      <text:p text:style-name="Text_20_body"><text:span text:style-name="Strong_20_Emphasis">members</text:span></text:p>
      <text:p text:style-name="Text_20_body">Miembros del grupo separados por comas</text:p>
      <text:p text:style-name="Text_20_body"><text:span text:style-name="Emphasis">Se deberá crear el archivo {nagios-dir}/etc/contactgroups/{nombregrupodecontacto.cfg} con las entradas correspondientes anteriormente explicadas.</text:span></text:p>
      <text:h text:style-name="Heading_20_4" text:outline-level="4"><text:bookmark-start text:name="__RefHeading___agregando_contactos_30"/><text:bookmark-start text:name="agregando_contactos"/>Agregando Contactos<text:bookmark-end text:name="__RefHeading___agregando_contactos_30"/><text:bookmark-end text:name="agregando_contactos"/></text:h>
      <text:p text:style-name="Text_20_body">Para recibir las notificaciones de Nagios es necesario generar contactos que estén incluidos en diferentes grupos de contactos, una configuración simple para un contacto se ve como la siguiente entrada</text:p>
      <text:p text:style-name="Preformatted_20_Text"><text:s text:c="3"/>define contact{<text:line-break/><text:s text:c="8"/>contact_name<text:s text:c="19"/>admin<text:line-break/><text:s text:c="8"/>alias<text:s text:c="26"/>Administrador Nagios<text:line-break/><text:s text:c="8"/>contactgroups<text:s text:c="18"/>admin<text:line-break/><text:s text:c="8"/>service_notification_period<text:s text:c="4"/>24x7<text:line-break/><text:s text:c="8"/>host_notification_period<text:s text:c="7"/>24x7<text:line-break/><text:s text:c="8"/>service_notification_options<text:s text:c="3"/>w,u,c,r<text:line-break/><text:s text:c="8"/>host_notification_options<text:s text:c="6"/>d,u,r<text:line-break/><text:s text:c="8"/>service_notification_commands<text:s text:c="2"/>notify-by-email<text:line-break/><text:s text:c="8"/>host_notification_commands<text:s text:c="5"/>host-notify-by-email<text:line-break/><text:s text:c="8"/>email<text:s text:c="26"/>root@localhost<text:line-break/><text:s text:c="4"/>}</text:p>
      <text:p text:style-name="Preformatted_20_Text"><text:s text:c="3"/>define contact{<text:line-break/><text:s text:c="8"/>contact_name<text:s text:c="19"/>{nombre del contacto}<text:line-break/><text:s text:c="8"/>alias<text:s text:c="26"/>{descripcion del contacto}<text:line-break/><text:s text:c="8"/>contactgroups<text:s text:c="18"/>{grupo de contactos al cual pertenece}<text:line-break/><text:s text:c="8"/>service_notification_period<text:s text:c="4"/>{priodo de tiempo de notificaciones de servicios}<text:line-break/><text:s text:c="8"/>host_notification_period<text:s text:c="7"/>{priodo de tiempo de notificaciones de hosts}<text:line-break/><text:s text:c="8"/>service_notification_options<text:s text:c="3"/>{opciones de notificacion por servicio}<text:line-break/><text:s text:c="8"/>host_notification_options<text:s text:c="6"/>{opciones de notificacion por host}<text:line-break/><text:s text:c="8"/>service_notification_commands<text:s text:c="2"/>{comando de notificacion a utilizar por servicio}<text:line-break/><text:s text:c="8"/>host_notification_commands<text:s text:c="5"/>{comando de notificacion a utilizar por host}<text:line-break/><text:s text:c="8"/>email<text:s text:c="26"/>{direccion de email del contacto}<text:line-break/><text:s text:c="4"/>}</text:p>
      <text:p text:style-name="Text_20_body"><text:span text:style-name="Strong_20_Emphasis">contact_name</text:span></text:p>
      <text:p text:style-name="Text_20_body">Nombre literal a asignarle al contacto</text:p>
      <text:p text:style-name="Text_20_body"><text:span text:style-name="Strong_20_Emphasis">alias</text:span></text:p>
      <text:p text:style-name="Text_20_body">Alias descriptivo del contacto, ej Administrador de Routers</text:p>
      <text:p text:style-name="Text_20_body"><text:span text:style-name="Strong_20_Emphasis">contactgroups</text:span></text:p>
      <text:p text:style-name="Text_20_body">Grupos de contactos a los cuales pertenece</text:p>
      <text:p text:style-name="Text_20_body"><text:span text:style-name="Strong_20_Emphasis">service_notification_period</text:span></text:p>
      <text:p text:style-name="Text_20_body">Periodo de tiempo en el cual recibir notificaciones sobre el estado de los servicios</text:p>
      <text:p text:style-name="Text_20_body"><text:span text:style-name="Strong_20_Emphasis">host_notification_period</text:span></text:p>
      <text:p text:style-name="Text_20_body">Periodo de tiempo en el cual recibir notificaciones sobre el estado de los hosts</text:p>
      <text:p text:style-name="Text_20_body"><text:span text:style-name="Strong_20_Emphasis">service_notification_options</text:span></text:p>
      <text:p text:style-name="Text_20_body">Opciones de cuando realizar una notificación sobre el estado de un servicio</text:p>
      <text:p text:style-name="Text_20_body"><text:span text:style-name="Strong_20_Emphasis">host_notification_options</text:span></text:p>
      <text:p text:style-name="Text_20_body">Opciones de cuando realizar una notificación sobre el estado de un host</text:p>
      <text:p text:style-name="Text_20_body"><text:span text:style-name="Strong_20_Emphasis">service_notification_commands</text:span></text:p>
      <text:p text:style-name="Text_20_body">Comando para realizar la notificación del estado del servicio, podemos definir múltiples comandos</text:p>
      <text:p text:style-name="Text_20_body"><text:span text:style-name="Strong_20_Emphasis">host_notification_commands</text:span></text:p>
      <text:p text:style-name="Text_20_body">Comando para realizar la notificacion del estado del host, podemos definir múltiples comandos</text:p>
      <text:p text:style-name="Text_20_body"><text:span text:style-name="Strong_20_Emphasis">email</text:span></text:p>
      <text:p text:style-name="Text_20_body">Email perteneciente al contacto en el cual recibira las notificaciones por email. Para que esto funcione se debe tener correctamente configurado el mail delivery local.</text:p>
      <text:p text:style-name="Text_20_body"><text:span text:style-name="Emphasis">Se deberá crear el archivo {nagios-dir}/etc/contacts/{nombredecontacto.cfg} con las entradas correspondientes anteriormente explicada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2T14::06:34</meta:creation-date>
    <dc:creator>Generated</dc:creator>
    <dc:date>2026-09-12T14::06:34</dc:date>
    <dc:language>en-US</dc:language>
    <meta:editing-cycles>1</meta:editing-cycles>
    <meta:editing-duration>PT0S</meta:editing-duration>
    <dc:title>manuales:nagios:capacitacion:implementacion_tecnica</dc:title>
  </office:meta>
</office:document-meta>
</file>