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1c7bfc7b80e4bceba14bf0dbf227028.jpg"/>
  <manifest:file-entry manifest:media-type="image/png" manifest:full-path="Pictures/8acc897ec46945c8a15f0eba4b998b0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nagios:capacitacion:pnp4nagios"/><text:bookmark-start text:name="__RefHeading___pnp4nagios_1"/><text:bookmark-start text:name="pnp4nagios"/>PNP4Nagios<text:bookmark-end text:name="__RefHeading___pnp4nagios_1"/><text:bookmark-end text:name="pnp4nagios"/></text:h>
      <text:p text:style-name="Text_20_body"><draw:frame draw:style-name="mediacenter" draw:name="0" text:anchor-type="paragraph" draw:z-index="0" svg:width="23.8125cm" style:rel-width="100%" svg:height="23.865416666667cm" style:rel-height="scale"><draw:image xlink:href="Pictures/e1c7bfc7b80e4bceba14bf0dbf227028.jpg" xlink:type="simple" xlink:show="embed" xlink:actuate="onLoad"/></draw:frame></text:p>
      <text:p text:style-name="Text_20_body"><text:span text:style-name="Strong_20_Emphasis">Compilación</text:span></text:p>
      <text:p text:style-name="Text_20_body">./configure –prefix=/usr/local/pnp4nagios –with-nagios-user=nagios –with-nagios-group=nagios</text:p>
      <text:p text:style-name="Preformatted_20_Text">*** Configuration summary for pnp4nagios-0.6.26 08-21-2017 ***<text:line-break/><text:line-break/><text:s text:c="2"/>General Options:<text:line-break/><text:s text:c="2"/>-------------------------<text:s text:c="9"/>-------------------<text:line-break/><text:s text:c="2"/>Nagios user/group:<text:s text:c="16"/>nagios nagios<text:line-break/><text:s text:c="2"/>Install directory:<text:s text:c="16"/>/usr/local/pnp4nagios<text:line-break/><text:s text:c="2"/>HTML Dir:<text:s text:c="25"/>/usr/local/pnp4nagios/share<text:line-break/><text:s text:c="2"/>Config Dir:<text:s text:c="23"/>/usr/local/pnp4nagios/etc<text:line-break/><text:s text:c="2"/>Location of rrdtool binary:<text:s text:c="7"/>/usr/bin/rrdtool Version 1.7.2<text:line-break/><text:s text:c="2"/>RRDs Perl Modules:<text:s text:c="16"/>FOUND (Version 1.7002)<text:line-break/><text:s text:c="2"/>RRD Files stored in:<text:s text:c="14"/>/usr/local/pnp4nagios/var/perfdata<text:line-break/><text:s text:c="2"/>process_perfdata.pl Logfile:<text:s text:c="6"/>/usr/local/pnp4nagios/var/perfdata.log<text:line-break/><text:s text:c="2"/>Perfdata files (NPCD) stored in:<text:s text:c="2"/>/usr/local/pnp4nagios/var/spool<text:line-break/><text:line-break/><text:s text:c="2"/>Web Interface Options:<text:line-break/><text:s text:c="2"/>-------------------------<text:s text:c="9"/>-------------------<text:line-break/><text:s text:c="2"/>HTML URL:<text:s text:c="25"/>http://localhost/pnp4nagios<text:line-break/><text:s text:c="2"/>Apache Config File:<text:s text:c="15"/>/etc/httpd/conf.d/pnp4nagios.conf<text:line-break/><text:line-break/><text:line-break/><text:s text:c="2"/>Review the options above for accuracy.<text:s text:c="2"/>If they look okay,<text:line-break/><text:s text:c="2"/>type 'make all' to compile.</text:p>
      <text:p text:style-name="Text_20_body">make all</text:p>
      <text:p text:style-name="Preformatted_20_Text">*** PNP4Nagios sample config files installed ***<text:line-break/><text:line-break/>Please run 'make install-init' if you want to use<text:line-break/>BULK Mode with NPCD<text:line-break/><text:line-break/><text:line-break/><text:line-break/>cd ./scripts &amp;&amp; make install-init<text:line-break/>make[1]: Entering directory '/root/pnp4nagios/scripts'<text:line-break/>/usr/bin/install -c -m 755 -o root -g root -d /etc/init.d<text:line-break/>/usr/bin/install -c -m 755 -o root -g root rc.npcd /etc/init.d/npcd<text:line-break/>/usr/bin/install -c -m 755 -o root -g root rc.pnp_gearman_worker /etc/init.d/pnp_gearman_worker<text:line-break/>make[1]: Leaving directory '/root/pnp4nagios/scripts'<text:line-break/>/usr/bin/perl summary fullinstall<text:line-break/><text:line-break/><text:line-break/>*** Configuration summary for pnp4nagios-0.6.26 08-21-2017 ***<text:line-break/><text:line-break/><text:s text:c="2"/>General Options:<text:line-break/><text:s text:c="2"/>-------------------------<text:s text:c="9"/>-------------------<text:line-break/><text:s text:c="2"/>Nagios user/group:<text:s text:c="16"/>nagios nagios<text:line-break/><text:s text:c="2"/>Install directory:<text:s text:c="16"/>/usr/local/pnp4nagios<text:line-break/><text:s text:c="2"/>HTML Dir:<text:s text:c="25"/>/usr/local/pnp4nagios/share<text:line-break/><text:s text:c="2"/>Config Dir:<text:s text:c="23"/>/usr/local/pnp4nagios/etc<text:line-break/><text:s text:c="2"/>Location of rrdtool binary:<text:s text:c="7"/>/usr/bin/rrdtool Version 1.7.2<text:line-break/><text:s text:c="2"/>RRDs Perl Modules:<text:s text:c="16"/>FOUND (Version 1.7002)<text:line-break/><text:s text:c="2"/>RRD Files stored in:<text:s text:c="14"/>/usr/local/pnp4nagios/var/perfdata<text:line-break/><text:s text:c="2"/>process_perfdata.pl Logfile:<text:s text:c="6"/>/usr/local/pnp4nagios/var/perfdata.log<text:line-break/><text:s text:c="2"/>Perfdata files (NPCD) stored in:<text:s text:c="2"/>/usr/local/pnp4nagios/var/spool<text:line-break/><text:line-break/><text:s text:c="2"/>Web Interface Options:<text:line-break/><text:s text:c="2"/>-------------------------<text:s text:c="9"/>-------------------<text:line-break/><text:s text:c="2"/>HTML URL:<text:s text:c="25"/>http://localhost/pnp4nagios<text:line-break/><text:s text:c="2"/>Apache Config File:<text:s text:c="15"/>/etc/httpd/conf.d/pnp4nagios.conf<text:line-break/><text:line-break/><text:line-break/><text:line-break/>*** Main program, Scripts and HTML files installed ***<text:line-break/><text:line-break/>Enjoy.</text:p>
      <text:p text:style-name="Text_20_body">make install-init </text:p>
      <text:p text:style-name="Preformatted_20_Text">cd ./scripts &amp;&amp; make install-init<text:line-break/>make[1]: Entering directory '/root/pnp4nagios/scripts'<text:line-break/>/usr/bin/install -c -m 755 -o root -g root -d /etc/init.d<text:line-break/>/usr/bin/install -c -m 755 -o root -g root rc.npcd /etc/init.d/npcd<text:line-break/>/usr/bin/install -c -m 755 -o root -g root rc.pnp_gearman_worker /etc/init.d/pnp_gearman_worker<text:line-break/>make[1]: Leaving directory '/root/pnp4nagios/scripts'</text:p>
      <text:p text:style-name="Text_20_body">Para la ejecución de almacenamiento de gráficas deberemos configurar ciertos comandos que obtengan los resultados de la ejecución de comandos y servicios, para ellos deberemos agregar y/o modificar en la configuración de Nagios ciertos parámetros :</text:p>
      <text:p text:style-name="Text_20_body"><text:span text:style-name="Strong_20_Emphasis">Modo Síncrono</text:span></text:p>
      <text:p text:style-name="Text_20_body"><text:span text:style-name="Emphasis">El modo síncrono es la forma más fácil de integrar en nagios el recolector de datos process_perfdata.pl. Cada evento dispara la ejecución de process-service-perfdata.</text:span></text:p>
      <text:p text:style-name="Preformatted_20_Text">enable_environment_macros=1<text:line-break/>service_perfdata_command=process-service-perfdata<text:line-break/>host_perfdata_command=process-host-perfdata</text:p>
      <text:p text:style-name="Preformatted_20_Text">define command {<text:line-break/><text:s text:c="7"/>command_name<text:s text:c="4"/>process-service-perfdata<text:line-break/><text:s text:c="7"/>command_line<text:s text:c="4"/>/usr/bin/perl /usr/local/nagios/pnp4nagios/libexec/process_perfdata.pl<text:line-break/>}<text:line-break/><text:line-break/>define command {<text:line-break/><text:s text:c="7"/>command_name<text:s text:c="4"/>process-host-perfdata<text:line-break/><text:s text:c="7"/>command_line<text:s text:c="4"/>/usr/bin/perl /usr/local/nagios/pnp4nagios/libexec/process_perfdata.pl -d HOSTPERFDATA<text:line-break/>}</text:p>
      <text:p text:style-name="Text_20_body"><text:span text:style-name="Strong_20_Emphasis">Modo Masivo</text:span></text:p>
      <text:p text:style-name="Text_20_body"><text:span text:style-name="Emphasis">En el modo masivo, Nagios escribe los datos a un fichero temporal en un formato predefinido. Este fichero se procesa mediante process_perfdata.pl a intervalos regulares. Nagios controla el arranque y ejecución periódica del recolector de datos. .</text:span></text:p>
      <text:p text:style-name="Text_20_body"><text:span text:style-name="Strong_20_Emphasis">commands.cfg</text:span></text:p>
      <text:p text:style-name="Preformatted_20_Text">define command{<text:line-break/><text:s text:c="7"/>command_name<text:s text:c="4"/>process-service-perfdata-file<text:line-break/><text:s text:c="7"/>command_line<text:s text:c="4"/>/usr/local/nagios/pnp4nagios/libexec/process_perfdata.pl --bulk=/usr/local/nagios/pnp4nagios/var/service-perfdata<text:line-break/>}<text:line-break/><text:line-break/>define command{<text:line-break/><text:s text:c="7"/>command_name<text:s text:c="4"/>process-host-perfdata-file<text:line-break/><text:s text:c="7"/>command_line<text:s text:c="4"/>/usr/local/nagios/pnp4nagios/libexec/process_perfdata.pl --bulk=/usr/local/nagios/pnp4nagios/var/host-perfdata<text:line-break/>}</text:p>
      <text:p text:style-name="Text_20_body"><text:span text:style-name="Strong_20_Emphasis">Modo Masivo con NPCD</text:span></text:p>
      <text:p text:style-name="Text_20_body"><text:span text:style-name="Emphasis">Se vuelca la informacion de perfdata en una cola para luego ser procesada por un proceso en segundo plano, lo cual libera gran carga del CPU.</text:span></text:p>
      <text:p text:style-name="Text_20_body"><text:span text:style-name="Strong_20_Emphasis">nagios.cfg</text:span></text:p>
      <text:p text:style-name="Preformatted_20_Text">process_performance_data=1<text:line-break/>#<text:line-break/># service performance data<text:line-break/>#<text:line-break/>service_perfdata_file=/usr/local/nagios/var/service-perfdata<text:line-break/>service_perfdata_file_template=DATATYPE::SERVICEPERFDATA\tTIMET::$TIMET$\tHOSTNAME::$HOSTNAME$\tSERVICEDESC::$SERVICEDESC$\tSERVICEPERFDATA::$SERVICEPERFDATA$\tSERVICECHECKCOMMAND::$SERVICECHECKCOMMAND$\tHOSTSTATE::$HOSTSTATE$\tHOSTSTATETYPE::$HOSTSTATETYPE$\tSERVICESTATE::$SERVICESTATE$\tSERVICESTATETYPE::$SERVICESTATETYPE$\tSERVICEOUTPUT::$SERVICEOUTPUT$<text:line-break/>service_perfdata_file_mode=a<text:line-break/>service_perfdata_file_processing_interval=15<text:line-break/>service_perfdata_file_processing_command=process-service-perfdata-file<text:line-break/><text:line-break/>#<text:line-break/># host performance data starting with Nagios 3.0<text:line-break/># <text:line-break/>host_perfdata_file=/usr/local/nagios/var/host-perfdata<text:line-break/>host_perfdata_file_template=DATATYPE::HOSTPERFDATA\tTIMET::$TIMET$\tHOSTNAME::$HOSTNAME$\tHOSTPERFDATA::$HOSTPERFDATA$\tHOSTCHECKCOMMAND::$HOSTCHECKCOMMAND$\tHOSTSTATE::$HOSTSTATE$\tHOSTSTATETYPE::$HOSTSTATETYPE$\tHOSTOUTPUT::$HOSTOUTPUT$<text:line-break/>host_perfdata_file_mode=a<text:line-break/>host_perfdata_file_processing_interval=15<text:line-break/>host_perfdata_file_processing_command=process-host-perfdata-file</text:p>
      <text:p text:style-name="Text_20_body"><text:span text:style-name="Strong_20_Emphasis">commands.cfg</text:span></text:p>
      <text:p text:style-name="Preformatted_20_Text">define command{<text:line-break/><text:s text:c="8"/>command_name<text:s text:c="4"/>process-service-perfdata-file<text:line-break/><text:s text:c="8"/>command_line<text:s text:c="4"/>/bin/mv /usr/local/nagios/var/service-perfdata /usr/local/nagios/var/spool/perfdata/service-perfdata.$TIMET$<text:line-break/> }<text:line-break/><text:line-break/>define command{<text:line-break/><text:s text:c="8"/>command_name<text:s text:c="4"/>process-host-perfdata-file<text:line-break/><text:s text:c="8"/>command_line<text:s text:c="4"/>/bin/mv /usr/local/nagios/var/host-perfdata /usr/local/nagios/var/spool/perfdata/host-perfdata.$TIMET$<text:line-break/> }</text:p>
      <text:p text:style-name="Text_20_body">Y luego ejecutar :</text:p>
      <text:p text:style-name="Preformatted_20_Text">/etc/init.d/npcd start</text:p>
      <text:h text:style-name="Heading_20_4" text:outline-level="4"><text:bookmark-start text:name="__RefHeading___datos_de_configuracion_2"/><text:bookmark-start text:name="datos_de_configuracion"/>Datos de configuración<text:bookmark-end text:name="__RefHeading___datos_de_configuracion_2"/><text:bookmark-end text:name="datos_de_configuracion"/></text:h>
      <text:list text:style-name="List_20_1" text:continue-numbering="false">
        <text:list-item>
          <text:p text:style-name="List_20_1_Content_First"> <text:span text:style-name="Strong_20_Emphasis">service_perfdata_file</text:span> </text:p>
          <text:list text:style-name="List_20_1">
            <text:list-item>
              <text:p text:style-name="List_20_1_Content"> Ruta al archivo temporal que debe contener los datos de rendimiento.</text:p>
            </text:list-item>
          </text:list>
        </text:list-item>
        <text:list-item>
          <text:p text:style-name="List_20_1_Content"> <text:span text:style-name="Strong_20_Emphasis">service_perfdata_file_template</text:span></text:p>
          <text:list text:style-name="List_20_1">
            <text:list-item>
              <text:p text:style-name="List_20_1_Content"> Formato del archivo temporal. Los datos se definen utilizando Nagios macros.</text:p>
            </text:list-item>
          </text:list>
        </text:list-item>
        <text:list-item>
          <text:p text:style-name="List_20_1_Content"> <text:span text:style-name="Strong_20_Emphasis">service_perfdata_file_mode</text:span></text:p>
          <text:list text:style-name="List_20_1">
            <text:list-item>
              <text:p text:style-name="List_20_1_Content"> Opción “a” especifica que los datos se insertan como anexo.</text:p>
            </text:list-item>
          </text:list>
        </text:list-item>
        <text:list-item>
          <text:p text:style-name="List_20_1_Content"> <text:span text:style-name="Strong_20_Emphasis">service_perfdata_file_processing_interval</text:span></text:p>
          <text:list text:style-name="List_20_1">
            <text:list-item>
              <text:p text:style-name="List_20_1_Content"> El intervalo de procesamiento es de 15 segundos</text:p>
            </text:list-item>
          </text:list>
        </text:list-item>
        <text:list-item>
          <text:p text:style-name="List_20_1_Content"> <text:span text:style-name="Strong_20_Emphasis">service_perfdata_file_processing_command</text:span></text:p>
          <text:list text:style-name="List_20_1">
            <text:list-item>
              <text:p text:style-name="List_20_1_Content_Last"> El comando que habrá de ejecutarse durante dicho intervalo.</text:p>
            </text:list-item>
          </text:list>
        </text:list-item>
      </text:list>
      <text:p text:style-name="Text_20_body">Luego se deja ejecutando en segundo plano el demonio npcd para procesar la cola de mensajes.</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En modo masivo con NPCD se puede deshabilitar la opcion <text:span text:style-name="Emphasis">enable_environment_macros</text:span> para ahorrar carga de CPU, ya que en este modo esta ya no es requerida.Si en algún momento se llega a colgar el demonio NPCD o si por algo falla el procesamiento de los archivos de perfdata, reiniciamos NPCD y va a reprocesar los archivos en el spool de perfdata para volver a incluir la información faltante en RRD.</text:p>
          </table:table-cell>
        </table:table-row>
      </table:table>
      <text:p text:style-name="Text_20_body"><text:span text:style-name="Strong_20_Emphasis">Interfaz web</text:span></text:p>
      <text:p text:style-name="Text_20_body">Luego en el template que vayamos a utilizar deberemos agregar estas directivas :</text:p>
      <text:p text:style-name="Text_20_body"><text:span text:style-name="Strong_20_Emphasis">Para los hosts</text:span></text:p>
      <text:p text:style-name="Preformatted_20_Text">action_url /pnp4nagios/index.php/graph?host=$HOSTNAME$</text:p>
      <text:p text:style-name="Text_20_body"><text:span text:style-name="Strong_20_Emphasis">Para los servicios</text:span></text:p>
      <text:p text:style-name="Preformatted_20_Text">action_url /pnp4nagios/index.php/graph?host=$HOSTNAME$&amp;srv=$SERVICEDESC$</text:p>
      <text:p text:style-name="Text_20_body"><draw:frame draw:style-name="mediacenter" draw:name="1" text:anchor-type="paragraph" draw:z-index="1" svg:width="23.8125cm" style:rel-width="100%" svg:height="9.5779166666667cm" style:rel-height="scale"><draw:image xlink:href="Pictures/8acc897ec46945c8a15f0eba4b998b01.png" xlink:type="simple" xlink:show="embed" xlink:actuate="onLoad"/></draw:frame></text:p>
      <text:p text:style-name="Text_20_body"><text:a xlink:type="simple" xlink:href="https://cayu.com.ar/wiki/lib/exe/fetch.php?media=manuales:nagios:nagios_pnp.dia.gz" text:style-name="Internet_20_link" text:visited-style-name="Visited_20_Internet_20_Link">nagios_pnp.dia.gz</text:a></text:p>
      <text:h text:style-name="Heading_20_4" text:outline-level="4"><text:bookmark-start text:name="__RefHeading___extranccion_de_datos_de_los_rrd_de_pnp4nagios_3"/><text:bookmark-start text:name="extranccion_de_datos_de_los_rrd_de_pnp4nagios"/>Extrancción de datos de los RRD de PNP4Nagios<text:bookmark-end text:name="__RefHeading___extranccion_de_datos_de_los_rrd_de_pnp4nagios_3"/><text:bookmark-end text:name="extranccion_de_datos_de_los_rrd_de_pnp4nagios"/></text:h>
      <text:p text:style-name="Text_20_body">Podemos extraer los datos almacenados en los datos RRD, para luego procesarlos y mostralo en la herramienta de reportes que desarrollemos o por ejemplo, en ves de utilizar Highcharts podemos utilizar la libreria D3js o alguna otra.</text:p>
      <text:p text:style-name="Text_20_body"><text:a xlink:type="simple" xlink:href="https://servidor_nagios/pnp4nagios/xport/csv?host=servidor1&amp;srv=Load%20Linux" text:style-name="Internet_20_link" text:visited-style-name="Visited_20_Internet_20_Link">https://servidor_nagios/pnp4nagios/xport/csv?host=servidor1&amp;srv=Load%20Linux</text:a></text:p>
      <text:p text:style-name="Text_20_body">timestamp;load_1_min_MIN;load_1_min_MAX;load_1_min_AVERAGE;load_5_min_MIN;load_5_min_MAX;load_5_min_AVERAGE;load_15_min_MIN;load_15_min_MAX;load_15_min_AVERAGE
1425027060;6.0332333333;6.0332333333;6.0332333333;5.899;5.899;5.899;5.7517666667;5.7517666667;5.7517666667
1425027120;6.0332333333;6.0332333333;6.0332333333;5.899;5.899;5.899;5.7517666667;5.7517666667;5.7517666667
1425027180;5.9871333333;5.9871333333;5.9871333333;6.2204;6.2204;6.2204;5.9390333333;5.9390333333;5.9390333333
1425027240;5.9871333333;5.9871333333;5.9871333333;6.2204;6.2204;6.2204;5.9390333333;5.9390333333;5.9390333333
…..</text:p>
      <text:p text:style-name="Text_20_body"><text:a xlink:type="simple" xlink:href="https://servidor_nagios/pnp4nagios/xport/xml?host=servidor2&amp;srv=Load%20Linux" text:style-name="Internet_20_link" text:visited-style-name="Visited_20_Internet_20_Link">https://servidor_nagios/pnp4nagios/xport/xml?host=servidor2&amp;srv=Load%20Linux</text:a></text:p>
      <table:table table:style-name="Table">
        <table:table-column table:style-name="odt_auto_style_table_column_2_1"/>
        <table:table-row>
          <table:table-cell office:value-type="string" table:style-name="tablecell">
            <text:p text:style-name="Preformatted_20_Text">.....<text:line-break/><text:s text:c="6"/><text:span text:style-name="highlight_sc3"><text:span text:style-name="highlight_re1">&lt;entry<text:span text:style-name="highlight_re2">&gt;</text:span></text:span></text:span>load_1_min_MIN<text:span text:style-name="highlight_sc3"><text:span text:style-name="highlight_re1">&lt;/entry<text:span text:style-name="highlight_re2">&gt;</text:span></text:span></text:span><text:line-break/><text:s text:c="6"/><text:span text:style-name="highlight_sc3"><text:span text:style-name="highlight_re1">&lt;entry<text:span text:style-name="highlight_re2">&gt;</text:span></text:span></text:span>load_1_min_MAX<text:span text:style-name="highlight_sc3"><text:span text:style-name="highlight_re1">&lt;/entry<text:span text:style-name="highlight_re2">&gt;</text:span></text:span></text:span><text:line-break/><text:s text:c="6"/><text:span text:style-name="highlight_sc3"><text:span text:style-name="highlight_re1">&lt;entry<text:span text:style-name="highlight_re2">&gt;</text:span></text:span></text:span>load_1_min_AVERAGE<text:span text:style-name="highlight_sc3"><text:span text:style-name="highlight_re1">&lt;/entry<text:span text:style-name="highlight_re2">&gt;</text:span></text:span></text:span><text:line-break/><text:s text:c="6"/><text:span text:style-name="highlight_sc3"><text:span text:style-name="highlight_re1">&lt;entry<text:span text:style-name="highlight_re2">&gt;</text:span></text:span></text:span>load_5_min_MIN<text:span text:style-name="highlight_sc3"><text:span text:style-name="highlight_re1">&lt;/entry<text:span text:style-name="highlight_re2">&gt;</text:span></text:span></text:span><text:line-break/><text:s text:c="6"/><text:span text:style-name="highlight_sc3"><text:span text:style-name="highlight_re1">&lt;entry<text:span text:style-name="highlight_re2">&gt;</text:span></text:span></text:span>load_5_min_MAX<text:span text:style-name="highlight_sc3"><text:span text:style-name="highlight_re1">&lt;/entry<text:span text:style-name="highlight_re2">&gt;</text:span></text:span></text:span><text:line-break/><text:s text:c="6"/><text:span text:style-name="highlight_sc3"><text:span text:style-name="highlight_re1">&lt;entry<text:span text:style-name="highlight_re2">&gt;</text:span></text:span></text:span>load_5_min_AVERAGE<text:span text:style-name="highlight_sc3"><text:span text:style-name="highlight_re1">&lt;/entry<text:span text:style-name="highlight_re2">&gt;</text:span></text:span></text:span><text:line-break/><text:s text:c="6"/><text:span text:style-name="highlight_sc3"><text:span text:style-name="highlight_re1">&lt;entry<text:span text:style-name="highlight_re2">&gt;</text:span></text:span></text:span>load_15_min_MIN<text:span text:style-name="highlight_sc3"><text:span text:style-name="highlight_re1">&lt;/entry<text:span text:style-name="highlight_re2">&gt;</text:span></text:span></text:span><text:line-break/><text:s text:c="6"/><text:span text:style-name="highlight_sc3"><text:span text:style-name="highlight_re1">&lt;entry<text:span text:style-name="highlight_re2">&gt;</text:span></text:span></text:span>load_15_min_MAX<text:span text:style-name="highlight_sc3"><text:span text:style-name="highlight_re1">&lt;/entry<text:span text:style-name="highlight_re2">&gt;</text:span></text:span></text:span><text:line-break/><text:s text:c="6"/><text:span text:style-name="highlight_sc3"><text:span text:style-name="highlight_re1">&lt;entry<text:span text:style-name="highlight_re2">&gt;</text:span></text:span></text:span>load_15_min_AVERAGE<text:span text:style-name="highlight_sc3"><text:span text:style-name="highlight_re1">&lt;/entry<text:span text:style-name="highlight_re2">&gt;</text:span></text:span></text:span><text:line-break/><text:s text:c="4"/><text:span text:style-name="highlight_sc3"><text:span text:style-name="highlight_re1">&lt;/legend<text:span text:style-name="highlight_re2">&gt;</text:span></text:span></text:span><text:line-break/><text:s text:c="2"/><text:span text:style-name="highlight_sc3"><text:span text:style-name="highlight_re1">&lt;/meta<text:span text:style-name="highlight_re2">&gt;</text:span></text:span></text:span><text:line-break/><text:s text:c="2"/><text:span text:style-name="highlight_sc3"><text:span text:style-name="highlight_re1">&lt;data<text:span text:style-name="highlight_re2">&gt;</text:span></text:span></text:span><text:line-break/><text:s text:c="4"/><text:span text:style-name="highlight_sc3"><text:span text:style-name="highlight_re1">&lt;row<text:span text:style-name="highlight_re2">&gt;</text:span></text:span><text:span text:style-name="highlight_re1">&lt;t<text:span text:style-name="highlight_re2">&gt;</text:span></text:span></text:span>1425027180<text:span text:style-name="highlight_sc3"><text:span text:style-name="highlight_re1">&lt;/t<text:span text:style-name="highlight_re2">&gt;</text:span></text:span><text:span text:style-name="highlight_re1">&lt;v<text:span text:style-name="highlight_re2">&gt;</text:span></text:span></text:span>5.9871333333e+00<text:span text:style-name="highlight_sc3"><text:span text:style-name="highlight_re1">&lt;/v<text:span text:style-name="highlight_re2">&gt;</text:span></text:span><text:span text:style-name="highlight_re1">&lt;v<text:span text:style-name="highlight_re2">&gt;</text:span></text:span></text:span>5.9871333333e+00<text:span text:style-name="highlight_sc3"><text:span text:style-name="highlight_re1">&lt;/v<text:span text:style-name="highlight_re2">&gt;</text:span></text:span><text:span text:style-name="highlight_re1">&lt;v<text:span text:style-name="highlight_re2">&gt;</text:span></text:span></text:span>5.9871333333e+00<text:span text:style-name="highlight_sc3"><text:span text:style-name="highlight_re1">&lt;/v<text:span text:style-name="highlight_re2">&gt;</text:span></text:span><text:span text:style-name="highlight_re1">&lt;v<text:span text:style-name="highlight_re2">&gt;</text:span></text:span></text:span>6.2204000000e+00<text:span text:style-name="highlight_sc3"><text:span text:style-name="highlight_re1">&lt;/v<text:span text:style-name="highlight_re2">&gt;</text:span></text:span><text:span text:style-name="highlight_re1">&lt;v<text:span text:style-name="highlight_re2">&gt;</text:span></text:span></text:span>6.2204000000e+00<text:span text:style-name="highlight_sc3"><text:span text:style-name="highlight_re1">&lt;/v<text:span text:style-name="highlight_re2">&gt;</text:span></text:span><text:span text:style-name="highlight_re1">&lt;v<text:span text:style-name="highlight_re2">&gt;</text:span></text:span></text:span>6.2204000000e+00<text:span text:style-name="highlight_sc3"><text:span text:style-name="highlight_re1">&lt;/v<text:span text:style-name="highlight_re2">&gt;</text:span></text:span><text:span text:style-name="highlight_re1">&lt;v<text:span text:style-name="highlight_re2">&gt;</text:span></text:span></text:span>5.9390333333e+00<text:span text:style-name="highlight_sc3"><text:span text:style-name="highlight_re1">&lt;/v<text:span text:style-name="highlight_re2">&gt;</text:span></text:span><text:span text:style-name="highlight_re1">&lt;v<text:span text:style-name="highlight_re2">&gt;</text:span></text:span></text:span>5.9390333333e+00<text:span text:style-name="highlight_sc3"><text:span text:style-name="highlight_re1">&lt;/v<text:span text:style-name="highlight_re2">&gt;</text:span></text:span><text:span text:style-name="highlight_re1">&lt;v<text:span text:style-name="highlight_re2">&gt;</text:span></text:span></text:span>5.9390333333e+00<text:span text:style-name="highlight_sc3"><text:span text:style-name="highlight_re1">&lt;/v<text:span text:style-name="highlight_re2">&gt;</text:span></text:span><text:span text:style-name="highlight_re1">&lt;/row<text:span text:style-name="highlight_re2">&gt;</text:span></text:span></text:span><text:line-break/><text:s text:c="4"/><text:span text:style-name="highlight_sc3"><text:span text:style-name="highlight_re1">&lt;row<text:span text:style-name="highlight_re2">&gt;</text:span></text:span><text:span text:style-name="highlight_re1">&lt;t<text:span text:style-name="highlight_re2">&gt;</text:span></text:span></text:span>1425027240<text:span text:style-name="highlight_sc3"><text:span text:style-name="highlight_re1">&lt;/t<text:span text:style-name="highlight_re2">&gt;</text:span></text:span><text:span text:style-name="highlight_re1">&lt;v<text:span text:style-name="highlight_re2">&gt;</text:span></text:span></text:span>5.9871333333e+00<text:span text:style-name="highlight_sc3"><text:span text:style-name="highlight_re1">&lt;/v<text:span text:style-name="highlight_re2">&gt;</text:span></text:span><text:span text:style-name="highlight_re1">&lt;v<text:span text:style-name="highlight_re2">&gt;</text:span></text:span></text:span>5.9871333333e+00<text:span text:style-name="highlight_sc3"><text:span text:style-name="highlight_re1">&lt;/v<text:span text:style-name="highlight_re2">&gt;</text:span></text:span><text:span text:style-name="highlight_re1">&lt;v<text:span text:style-name="highlight_re2">&gt;</text:span></text:span></text:span>5.9871333333e+00<text:span text:style-name="highlight_sc3"><text:span text:style-name="highlight_re1">&lt;/v<text:span text:style-name="highlight_re2">&gt;</text:span></text:span><text:span text:style-name="highlight_re1">&lt;v<text:span text:style-name="highlight_re2">&gt;</text:span></text:span></text:span>6.2204000000e+00<text:span text:style-name="highlight_sc3"><text:span text:style-name="highlight_re1">&lt;/v<text:span text:style-name="highlight_re2">&gt;</text:span></text:span><text:span text:style-name="highlight_re1">&lt;v<text:span text:style-name="highlight_re2">&gt;</text:span></text:span></text:span>6.2204000000e+00<text:span text:style-name="highlight_sc3"><text:span text:style-name="highlight_re1">&lt;/v<text:span text:style-name="highlight_re2">&gt;</text:span></text:span><text:span text:style-name="highlight_re1">&lt;v<text:span text:style-name="highlight_re2">&gt;</text:span></text:span></text:span>6.2204000000e+00<text:span text:style-name="highlight_sc3"><text:span text:style-name="highlight_re1">&lt;/v<text:span text:style-name="highlight_re2">&gt;</text:span></text:span><text:span text:style-name="highlight_re1">&lt;v<text:span text:style-name="highlight_re2">&gt;</text:span></text:span></text:span>5.9390333333e+00<text:span text:style-name="highlight_sc3"><text:span text:style-name="highlight_re1">&lt;/v<text:span text:style-name="highlight_re2">&gt;</text:span></text:span><text:span text:style-name="highlight_re1">&lt;v<text:span text:style-name="highlight_re2">&gt;</text:span></text:span></text:span>5.9390333333e+00<text:span text:style-name="highlight_sc3"><text:span text:style-name="highlight_re1">&lt;/v<text:span text:style-name="highlight_re2">&gt;</text:span></text:span><text:span text:style-name="highlight_re1">&lt;v<text:span text:style-name="highlight_re2">&gt;</text:span></text:span></text:span>5.9390333333e+00<text:span text:style-name="highlight_sc3"><text:span text:style-name="highlight_re1">&lt;/v<text:span text:style-name="highlight_re2">&gt;</text:span></text:span><text:span text:style-name="highlight_re1">&lt;/row<text:span text:style-name="highlight_re2">&gt;</text:span></text:span></text:span><text:line-break/><text:s text:c="4"/><text:span text:style-name="highlight_sc3"><text:span text:style-name="highlight_re1">&lt;row<text:span text:style-name="highlight_re2">&gt;</text:span></text:span><text:span text:style-name="highlight_re1">&lt;t<text:span text:style-name="highlight_re2">&gt;</text:span></text:span></text:span>1425027300<text:span text:style-name="highlight_sc3"><text:span text:style-name="highlight_re1">&lt;/t<text:span text:style-name="highlight_re2">&gt;</text:span></text:span><text:span text:style-name="highlight_re1">&lt;v<text:span text:style-name="highlight_re2">&gt;</text:span></text:span></text:span>5.9871333333e+00<text:span text:style-name="highlight_sc3"><text:span text:style-name="highlight_re1">&lt;/v<text:span text:style-name="highlight_re2">&gt;</text:span></text:span><text:span text:style-name="highlight_re1">&lt;v<text:span text:style-name="highlight_re2">&gt;</text:span></text:span></text:span>5.9871333333e+00<text:span text:style-name="highlight_sc3"><text:span text:style-name="highlight_re1">&lt;/v<text:span text:style-name="highlight_re2">&gt;</text:span></text:span><text:span text:style-name="highlight_re1">&lt;v<text:span text:style-name="highlight_re2">&gt;</text:span></text:span></text:span>5.9871333333e+00<text:span text:style-name="highlight_sc3"><text:span text:style-name="highlight_re1">&lt;/v<text:span text:style-name="highlight_re2">&gt;</text:span></text:span><text:span text:style-name="highlight_re1">&lt;v<text:span text:style-name="highlight_re2">&gt;</text:span></text:span></text:span>6.2204000000e+00<text:span text:style-name="highlight_sc3"><text:span text:style-name="highlight_re1">&lt;/v<text:span text:style-name="highlight_re2">&gt;</text:span></text:span><text:span text:style-name="highlight_re1">&lt;v<text:span text:style-name="highlight_re2">&gt;</text:span></text:span></text:span>6.2204000000e+00<text:span text:style-name="highlight_sc3"><text:span text:style-name="highlight_re1">&lt;/v<text:span text:style-name="highlight_re2">&gt;</text:span></text:span><text:span text:style-name="highlight_re1">&lt;v<text:span text:style-name="highlight_re2">&gt;</text:span></text:span></text:span>6.2204000000e+00<text:span text:style-name="highlight_sc3"><text:span text:style-name="highlight_re1">&lt;/v<text:span text:style-name="highlight_re2">&gt;</text:span></text:span><text:span text:style-name="highlight_re1">&lt;v<text:span text:style-name="highlight_re2">&gt;</text:span></text:span></text:span>5.9390333333e+00<text:span text:style-name="highlight_sc3"><text:span text:style-name="highlight_re1">&lt;/v<text:span text:style-name="highlight_re2">&gt;</text:span></text:span><text:span text:style-name="highlight_re1">&lt;v<text:span text:style-name="highlight_re2">&gt;</text:span></text:span></text:span>5.9390333333e+00<text:span text:style-name="highlight_sc3"><text:span text:style-name="highlight_re1">&lt;/v<text:span text:style-name="highlight_re2">&gt;</text:span></text:span><text:span text:style-name="highlight_re1">&lt;v<text:span text:style-name="highlight_re2">&gt;</text:span></text:span></text:span>5.9390333333e+00<text:span text:style-name="highlight_sc3"><text:span text:style-name="highlight_re1">&lt;/v<text:span text:style-name="highlight_re2">&gt;</text:span></text:span><text:span text:style-name="highlight_re1">&lt;/row<text:span text:style-name="highlight_re2">&gt;</text:span></text:span></text:span><text:line-break/><text:s text:c="4"/><text:span text:style-name="highlight_sc3"><text:span text:style-name="highlight_re1">&lt;row<text:span text:style-name="highlight_re2">&gt;</text:span></text:span><text:span text:style-name="highlight_re1">&lt;t<text:span text:style-name="highlight_re2">&gt;</text:span></text:span></text:span>1425027360<text:span text:style-name="highlight_sc3"><text:span text:style-name="highlight_re1">&lt;/t<text:span text:style-name="highlight_re2">&gt;</text:span></text:span><text:span text:style-name="highlight_re1">&lt;v<text:span text:style-name="highlight_re2">&gt;</text:span></text:span></text:span>5.9871333333e+00<text:span text:style-name="highlight_sc3"><text:span text:style-name="highlight_re1">&lt;/v<text:span text:style-name="highlight_re2">&gt;</text:span></text:span><text:span text:style-name="highlight_re1">&lt;v<text:span text:style-name="highlight_re2">&gt;</text:span></text:span></text:span>5.9871333333e+00<text:span text:style-name="highlight_sc3"><text:span text:style-name="highlight_re1">&lt;/v<text:span text:style-name="highlight_re2">&gt;</text:span></text:span><text:span text:style-name="highlight_re1">&lt;v<text:span text:style-name="highlight_re2">&gt;</text:span></text:span></text:span>5.9871333333e+00<text:span text:style-name="highlight_sc3"><text:span text:style-name="highlight_re1">&lt;/v<text:span text:style-name="highlight_re2">&gt;</text:span></text:span><text:span text:style-name="highlight_re1">&lt;v<text:span text:style-name="highlight_re2">&gt;</text:span></text:span></text:span>6.2204000000e+00<text:span text:style-name="highlight_sc3"><text:span text:style-name="highlight_re1">&lt;/v<text:span text:style-name="highlight_re2">&gt;</text:span></text:span><text:span text:style-name="highlight_re1">&lt;v<text:span text:style-name="highlight_re2">&gt;</text:span></text:span></text:span>6.2204000000e+00<text:span text:style-name="highlight_sc3"><text:span text:style-name="highlight_re1">&lt;/v<text:span text:style-name="highlight_re2">&gt;</text:span></text:span><text:span text:style-name="highlight_re1">&lt;v<text:span text:style-name="highlight_re2">&gt;</text:span></text:span></text:span>6.2204000000e+00<text:span text:style-name="highlight_sc3"><text:span text:style-name="highlight_re1">&lt;/v<text:span text:style-name="highlight_re2">&gt;</text:span></text:span><text:span text:style-name="highlight_re1">&lt;v<text:span text:style-name="highlight_re2">&gt;</text:span></text:span></text:span>5.9390333333e+00<text:span text:style-name="highlight_sc3"><text:span text:style-name="highlight_re1">&lt;/v<text:span text:style-name="highlight_re2">&gt;</text:span></text:span><text:span text:style-name="highlight_re1">&lt;v<text:span text:style-name="highlight_re2">&gt;</text:span></text:span></text:span>5.9390333333e+00<text:span text:style-name="highlight_sc3"><text:span text:style-name="highlight_re1">&lt;/v<text:span text:style-name="highlight_re2">&gt;</text:span></text:span><text:span text:style-name="highlight_re1">&lt;v<text:span text:style-name="highlight_re2">&gt;</text:span></text:span></text:span>5.9390333333e+00<text:span text:style-name="highlight_sc3"><text:span text:style-name="highlight_re1">&lt;/v<text:span text:style-name="highlight_re2">&gt;</text:span></text:span><text:span text:style-name="highlight_re1">&lt;/row<text:span text:style-name="highlight_re2">&gt;</text:span></text:span></text:span><text:line-break/><text:s text:c="4"/><text:span text:style-name="highlight_sc3"><text:span text:style-name="highlight_re1">&lt;row<text:span text:style-name="highlight_re2">&gt;</text:span></text:span><text:span text:style-name="highlight_re1">&lt;t<text:span text:style-name="highlight_re2">&gt;</text:span></text:span></text:span>1425027420<text:span text:style-name="highlight_sc3"><text:span text:style-name="highlight_re1">&lt;/t<text:span text:style-name="highlight_re2">&gt;</text:span></text:span><text:span text:style-name="highlight_re1">&lt;v<text:span text:style-name="highlight_re2">&gt;</text:span></text:span></text:span>5.9871333333e+00<text:span text:style-name="highlight_sc3"><text:span text:style-name="highlight_re1">&lt;/v<text:span text:style-name="highlight_re2">&gt;</text:span></text:span><text:span text:style-name="highlight_re1">&lt;v<text:span text:style-name="highlight_re2">&gt;</text:span></text:span></text:span>5.9871333333e+00<text:span text:style-name="highlight_sc3"><text:span text:style-name="highlight_re1">&lt;/v<text:span text:style-name="highlight_re2">&gt;</text:span></text:span><text:span text:style-name="highlight_re1">&lt;v<text:span text:style-name="highlight_re2">&gt;</text:span></text:span></text:span>5.9871333333e+00<text:span text:style-name="highlight_sc3"><text:span text:style-name="highlight_re1">&lt;/v<text:span text:style-name="highlight_re2">&gt;</text:span></text:span><text:span text:style-name="highlight_re1">&lt;v<text:span text:style-name="highlight_re2">&gt;</text:span></text:span></text:span>6.2204000000e+00<text:span text:style-name="highlight_sc3"><text:span text:style-name="highlight_re1">&lt;/v<text:span text:style-name="highlight_re2">&gt;</text:span></text:span><text:span text:style-name="highlight_re1">&lt;v<text:span text:style-name="highlight_re2">&gt;</text:span></text:span></text:span>6.2204000000e+00<text:span text:style-name="highlight_sc3"><text:span text:style-name="highlight_re1">&lt;/v<text:span text:style-name="highlight_re2">&gt;</text:span></text:span><text:span text:style-name="highlight_re1">&lt;v<text:span text:style-name="highlight_re2">&gt;</text:span></text:span></text:span>6.2204000000e+00<text:span text:style-name="highlight_sc3"><text:span text:style-name="highlight_re1">&lt;/v<text:span text:style-name="highlight_re2">&gt;</text:span></text:span><text:span text:style-name="highlight_re1">&lt;v<text:span text:style-name="highlight_re2">&gt;</text:span></text:span></text:span>5.9390333333e+00<text:span text:style-name="highlight_sc3"><text:span text:style-name="highlight_re1">&lt;/v<text:span text:style-name="highlight_re2">&gt;</text:span></text:span><text:span text:style-name="highlight_re1">&lt;v<text:span text:style-name="highlight_re2">&gt;</text:span></text:span></text:span>5.9390333333e+00<text:span text:style-name="highlight_sc3"><text:span text:style-name="highlight_re1">&lt;/v<text:span text:style-name="highlight_re2">&gt;</text:span></text:span><text:span text:style-name="highlight_re1">&lt;v<text:span text:style-name="highlight_re2">&gt;</text:span></text:span></text:span>5.9390333333e+00<text:span text:style-name="highlight_sc3"><text:span text:style-name="highlight_re1">&lt;/v<text:span text:style-name="highlight_re2">&gt;</text:span></text:span><text:span text:style-name="highlight_re1">&lt;/row<text:span text:style-name="highlight_re2">&gt;</text:span></text:span></text:span><text:line-break/>....</text:p>
          </table:table-cell>
        </table:table-row>
      </table:table>
      <text:p text:style-name="Text_20_body"><text:a xlink:type="simple" xlink:href="https://servidor_nagios/pnp4nagios/xport/json?host=servidor3&amp;srv=Load%20Linux" text:style-name="Internet_20_link" text:visited-style-name="Visited_20_Internet_20_Link">https://servidor_nagios/pnp4nagios/xport/json?host=servidor3&amp;srv=Load%20Linux</text:a></text:p>
      <text:p text:style-name="Preformatted_20_Text">{"meta":{"start":"1425027180","step":"60","end":"1425041580","rows":"241","columns":"9","legend":{"entry":["load_1_min_MIN","load_1_min_MAX","load_1_min_AVERAGE","load_5_min_MIN","load_5_min_MAX","load_5_min_AVERAGE","load_15_min_MIN","load_15_min_MAX","load_15_min_AVERAGE"]}},"data":{"row":[{"t":"1425027180","v":["5.9871333333e+00","5.9871333333e+00","5.9871333333e+00","6.2204000000e+00","6.2204000000e+00","6.2204000000e+00","5.9390333333e+00","5.9390333333e+00","5.9390333333e+00"]},{"t":"1425027240","v":["5.9871333333e+00","5.9871333333e+00","5.9871333333e+00","6.2204000000e+00","6.2204000000e+00","6.2204000000e+00","5.9390333333e+00","5.9390333333e+00","5.9390333333e+00"]},{"t":"1425027300","v":["5.9871333333e+00","5.9871333333e+00","5.9871333333e+00","6.2204000000e+00","6.2204000000e+00","6.2204000000e+00","5.9390333333e+00","5.9390333333e+00","5.9390333333e+00"]},{"t":"1425027360","v":["5.9871333333e+00","5.9871333333e+00","5.9871333333e+00","6.2204000000e+00","6.2204000000e+00","6.2204000000e+00","5.9390333333e+00","5.9390333333e+00","5.9390333333e+00"]},{"t":"1425027420","v":["5.9871333333e+00","5.9871333333e+00","5.9871333333e+00","6.2204000000e+00","6.2204000000e+00","6.2204000000e+00","5.9390333333e+00","5.9390333333e+00","5.9390333333e+00"]},{"t":"1425027480","v":<text:line-break/>....</text:p>
      <text:h text:style-name="Heading_20_4" text:outline-level="4"><text:bookmark-start text:name="__RefHeading___extranccion_de_datos_de_las_imagenes_de_los_rrd_de_pnp4nagios_4"/><text:bookmark-start text:name="extranccion_de_datos_de_las_imagenes_de_los_rrd_de_pnp4nagios"/>Extrancción de datos de las imágenes de los RRD de PNP4Nagios<text:bookmark-end text:name="__RefHeading___extranccion_de_datos_de_las_imagenes_de_los_rrd_de_pnp4nagios_4"/><text:bookmark-end text:name="extranccion_de_datos_de_las_imagenes_de_los_rrd_de_pnp4nagios"/></text:h>
      <text:p text:style-name="Text_20_body">Si por ejemplo necesitamos embeber las imágenes de pnp4nagios dentro de por ejemplo un reporte en PDF que realizamos con algun script en este caso en PHP, podemos ver el siguiente ejemplo :</text:p>
      <table:table table:style-name="Table">
        <table:table-column table:style-name="odt_auto_style_table_column_3_1"/>
        <table:table-row>
          <table:table-cell office:value-type="string" table:style-name="tablecell">
            <text:p text:style-name="Preformatted_20_Text"><text:span text:style-name="highlight_kw2">&lt;?php</text:span><text:line-break/><text:span text:style-name="highlight_re0">$HOST</text:span><text:span text:style-name="highlight_sy0">=</text:span><text:span text:style-name="highlight_st0">"srvlinux01"</text:span><text:span text:style-name="highlight_sy0">;</text:span><text:line-break/><text:span text:style-name="highlight_re0">$SERVICE</text:span><text:span text:style-name="highlight_sy0">=</text:span><text:span text:style-name="highlight_st0">"Linux Load Average"</text:span><text:span text:style-name="highlight_sy0">;</text:span><text:line-break/><text:span text:style-name="highlight_re0">$PNPURL</text:span><text:span text:style-name="highlight_sy0">=</text:span><text:span text:style-name="highlight_st0">"http://nagios.cayu.com.ar/pnp4nagios"</text:span><text:span text:style-name="highlight_sy0">;</text:span><text:line-break/><text:span text:style-name="highlight_re0">$REQUEST_URI</text:span><text:span text:style-name="highlight_sy0">=</text:span><text:span text:style-name="highlight_st0">"image?host=<text:span text:style-name="highlight_es4">$HOST</text:span>&amp;srv=<text:span text:style-name="highlight_es4">$SERVICE</text:span>&amp;view=1&amp;source=0"</text:span><text:span text:style-name="highlight_sy0">;</text:span><text:line-break/><text:span text:style-name="highlight_re0">$GET</text:span><text:span text:style-name="highlight_sy0">=</text:span><text:span text:style-name="highlight_st0">"<text:span text:style-name="highlight_es4">$PNPURL</text:span>/"</text:span><text:span text:style-name="highlight_sy0">.</text:span><text:a xlink:type="simple" xlink:href="http://www.php.net/urlencode" text:style-name="Internet_20_link" text:visited-style-name="Visited_20_Internet_20_Link"><text:span text:style-name="highlight_kw3">urlencode</text:span></text:a><text:span text:style-name="highlight_br0">(</text:span><text:span text:style-name="highlight_re0">$REQUEST_URI</text:span><text:span text:style-name="highlight_br0">)</text:span><text:span text:style-name="highlight_sy0">;</text:span><text:line-break/><text:span text:style-name="highlight_kw1">print</text:span><text:span text:style-name="highlight_br0">(</text:span><text:a xlink:type="simple" xlink:href="http://www.php.net/file_get_contents" text:style-name="Internet_20_link" text:visited-style-name="Visited_20_Internet_20_Link"><text:span text:style-name="highlight_kw3">file_get_contents</text:span></text:a><text:span text:style-name="highlight_br0">(</text:span><text:span text:style-name="highlight_re0">$GET</text:span><text:span text:style-name="highlight_br0">)</text:span><text:span text:style-name="highlight_br0">)</text:span><text:span text:style-name="highlight_sy0">;</text:span><text:line-break/><text:span text:style-name="highlight_sy1">?&gt;</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6T22::07:58</meta:creation-date>
    <dc:creator>Generated</dc:creator>
    <dc:date>2026-09-16T22::07:58</dc:date>
    <dc:language>en-US</dc:language>
    <meta:editing-cycles>1</meta:editing-cycles>
    <meta:editing-duration>PT0S</meta:editing-duration>
    <dc:title>manuales:nagios:capacitacion:pnp4nagios</dc:title>
  </office:meta>
</office:document-meta>
</file>