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70d6de29a584939cb120fcdcb84afe1.png"/>
  <manifest:file-entry manifest:media-type="image/jpeg" manifest:full-path="Pictures/e92fcc3daf7f8f2bff049320e17b751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es:nagios:capacitacion"/><text:bookmark-start text:name="__RefHeading___monitoreo_de_red_con_nagios_1"/><text:bookmark-start text:name="monitoreo_de_red_con_nagios"/>Monitoreo de Red con Nagios<text:bookmark-end text:name="__RefHeading___monitoreo_de_red_con_nagios_1"/><text:bookmark-end text:name="monitoreo_de_red_con_nagios"/></text:h>
      <text:p text:style-name="Text_20_body">Una aproximación teórica y practica
<draw:frame draw:style-name="mediacenter" draw:name="0" text:anchor-type="paragraph" draw:z-index="0" svg:width="7.5935416666667cm" style:rel-width="100%" svg:height="2.0372916666667cm" style:rel-height="scale"><draw:image xlink:href="Pictures/770d6de29a584939cb120fcdcb84afe1.png" xlink:type="simple" xlink:show="embed" xlink:actuate="onLoad"/></draw:frame>
<draw:frame draw:style-name="mediaright" draw:name="1" text:anchor-type="paragraph" draw:z-index="1" svg:width="6.5352083333333cm" style:rel-width="100%" svg:height="14.393333333333cm" style:rel-height="scale"><draw:image xlink:href="Pictures/e92fcc3daf7f8f2bff049320e17b7518.jpg" xlink:type="simple" xlink:show="embed" xlink:actuate="onLoad"/></draw:frame></text:p>
      <text:h text:style-name="Heading_20_2" text:outline-level="2"><text:bookmark-start text:name="__RefHeading___contenido_2"/><text:bookmark-start text:name="contenido"/>Contenido<text:bookmark-end text:name="__RefHeading___contenido_2"/><text:bookmark-end text:name="contenido"/></text:h>
      <text:list text:style-name="List_20_1" text:continue-numbering="false">
        <text:list-item>
          <text:p text:style-name="List_20_1_Content_First"> <text:a xlink:type="simple" xlink:href="https://cayu.com.ar/wiki/doku.php?id=manuales:nagios:capacitacion:capacitacion_en_monitoreo_de_red" text:style-name="Internet_20_link" text:visited-style-name="Visited_20_Internet_20_Link">Capacitación y justificación de negocio</text:a></text:p>
        </text:list-item>
        <text:list-item>
          <text:p text:style-name="List_20_1_Content"> <text:a xlink:type="simple" xlink:href="https://cayu.com.ar/wiki/doku.php?id=manuales:nagios:capacitacion:capacitacion_en_monitoreo_de_red:certificaciones:sox_-_sarbanes-oxley" text:style-name="Internet_20_link" text:visited-style-name="Visited_20_Internet_20_Link">Certificaciones: SOX - Sarbanes-Oxley</text:a></text:p>
          <text:list text:style-name="List_20_1">
            <text:list-item>
              <text:p text:style-name="List_20_1_Content"> <text:a xlink:type="simple" xlink:href="https://cayu.com.ar/wiki/doku.php?id=manuales:nagios:capacitacion:implementacion_tecnica" text:style-name="Internet_20_link" text:visited-style-name="Visited_20_Internet_20_Link">Implementacion Técnica</text:a></text:p>
            </text:list-item>
            <text:list-item>
              <text:p text:style-name="List_20_1_Content"> <text:a xlink:type="simple" xlink:href="https://cayu.com.ar/wiki/doku.php?id=manuales:nagios:capacitacion:implementacion_tecnica:version_ubuntu_server_20.04" text:style-name="Internet_20_link" text:visited-style-name="Visited_20_Internet_20_Link">Versión Ubuntu Server 20.04</text:a></text:p>
            </text:list-item>
            <text:list-item>
              <text:p text:style-name="List_20_1_Content"> <text:a xlink:type="simple" xlink:href="https://cayu.com.ar/wiki/doku.php?id=manuales:nagios:capacitacion:implementacion_tecnica:orden_y_clasificacion_de_configuracion" text:style-name="Internet_20_link" text:visited-style-name="Visited_20_Internet_20_Link">Orden y clasificación de configuración</text:a></text:p>
            </text:list-item>
            <text:list-item>
              <text:p text:style-name="List_20_1_Content"> En los clientes → Podemos elegir monitorear los clientes por medio del protocolo ICMP, SNMP o de mecanismos como ver si tenemos x puerto abierto, o ciertos mensajes de respuesta, aqui se comentan los protocolos mas comunes para monitorear estados de equipos (ICMP/SNMP) o servicios (SNMP).</text:p>
              <text:list text:style-name="List_20_1">
                <text:list-item>
                  <text:p text:style-name="List_20_1_Content"> <text:a xlink:type="simple" xlink:href="https://cayu.com.ar/wiki/doku.php?id=manuales:nagios:capacitacion:icmp" text:style-name="Internet_20_link" text:visited-style-name="Visited_20_Internet_20_Link">ICMP</text:a></text:p>
                </text:list-item>
                <text:list-item>
                  <text:p text:style-name="List_20_1_Content"> <text:a xlink:type="simple" xlink:href="https://cayu.com.ar/wiki/doku.php?id=manuales:nagios:capacitacion:snmp" text:style-name="Internet_20_link" text:visited-style-name="Visited_20_Internet_20_Link">SNMP</text:a></text:p>
                </text:list-item>
              </text:list>
            </text:list-item>
            <text:list-item>
              <text:p text:style-name="List_20_1_Content"> <text:a xlink:type="simple" xlink:href="https://cayu.com.ar/wiki/doku.php?id=manuales:nagios:capacitacion:tipos_de_notificaciones" text:style-name="Internet_20_link" text:visited-style-name="Visited_20_Internet_20_Link">Tipos de Notificaciones</text:a></text:p>
              <text:list text:style-name="List_20_1">
                <text:list-item>
                  <text:p text:style-name="List_20_1_Content"> <text:a xlink:type="simple" xlink:href="https://cayu.com.ar/wiki/doku.php?id=manuales:nagios:capacitacion:tipos_de_notificaciones:accion_ante_notificaciones" text:style-name="Internet_20_link" text:visited-style-name="Visited_20_Internet_20_Link">Acción ante notificaciones</text:a></text:p>
                </text:list-item>
              </text:list>
            </text:list-item>
            <text:list-item>
              <text:p text:style-name="List_20_1_Content"> <text:a xlink:type="simple" xlink:href="https://cayu.com.ar/wiki/doku.php?id=manuales:nagios:capacitacion:mk_livestatus" text:style-name="Internet_20_link" text:visited-style-name="Visited_20_Internet_20_Link">MK Livestatus</text:a></text:p>
            </text:list-item>
            <text:list-item>
              <text:p text:style-name="List_20_1_Content"> <text:a xlink:type="simple" xlink:href="https://cayu.com.ar/wiki/doku.php?id=manuales:nagios:capacitacion:nagios_event_radio_dispatcher_nerd" text:style-name="Internet_20_link" text:visited-style-name="Visited_20_Internet_20_Link">Nagios Event Radio Dispatcher (NERD)</text:a></text:p>
            </text:list-item>
            <text:list-item>
              <text:p text:style-name="List_20_1_Content"> <text:span text:style-name="Strong_20_Emphasis">Gráficos activos</text:span></text:p>
              <text:list text:style-name="List_20_1">
                <text:list-item>
                  <text:p text:style-name="List_20_1_Content"> <text:a xlink:type="simple" xlink:href="https://cayu.com.ar/wiki/doku.php?id=manuales:nagios:capacitacion:pnp4nagios" text:style-name="Internet_20_link" text:visited-style-name="Visited_20_Internet_20_Link">PNP4Nagios</text:a></text:p>
                </text:list-item>
                <text:list-item>
                  <text:p text:style-name="List_20_1_Content"> <text:a xlink:type="simple" xlink:href="https://cayu.com.ar/wiki/doku.php?id=manuales:nagios:capacitacion:graficos_en_ajax" text:style-name="Internet_20_link" text:visited-style-name="Visited_20_Internet_20_Link">Gráficos en AJAX</text:a></text:p>
                </text:list-item>
                <text:list-item>
                  <text:p text:style-name="List_20_1_Content"> <text:a xlink:type="simple" xlink:href="https://cayu.com.ar/wiki/doku.php?id=manuales:nagios:capacitacion:nagvis" text:style-name="Internet_20_link" text:visited-style-name="Visited_20_Internet_20_Link">Nagvis</text:a></text:p>
                  <text:list text:style-name="List_20_1">
                    <text:list-item>
                      <text:p text:style-name="List_20_1_Content"> <text:a xlink:type="simple" xlink:href="https://cayu.com.ar/wiki/doku.php?id=manuales:nagios:capacitacion:nagvis:diseno_de_tablero_de_control" text:style-name="Internet_20_link" text:visited-style-name="Visited_20_Internet_20_Link">Diseño de tablero de control</text:a></text:p>
                    </text:list-item>
                  </text:list>
                </text:list-item>
              </text:list>
            </text:list-item>
            <text:list-item>
              <text:p text:style-name="List_20_1_Content"> <text:a xlink:type="simple" xlink:href="https://cayu.com.ar/wiki/doku.php?id=manuales:nagios:capacitacion:ndo2utils" text:style-name="Internet_20_link" text:visited-style-name="Visited_20_Internet_20_Link">NDO2UTILS</text:a></text:p>
            </text:list-item>
            <text:list-item>
              <text:p text:style-name="List_20_1_Content"> <text:a xlink:type="simple" xlink:href="https://cayu.com.ar/wiki/doku.php?id=manuales:nagios:capacitacion:interfaces_alternativas" text:style-name="Internet_20_link" text:visited-style-name="Visited_20_Internet_20_Link">Interfaces alternativas</text:a></text:p>
            </text:list-item>
            <text:list-item>
              <text:p text:style-name="List_20_1_Content"> <text:a xlink:type="simple" xlink:href="https://cayu.com.ar/wiki/doku.php?id=manuales:nagios:capacitacion:reportes" text:style-name="Internet_20_link" text:visited-style-name="Visited_20_Internet_20_Link">Reportes</text:a></text:p>
            </text:list-item>
            <text:list-item>
              <text:p text:style-name="List_20_1_Content"> <text:a xlink:type="simple" xlink:href="https://cayu.com.ar/wiki/doku.php?id=manuales:nagios:capacitacion:plugins_usuales_de_nagios" text:style-name="Internet_20_link" text:visited-style-name="Visited_20_Internet_20_Link">Plugins usuales de Nagios</text:a></text:p>
            </text:list-item>
            <text:list-item>
              <text:p text:style-name="List_20_1_Content"> <text:a xlink:type="simple" xlink:href="https://cayu.com.ar/wiki/doku.php?id=manuales:nagios:capacitacion:desarrollo_de_plugins_de_nagios" text:style-name="Internet_20_link" text:visited-style-name="Visited_20_Internet_20_Link">Desarrollo de plugins de Nagios</text:a></text:p>
              <text:list text:style-name="List_20_1">
                <text:list-item>
                  <text:p text:style-name="List_20_1_Content"> <text:a xlink:type="simple" xlink:href="https://cayu.com.ar/wiki/doku.php?id=manuales:nagios:capacitacion:desarrollo_de_plugins_de_nagios:problemas_comunes" text:style-name="Internet_20_link" text:visited-style-name="Visited_20_Internet_20_Link">Problemas comunes</text:a></text:p>
                </text:list-item>
              </text:list>
            </text:list-item>
            <text:list-item>
              <text:p text:style-name="List_20_1_Content"> <text:a xlink:type="simple" xlink:href="https://cayu.com.ar/wiki/doku.php?id=manuales:nagios:capacitacion:anexo_-_comandos_externos" text:style-name="Internet_20_link" text:visited-style-name="Visited_20_Internet_20_Link">Anexo - Comandos externos</text:a></text:p>
            </text:list-item>
            <text:list-item>
              <text:p text:style-name="List_20_1_Content"> <text:a xlink:type="simple" xlink:href="https://cayu.com.ar/wiki/doku.php?id=manuales:nagios:capacitacion:anexo_-_configuracion_desde_version_3_a_4" text:style-name="Internet_20_link" text:visited-style-name="Visited_20_Internet_20_Link">Anexo - Configuración desde versión 3 a 4</text:a></text:p>
            </text:list-item>
            <text:list-item>
              <text:p text:style-name="List_20_1_Content"> <text:a xlink:type="simple" xlink:href="https://cayu.com.ar/wiki/doku.php?id=manuales:nagios:capacitacion:anexo_-_codigo_fuente_de_nagios" text:style-name="Internet_20_link" text:visited-style-name="Visited_20_Internet_20_Link">Anexo - Código fuente de Nagios</text:a></text:p>
            </text:list-item>
            <text:list-item>
              <text:p text:style-name="List_20_1_Content"> <text:a xlink:type="simple" xlink:href="https://cayu.com.ar/wiki/doku.php?id=manuales:nagios:capacitacion:anexo_-_tips_y_recomendaciones" text:style-name="Internet_20_link" text:visited-style-name="Visited_20_Internet_20_Link">Anexo - TIPS y recomendaciones</text:a></text:p>
            </text:list-item>
            <text:list-item>
              <text:p text:style-name="List_20_1_Content"> <text:a xlink:type="simple" xlink:href="https://cayu.com.ar/wiki/doku.php?id=manuales:nagios:capacitacion:anexo_-_otras_soluciones_basadas_en_nagios" text:style-name="Internet_20_link" text:visited-style-name="Visited_20_Internet_20_Link">Anexo - Otras soluciones basadas en Nagios</text:a></text:p>
            </text:list-item>
            <text:list-item>
              <text:p text:style-name="List_20_1_Content"> <text:a xlink:type="simple" xlink:href="https://cayu.com.ar/wiki/doku.php?id=manuales:nagios:capacitacion:anexo_-_referencias_generales" text:style-name="Internet_20_link" text:visited-style-name="Visited_20_Internet_20_Link">Anexo - Referencias generales</text:a></text:p>
              <text:list text:style-name="List_20_1">
                <text:list-item>
                  <text:p text:style-name="List_20_1_Content"> <text:a xlink:type="simple" xlink:href="https://cayu.com.ar/wiki/doku.php?id=manuales:nagios:capacitacion:anexo_-_referencias_generales:sistema_de_inventario" text:style-name="Internet_20_link" text:visited-style-name="Visited_20_Internet_20_Link">Sistema de inventario</text:a></text:p>
                </text:list-item>
              </text:list>
            </text:list-item>
          </text:list>
        </text:list-item>
        <text:list-item>
          <text:p text:style-name="List_20_1_Content"> <text:span text:style-name="Strong_20_Emphasis">Productos específicos</text:span></text:p>
        </text:list-item>
        <text:list-item>
          <text:p text:style-name="List_20_1_Content"> <text:a xlink:type="simple" xlink:href="https://cayu.com.ar/wiki/doku.php?id=manuales:nagios:capacitacion:productos:asterisk" text:style-name="Internet_20_link" text:visited-style-name="Visited_20_Internet_20_Link">Asterisk</text:a></text:p>
        </text:list-item>
        <text:list-item>
          <text:p text:style-name="List_20_1_Content"> <text:a xlink:type="simple" xlink:href="https://cayu.com.ar/wiki/doku.php?id=manuales:nagios:capacitacion:productos:riverbed" text:style-name="Internet_20_link" text:visited-style-name="Visited_20_Internet_20_Link">Riverbed</text:a></text:p>
        </text:list-item>
        <text:list-item>
          <text:p text:style-name="List_20_1_Content"> <text:a xlink:type="simple" xlink:href="https://cayu.com.ar/wiki/doku.php?id=manuales:nagios:capacitacion:productos:oracle" text:style-name="Internet_20_link" text:visited-style-name="Visited_20_Internet_20_Link">Oracle</text:a></text:p>
        </text:list-item>
        <text:list-item>
          <text:p text:style-name="List_20_1_Content"> <text:a xlink:type="simple" xlink:href="https://cayu.com.ar/wiki/doku.php?id=manuales:nagios:capacitacion:productos:qlikview" text:style-name="Internet_20_link" text:visited-style-name="Visited_20_Internet_20_Link">QlikView</text:a></text:p>
        </text:list-item>
        <text:list-item>
          <text:p text:style-name="List_20_1_Content"> <text:a xlink:type="simple" xlink:href="https://cayu.com.ar/wiki/doku.php?id=manuales:nagios:capacitacion:productos:microstrategy" text:style-name="Internet_20_link" text:visited-style-name="Visited_20_Internet_20_Link">MicroStrategy</text:a></text:p>
        </text:list-item>
        <text:list-item>
          <text:p text:style-name="List_20_1_Content"> <text:a xlink:type="simple" xlink:href="https://cayu.com.ar/wiki/doku.php?id=manuales:nagios:capacitacion:productos:ibm_tivoli_tsm" text:style-name="Internet_20_link" text:visited-style-name="Visited_20_Internet_20_Link">IBM Tivoli TSM</text:a></text:p>
        </text:list-item>
        <text:list-item>
          <text:p text:style-name="List_20_1_Content"> <text:a xlink:type="simple" xlink:href="https://cayu.com.ar/wiki/doku.php?id=manuales:nagios:capacitacion:productos:sap" text:style-name="Internet_20_link" text:visited-style-name="Visited_20_Internet_20_Link">SAP</text:a></text:p>
        </text:list-item>
        <text:list-item>
          <text:p text:style-name="List_20_1_Content"> <text:a xlink:type="simple" xlink:href="https://cayu.com.ar/wiki/doku.php?id=manuales:nagios:capacitacion:productos:brasil_-_nota_fiscal_electronica_nfe" text:style-name="Internet_20_link" text:visited-style-name="Visited_20_Internet_20_Link">Brasil - Nota Fiscal Electrónica NFe</text:a></text:p>
          <text:list text:style-name="List_20_1">
            <text:list-item>
              <text:p text:style-name="List_20_1_Content"> <text:a xlink:type="simple" xlink:href="https://cayu.com.ar/wiki/doku.php?id=manuales:nagios:capacitacion:productos:brasil_-_nota_fiscal_electronica_nfe:referencias_utiles_de_nfe" text:style-name="Internet_20_link" text:visited-style-name="Visited_20_Internet_20_Link">Referencias útiles de NFE</text:a></text:p>
            </text:list-item>
          </text:list>
        </text:list-item>
        <text:list-item>
          <text:p text:style-name="List_20_1_Content"> <text:a xlink:type="simple" xlink:href="https://cayu.com.ar/wiki/doku.php?id=manuales:nagios:capacitacion:productos:argentina_-_afip_-_factura_electronica" text:style-name="Internet_20_link" text:visited-style-name="Visited_20_Internet_20_Link">Argentina - AFIP - Factura Electrónica</text:a></text:p>
        </text:list-item>
        <text:list-item>
          <text:p text:style-name="List_20_1_Content_Last"> <text:a xlink:type="simple" xlink:href="https://cayu.com.ar/wiki/doku.php?id=manuales:nagios:capacitacion:productos:argentina_-_arba_-_codigo_de_operacion_de_traslado_cot" text:style-name="Internet_20_link" text:visited-style-name="Visited_20_Internet_20_Link">Argentina - ARBA - Código de Operación de Traslado (COT)</text:a></text:p>
        </text:list-item>
      </text:list>
      <text:h text:style-name="Heading_20_2" text:outline-level="2"><text:bookmark-start text:name="__RefHeading___documentacion_extra_3"/><text:bookmark-start text:name="documentacion_extra"/>Documentación extra<text:bookmark-end text:name="__RefHeading___documentacion_extra_3"/><text:bookmark-end text:name="documentacion_extra"/></text:h>
      <text:list text:style-name="List_20_1" text:continue-numbering="false">
        <text:list-item>
          <text:p text:style-name="List_20_1_Content_First"> <text:a xlink:type="simple" xlink:href="https://cayu.com.ar/wiki/doku.php?id=manuales:nagios:thruk" text:style-name="Internet_20_link" text:visited-style-name="Visited_20_Internet_20_Link">Thruk</text:a> Interfaz alternativa para Nagios, con varios agregados</text:p>
        </text:list-item>
        <text:list-item>
          <text:p text:style-name="List_20_1_Content"> <text:a xlink:type="simple" xlink:href="https://cayu.com.ar/wiki/doku.php?id=manuales:nagios:capacitacion:correlacion_de_eventos" text:style-name="Internet_20_link" text:visited-style-name="Visited_20_Internet_20_Link">Correlación de eventos</text:a></text:p>
        </text:list-item>
        <text:list-item>
          <text:p text:style-name="List_20_1_Content_Last"> <text:a xlink:type="simple" xlink:href="https://cayu.com.ar/wiki/doku.php?id=manuales:nagios:capacitacion:nagios_network_analyzer" text:style-name="Internet_20_link" text:visited-style-name="Visited_20_Internet_20_Link">Nagios Network Analyzer</text:a> Software de análisis y utilización de ancho de banda sobre Netflow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17:17</meta:creation-date>
    <dc:creator>Generated</dc:creator>
    <dc:date>2026-09-05T13::17:17</dc:date>
    <dc:language>en-US</dc:language>
    <meta:editing-cycles>1</meta:editing-cycles>
    <meta:editing-duration>PT0S</meta:editing-duration>
    <dc:title>manuales:nagios:capacitacion</dc:title>
  </office:meta>
</office:document-meta>
</file>