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1081c0bec33a1ca6d9b41d274c4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italiano"/><text:bookmark-start text:name="__RefHeading___implementazione_di_un_sistema_di_rete_monitor_con_nagios_1"/><text:bookmark-start text:name="implementazione_di_un_sistema_di_rete_monitor_con_nagios"/>Implementazione di un sistema di rete, monitor con Nagios<text:bookmark-end text:name="__RefHeading___implementazione_di_un_sistema_di_rete_monitor_con_nagios_1"/><text:bookmark-end text:name="implementazione_di_un_sistema_di_rete_monitor_con_nagios"/></text:h>
      <text:p text:style-name="Text_20_body"><draw:frame draw:style-name="mediaright" draw:name="0" text:anchor-type="paragraph" draw:z-index="0" svg:width="7.9375cm" style:rel-width="100%" svg:height="7.9375cm" style:rel-height="scale"><draw:image xlink:href="Pictures/4901081c0bec33a1ca6d9b41d274c4fe.jpg" xlink:type="simple" xlink:show="embed" xlink:actuate="onLoad"/></draw:frame></text:p>
      <text:p text:style-name="Text_20_body">Nagios è un sistema di gestione dell’infrastruttura IT che consente agli amministratori delle aziende identificare i problemi de ré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3::44:40</meta:creation-date>
    <dc:creator>Generated</dc:creator>
    <dc:date>2026-08-13T03::44:40</dc:date>
    <dc:language>en-US</dc:language>
    <meta:editing-cycles>1</meta:editing-cycles>
    <meta:editing-duration>PT0S</meta:editing-duration>
    <dc:title>manuales:nagios:italiano</dc:title>
  </office:meta>
</office:document-meta>
</file>