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7ad00ed70dd3c490e5efeeb883d6da.png"/>
  <manifest:file-entry manifest:media-type="image/svg+xml" manifest:full-path="Pictures/30f9754be70101269274ca18a96a72f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kickstart"/><text:bookmark-start text:name="__RefHeading___kickstart_1"/><text:bookmark-start text:name="kickstart"/>Kickstart<text:bookmark-end text:name="__RefHeading___kickstart_1"/><text:bookmark-end text:name="kickstart"/></text:h>
      <text:p text:style-name="Text_20_body"><text:span text:style-name="Emphasis">Muchos administradores de sistemas preferieren usar un método de instalación automatizado para instalar Red Hat Enterprise Linux en sus máquinas. Para cubrir esta necesidad, Red Hat creó el método de instalación kickstart. Usando kickstart, un administrador de sistemas puede crear un archivo único que contiene las respuestas a todas las preguntas que normalmente se hacen durante una instalación típica.

Los archivos kickstart se pueden mantener en un servidor de sistema único y ser leídos por computadores individuales durante la instalación. Este método de instalación puede soportar el uso de un sólo archivo kickstart para instalar Red Hat Enterprise Linux en múltiples máquinas, haciéndolo ideal para administradores de sistemas y de red.

Kickstart proporciona una forma para que los usuarios puedan automatizar la instalación de Red Hat Enterprise Linux.</text:span></text:p>
      <text:p text:style-name="Text_20_body">En resumen cuando realizamos la instalacion de Red Hat, en este caso un EL5 se crea un archivo /root/anaconda-ks.cfg que tiene los datos necesarios para hacer una instalacion duplicada</text:p>
      <table:table table:style-name="Table">
        <table:table-column table:style-name="odt_auto_style_table_column_1_1"/>
        <table:table-row>
          <table:table-cell office:value-type="string" table:style-name="tablecell">
            <text:p text:style-name="Preformatted_20_Text"><text:span text:style-name="highlight_kw2">install</text:span><text:line-break/>cdrom<text:line-break/>key 6c2e-0645-686a-4a06<text:line-break/>lang es_ES.UTF-<text:span text:style-name="highlight_nu0">8</text:span><text:line-break/>keyboard es<text:line-break/>network <text:span text:style-name="highlight_re5">--device</text:span> eth0 <text:span text:style-name="highlight_re5">--bootproto</text:span> dhcp<text:line-break/>rootpw <text:span text:style-name="highlight_re5">--iscrypted</text:span> <text:span text:style-name="highlight_re4">$1</text:span><text:span text:style-name="highlight_re4">$5</text:span>6iPwDr8<text:span text:style-name="highlight_re1">$C59yfOfHe</text:span><text:span text:style-name="highlight_sy0">/</text:span>LZNdmEaGYh4<text:span text:style-name="highlight_sy0">/</text:span><text:line-break/>firewall <text:span text:style-name="highlight_re5">--enabled</text:span> <text:span text:style-name="highlight_re5">--port</text:span>=<text:span text:style-name="highlight_nu0">22</text:span>:tcp<text:line-break/>authconfig <text:span text:style-name="highlight_re5">--enableshadow</text:span> <text:span text:style-name="highlight_re5">--enablemd5</text:span><text:line-break/>selinux <text:span text:style-name="highlight_re5">--enforcing</text:span><text:line-break/>timezone <text:span text:style-name="highlight_re5">--utc</text:span> America<text:span text:style-name="highlight_sy0">/</text:span>Argentina<text:span text:style-name="highlight_sy0">/</text:span>Buenos_Aires<text:line-break/>bootloader <text:span text:style-name="highlight_re5">--location</text:span>=mbr <text:span text:style-name="highlight_re5">--driveorder</text:span>=cciss<text:span text:style-name="highlight_sy0">/</text:span>c0d0<text:line-break/>clearpart <text:span text:style-name="highlight_re5">--all</text:span> <text:span text:style-name="highlight_re5">--drives</text:span>=cciss<text:span text:style-name="highlight_sy0">/</text:span>c0d0<text:line-break/>part <text:span text:style-name="highlight_sy0">/</text:span>boot <text:span text:style-name="highlight_re5">--fstype</text:span> ext3 <text:span text:style-name="highlight_re5">--size</text:span>=<text:span text:style-name="highlight_nu0">100</text:span> <text:span text:style-name="highlight_re5">--ondisk</text:span>=cciss<text:span text:style-name="highlight_sy0">/</text:span>c0d0<text:line-break/>part pv.11 <text:span text:style-name="highlight_re5">--size</text:span>=<text:span text:style-name="highlight_nu0">0</text:span> <text:span text:style-name="highlight_re5">--grow</text:span> <text:span text:style-name="highlight_re5">--ondisk</text:span>=cciss<text:span text:style-name="highlight_sy0">/</text:span>c0d0<text:line-break/>volgroup VolGroup00 <text:span text:style-name="highlight_re5">--pesize</text:span>=<text:span text:style-name="highlight_nu0">32768</text:span> pv.11<text:line-break/>logvol <text:span text:style-name="highlight_sy0">/</text:span> <text:span text:style-name="highlight_re5">--fstype</text:span> ext3 <text:span text:style-name="highlight_re5">--name</text:span>=LogVol00 <text:span text:style-name="highlight_re5">--vgname</text:span>=VolGroup00 <text:span text:style-name="highlight_re5">--size</text:span>=<text:span text:style-name="highlight_nu0">15184</text:span><text:line-break/>logvol swap <text:span text:style-name="highlight_re5">--fstype</text:span> swap <text:span text:style-name="highlight_re5">--name</text:span>=LogVol01 <text:span text:style-name="highlight_re5">--vgname</text:span>=VolGroup00 <text:span text:style-name="highlight_re5">--size</text:span>=<text:span text:style-name="highlight_nu0">596</text:span> <text:span text:style-name="highlight_re5">--grow</text:span> <text:span text:style-name="highlight_re5">--maxsize</text:span>=<text:span text:style-name="highlight_nu0">992</text:span><text:line-break/> <text:line-break/><text:span text:style-name="highlight_sy0">%</text:span>packages<text:line-break/><text:span text:style-name="highlight_sy0">@</text:span>spanish-support<text:line-break/><text:span text:style-name="highlight_sy0">@</text:span>virtualization<text:line-break/> <text:line-break/><text:span text:style-name="highlight_sy0">%</text:span>post</text:p>
          </table:table-cell>
        </table:table-row>
      </table:table>
      <text:p text:style-name="Text_20_body">En este paso podemos ver que tiene informacion de los volumenes logicos a crear, el tipo de sistema de archivos y los grupos de paquetes a instalar, en este caso solo spanish-support y virtualizacion. </text:p>
      <text:p text:style-name="Text_20_body">Ademas se incluyo el numero de suscripcion de Red Hat Netwok, dispositivo de red, medio de instalacion, la zona horaria y el password de root. Al realizarse la instalacion lo unico que nos pide es que metamos los cds en la lectora de uno en uno. Habria que pobrar el metodo http aver si es mas automatizada la instalacion cosa que pregunte menos o sea mas “SIMPLE”</text:p>
      <text:p text:style-name="Text_20_body">Red Hat 5 en algunas maquinas para poder bootear debe tener la opcion de booteo acpi=off ya que si no se cuelga el booteo</text:p>
      <text:h text:style-name="Heading_20_2" text:outline-level="2"><text:bookmark-start text:name="__RefHeading___pasos_necesarios_2"/><text:bookmark-start text:name="pasos_necesarios"/>Pasos necesarios<text:bookmark-end text:name="__RefHeading___pasos_necesarios_2"/><text:bookmark-end text:name="pasos_necesarios"/></text:h>
      <text:p text:style-name="Text_20_body"> Las instalaciones Kickstart pueden realizarse usando un CD-ROM, un disco duro local o a través de NFS, FTP o HTTP.</text:p>
      <text:p text:style-name="Text_20_body">Para usar kickstart se debe:</text:p>
      <text:list text:style-name="Numbering_20_1" text:continue-numbering="false">
        <text:list-item>
          <text:p text:style-name="Numbering_20_1_Content_First">       Crear un archivo kickstart.</text:p>
        </text:list-item>
        <text:list-item>
          <text:p text:style-name="Numbering_20_1_Content">       Crear un medio de arranque con el archivo kickstart o hacer que el archivo kickstart esté disponible a través de la red.</text:p>
        </text:list-item>
        <text:list-item>
          <text:p text:style-name="Numbering_20_1_Content">       Hacer que el árbol de instalación esté disponible.</text:p>
        </text:list-item>
        <text:list-item>
          <text:p text:style-name="Numbering_20_1_Content_Last">       Iniciar la instalación kickstart.</text:p>
        </text:list-item>
      </text:list>
      <text:p text:style-name="Text_20_body">Luego una vez configurador el kickstart, necesitamos tener definidos estos parametros</text:p>
      <text:p text:style-name="Text_20_body"> Para actualizaciones kickstart, se requieren los siguientes items:
<draw:frame draw:style-name="media" draw:name="0" text:anchor-type="as-char" draw:z-index="0" svg:width="13.149791666667cm" svg:height="5.953125cm"><draw:image xlink:href="Pictures/c37ad00ed70dd3c490e5efeeb883d6da.png" xlink:type="simple" xlink:show="embed" xlink:actuate="onLoad"/></draw:frame></text:p>
      <text:list text:style-name="List_20_1" text:continue-numbering="false">
        <text:list-item>
          <text:p text:style-name="List_20_1_Content_First">   Idioma</text:p>
        </text:list-item>
        <text:list-item>
          <text:p text:style-name="List_20_1_Content">   Método de instalación</text:p>
        </text:list-item>
        <text:list-item>
          <text:p text:style-name="List_20_1_Content">   Especificación de dispositivos (si el dispositivo es necesario para ejecutar la instalación)</text:p>
        </text:list-item>
        <text:list-item>
          <text:p text:style-name="List_20_1_Content">   Configuración del teclado</text:p>
        </text:list-item>
        <text:list-item>
          <text:p text:style-name="List_20_1_Content_Last">   Configuración del gestor de arranque</text:p>
        </text:list-item>
      </text:list>
      <text:p text:style-name="Text_20_body"><draw:frame draw:style-name="media" draw:name="1" text:anchor-type="as-char" draw:z-index="1" svg:width="13.149791666667cm" svg:height="5.953125cm"><draw:image xlink:href="Pictures/c37ad00ed70dd3c490e5efeeb883d6da.png" xlink:type="simple" xlink:show="embed" xlink:actuate="onLoad"/></draw:frame></text:p>
      <text:h text:style-name="Heading_20_1" text:outline-level="1"><text:bookmark-start text:name="__RefHeading___explicacion_del_archivo_kickstart_3"/><text:bookmark-start text:name="explicacion_del_archivo_kickstart"/>Explicacion del archivo Kickstart<text:bookmark-end text:name="__RefHeading___explicacion_del_archivo_kickstart_3"/><text:bookmark-end text:name="explicacion_del_archivo_kickstart"/></text:h>
      <text:list text:style-name="List_20_1" text:continue-numbering="false">
        <text:list-item>
          <text:p text:style-name="List_20_1_Content_First"> <text:span text:style-name="Strong_20_Emphasis">install</text:span> <text:span text:style-name="Emphasis">Aca se explica que debe hacer la ejecucion de Kickstart, en este caso intalar, en este caso le informa al sistema que instale un sistema en vez de que actualice uno ya existente. Este es el modo por defecto. Debe especificar el tipo de instalación: cdrom, harddrive, nfs o url (para FTP o HTTP).</text:span> (Opcional)</text:p>
          <text:list text:style-name="List_20_1">
            <text:list-item>
              <text:p text:style-name="List_20_1_Content"> <text:span text:style-name="Strong_20_Emphasis">cdrom</text:span>  <text:span text:style-name="Emphasis">Especifica desde que medio se va instalar, http, cdrom etc</text:span> (Requerido)</text:p>
            </text:list-item>
            <text:list-item>
              <text:p text:style-name="List_20_1_Content"> <text:span text:style-name="Strong_20_Emphasis">harddrive</text:span> –partition=hdb2 –dir=/tmp/install-tree</text:p>
            </text:list-item>
            <text:list-item>
              <text:p text:style-name="List_20_1_Content"> <text:span text:style-name="Strong_20_Emphasis">url</text:span> –url <text:a xlink:type="simple" xlink:href="http://servidorlocal/directorio" text:style-name="Internet_20_link" text:visited-style-name="Visited_20_Internet_20_Link">http://servidorlocal/directorio</text:a></text:p>
            </text:list-item>
            <text:list-item>
              <text:p text:style-name="List_20_1_Content_Last"> <text:span text:style-name="Strong_20_Emphasis">nfs</text:span> –server=nfsserver.example.com –dir=/tmp/install-tree</text:p>
            </text:list-item>
          </text:list>
        </text:list-item>
      </text:list>
      <text:list text:style-name="List_20_1" text:continue-numbering="false">
        <text:list-item>
          <text:p text:style-name="LastListParagraph_List_20_1_Content_First"> <text:span text:style-name="Strong_20_Emphasis">key 6c2e-0645-686a-4a06</text:span> <text:span text:style-name="Emphasis">Codigo de activacion de suscripcion, necesario para Xen</text:span></text:p>
        </text:list-item>
      </text:list>
      <text:list text:style-name="List_20_1" text:continue-numbering="false">
        <text:list-item>
          <text:p text:style-name="LastListParagraph_List_20_1_Content_First"> <text:span text:style-name="Strong_20_Emphasis">lang es_ES.UTF-8</text:span> <text:span text:style-name="Emphasis">Configuracion de los locales</text:span> (Opcional)</text:p>
        </text:list-item>
      </text:list>
      <text:list text:style-name="List_20_1" text:continue-numbering="false">
        <text:list-item>
          <text:p text:style-name="List_20_1_Content_First"> <text:span text:style-name="Strong_20_Emphasis">keyboard es</text:span> <text:span text:style-name="Emphasis">Configura el tipo de teclado del sistema</text:span> (Requerido)</text:p>
          <text:list text:style-name="List_20_1">
            <text:list-item>
              <text:p text:style-name="List_20_1_Content_Last"> be-latin1, bg, br-abnt2, cf, cz-lat2, cz-us-qwertz, de, de-latin1, de-latin1-nodeadkeys, dk, dk-latin1, dvorak, es, et, fi, fi-latin1, fr, fr-latin0, fr-latin1, fr-pc, fr_CH, fr_CH-latin1, gr, hu, hu101, is-latin1, it, it-ibm, it2, jp106, la-latin1, mk-utf, no, no-latin1, pl, pt-latin1, ro_win, ru, ru-cp1251, ru-ms, ru1, ru2,  ru_win, se-latin1, sg, sg-latin1, sk-qwerty, slovene, speakup,  speakup-lt, sv-latin1, sg, sg-latin1, sk-querty, slovene, trq, ua,  uk, us, us-acentos</text:p>
            </text:list-item>
          </text:list>
        </text:list-item>
      </text:list>
      <text:list text:style-name="List_20_1" text:continue-numbering="false">
        <text:list-item>
          <text:p text:style-name="List_20_1_Content_First"> <text:span text:style-name="Strong_20_Emphasis">network –device eth0 –bootproto dhcp</text:span> <text:span text:style-name="Emphasis"> Configura la información de la red para el sistema. Si la instalación kickstart no requiere redes (en otras palabras, no es instalado sobre NFS, HTTP, o FTP), no se configurará la red para el sistema. Si la instalación no requiere redes y la información de redes no se proporciona en el archivo kickstart, el programa de instalación asume que la instalación debería ser realizada sobre eth0 a través de una dirección IP dinámica (BOOTP/DHCP) y configura el sistema instalado final a que determine su dirección IP dinámicamente. La opción network configura la información de red para instalaciones kickstart a través de la red así como también para el sistema instalado. Se muestra placa de red a usar y metodo de configuracion, statico, dhcp etc </text:span> (Opcional)</text:p>
          <text:list text:style-name="List_20_1">
            <text:list-item>
              <text:p text:style-name="List_20_1_Content_Last"> static –ip=10.0.2.15 –netmask=255.255.255.0 –gateway=10.0.2.254 –nameserver=10.0.2.1</text:p>
            </text:list-item>
          </text:list>
        </text:list-item>
      </text:list>
      <text:list text:style-name="List_20_1" text:continue-numbering="false">
        <text:list-item>
          <text:p text:style-name="LastListParagraph_List_20_1_Content_First"> <text:span text:style-name="Strong_20_Emphasis">rootpw –iscrypted $1$56iPwDr8$C59yfOfHe/LZNdmEaGYh4/</text:span> <text:span text:style-name="Emphasis">Password para el usuario root</text:span> (Requerido)</text:p>
        </text:list-item>
      </text:list>
      <text:list text:style-name="List_20_1" text:continue-numbering="false">
        <text:list-item>
          <text:p text:style-name="List_20_1_Content_First"> <text:span text:style-name="Strong_20_Emphasis">firewall –enabled –port=22:tcp</text:span> <text:span text:style-name="Emphasis">Configuracion de iptables</text:span> (Opcional)</text:p>
          <text:list text:style-name="List_20_1">
            <text:list-item>
              <text:p text:style-name="List_20_1_Content_Last"> firewall –enabled|–disabled [–trust=] &lt;dispositivo&gt; [–port=]</text:p>
            </text:list-item>
          </text:list>
        </text:list-item>
      </text:list>
      <text:list text:style-name="List_20_1" text:continue-numbering="false">
        <text:list-item>
          <text:p text:style-name="LastListParagraph_List_20_1_Content_First"> <text:span text:style-name="Strong_20_Emphasis">authconfig –enableshadow –enablemd5</text:span> <text:span text:style-name="Emphasis">Establece las opciones de autenticación para el sistema. Es similar al comando authconfig, el cual puede ser ejecutado después de la instalación. Por defecto, las contraseñas son encriptadas y no se utilizan sombras.</text:span></text:p>
        </text:list-item>
      </text:list>
      <text:list text:style-name="List_20_1" text:continue-numbering="false">
        <text:list-item>
          <text:p text:style-name="LastListParagraph_List_20_1_Content_First"> <text:span text:style-name="Strong_20_Emphasis">selinux –enforcing</text:span> <text:span text:style-name="Emphasis">Configuracion de selinux, recomendado targeted</text:span></text:p>
        </text:list-item>
      </text:list>
      <text:list text:style-name="List_20_1" text:continue-numbering="false">
        <text:list-item>
          <text:p text:style-name="LastListParagraph_List_20_1_Content_First"> <text:span text:style-name="Strong_20_Emphasis">timezone –utc America/Argentina/Buenos_Aires</text:span> <text:span text:style-name="Emphasis">Zona horaria</text:span></text:p>
        </text:list-item>
      </text:list>
      <text:list text:style-name="List_20_1" text:continue-numbering="false">
        <text:list-item>
          <text:p text:style-name="LastListParagraph_List_20_1_Content_First"> <text:span text:style-name="Strong_20_Emphasis">bootloader –location=mbr –driveorder=cciss/c0d0</text:span> <text:span text:style-name="Emphasis">Especifica cómo se debe instalar el gestor de arranque. Esta opción es requerida tanto para las instalaciones como para las actualizaciones. En este caso en el primer disco de controlador RAID HP</text:span> (Requerido)</text:p>
        </text:list-item>
      </text:list>
      <text:list text:style-name="List_20_1" text:continue-numbering="false">
        <text:list-item>
          <text:p text:style-name="LastListParagraph_List_20_1_Content_First"> <text:span text:style-name="Strong_20_Emphasis">clearpart –all –drives=cciss/c0d0</text:span> <text:span text:style-name="Emphasis">Remueve las particiones del sistema antes de la creación de nuevas particiones. Por defecto no se remueve ninguna partición.</text:span></text:p>
        </text:list-item>
      </text:list>
      <text:list text:style-name="List_20_1" text:continue-numbering="false">
        <text:list-item>
          <text:p text:style-name="LastListParagraph_List_20_1_Content_First"> <text:span text:style-name="Strong_20_Emphasis">part /boot –fstype ext3 –size=100 –ondisk=cciss/c0d0</text:span> <text:span text:style-name="Emphasis">Crear particion a montar en boot</text:span></text:p>
        </text:list-item>
      </text:list>
      <text:list text:style-name="List_20_1" text:continue-numbering="false">
        <text:list-item>
          <text:p text:style-name="LastListParagraph_List_20_1_Content_First"> <text:span text:style-name="Strong_20_Emphasis">part pv.11 –size=0 –grow –ondisk=cciss/c0d0</text:span> <text:span text:style-name="Emphasis">Crear particion LVM</text:span></text:p>
        </text:list-item>
      </text:list>
      <text:list text:style-name="List_20_1" text:continue-numbering="false">
        <text:list-item>
          <text:p text:style-name="LastListParagraph_List_20_1_Content_First"> <text:span text:style-name="Strong_20_Emphasis">volgroup VolGroup00 –pesize=32768 pv.11</text:span> <text:span text:style-name="Emphasis">Crear grupo de volumenes logicos</text:span></text:p>
        </text:list-item>
      </text:list>
      <text:list text:style-name="List_20_1" text:continue-numbering="false">
        <text:list-item>
          <text:p text:style-name="LastListParagraph_List_20_1_Content_First"> <text:span text:style-name="Strong_20_Emphasis">logvol / –fstype ext3 –name=LogVol00 –vgname=VolGroup00 –size=15184</text:span> <text:span text:style-name="Emphasis">Crear y formatear volumen logico dentro de un LVM</text:span> (Opcional)</text:p>
        </text:list-item>
      </text:list>
      <text:list text:style-name="List_20_1" text:continue-numbering="false">
        <text:list-item>
          <text:p text:style-name="List_20_1_Content_First"> <text:span text:style-name="Strong_20_Emphasis">logvol swap –fstype swap –name=LogVol01 –vgname=VolGroup00 –size=596 –grow –maxsize=992</text:span> <text:span text:style-name="Emphasis">Crear volumen logico de swap</text:span></text:p>
          <text:list text:style-name="List_20_1">
            <text:list-item>
              <text:p text:style-name="List_20_1_Content_Last"> logvol &lt;mntpoint&gt; –vgname=&lt;nombre&gt; –size=&lt;tamaño&gt; –name=&lt;nombre&gt;&lt;opciones&gt;</text:p>
            </text:list-item>
          </text:list>
        </text:list-item>
      </text:list>
      <text:list text:style-name="List_20_1" text:continue-numbering="false">
        <text:list-item>
          <text:p text:style-name="LastListParagraph_List_20_1_Content_First"> <text:span text:style-name="Strong_20_Emphasis">%packages</text:span> <text:span text:style-name="Emphasis">Paquetes a instalar en particular si hubiera</text:span></text:p>
        </text:list-item>
      </text:list>
      <text:list text:style-name="List_20_1" text:continue-numbering="false">
        <text:list-item>
          <text:p text:style-name="LastListParagraph_List_20_1_Content_First"> <text:span text:style-name="Strong_20_Emphasis">@spanish-support</text:span> <text:span text:style-name="Emphasis">Instalar soporte español</text:span></text:p>
        </text:list-item>
      </text:list>
      <text:list text:style-name="List_20_1" text:continue-numbering="false">
        <text:list-item>
          <text:p text:style-name="LastListParagraph_List_20_1_Content_First"> <text:span text:style-name="Strong_20_Emphasis">@virtualization</text:span> <text:span text:style-name="Emphasis">Instalar soporte de virtualizacion</text:span></text:p>
        </text:list-item>
      </text:list>
      <text:list text:style-name="List_20_1" text:continue-numbering="false">
        <text:list-item>
          <text:p text:style-name="LastListParagraph_List_20_1_Content_First"> <text:span text:style-name="Strong_20_Emphasis">%post</text:span> <text:span text:style-name="Emphasis">Comandos a ejecutar despues de terminada la instalacion de Red Hat</text:span></text:p>
        </text:list-item>
      </text:list>
      <text:h text:style-name="Heading_20_1" text:outline-level="1"><text:bookmark-start text:name="__RefHeading___referencias_4"/><text:bookmark-start text:name="referencias"/>Referencias<text:bookmark-end text:name="__RefHeading___referencias_4"/><text:bookmark-end text:name="referencias"/></text:h>
      <text:p text:style-name="Text_20_body">Guia documentacion oficial de Red Hat  sobre instalacion </text:p>
      <text:p text:style-name="Text_20_body"><text:a xlink:type="simple" xlink:href="http://www.redhat.com/docs/manuals/enterprise/RHEL-5-manual/es-ES/Installation_Guide/ch-kickstart2.html" text:style-name="Internet_20_link" text:visited-style-name="Visited_20_Internet_20_Link">http://www.redhat.com/docs/manuals/enterprise/RHEL-5-manual/es-ES/Installation_Guide/ch-kickstart2.html</text:a></text:p>
      <text:h text:style-name="Heading_20_1" text:outline-level="1"><text:bookmark-start text:name="__RefHeading___notas_5"/><text:bookmark-start text:name="notas"/>Notas<text:bookmark-end text:name="__RefHeading___notas_5"/><text:bookmark-end text:name="notas"/></text:h>
      <text:p text:style-name="Text_20_body"><draw:frame draw:style-name="media" draw:name="2" text:anchor-type="as-char" draw:z-index="2" svg:width="" svg:rel-width="100%" svg:height="0cm"><draw:image xlink:href="Pictures/30f9754be70101269274ca18a96a72f0.svg" xlink:type="simple" xlink:show="embed" xlink:actuate="onLoad"/></draw:frame> Terminar arreglar y completar</text:p>
      <text:p text:style-name="Text_20_body"><draw:frame draw:style-name="media" draw:name="3" text:anchor-type="as-char" draw:z-index="3" svg:width="" svg:rel-width="100%" svg:height="0cm"><draw:image xlink:href="Pictures/30f9754be70101269274ca18a96a72f0.svg" xlink:type="simple" xlink:show="embed" xlink:actuate="onLoad"/></draw:frame>! Arreglar para ser presentable a un usuario o cliente, redactar hacerlo impersonal etc y complet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07::56:22</meta:creation-date>
    <dc:creator>Generated</dc:creator>
    <dc:date>2026-08-29T07::56:22</dc:date>
    <dc:language>en-US</dc:language>
    <meta:editing-cycles>1</meta:editing-cycles>
    <meta:editing-duration>PT0S</meta:editing-duration>
    <dc:title>notas:kickstart</dc:title>
  </office:meta>
</office:document-meta>
</file>