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26ea10d360aab3a2035b8a33e89f0b.png"/>
  <manifest:file-entry manifest:media-type="image/png" manifest:full-path="Pictures/c9dc7c3c66756b02a65f2c6aaaa90738.png"/>
  <manifest:file-entry manifest:media-type="image/png" manifest:full-path="Pictures/ff66476735d85d2ac3fe53e4bf7e226f.png"/>
  <manifest:file-entry manifest:media-type="image/png" manifest:full-path="Pictures/0112862d168204bf0342c1be037ed082.png"/>
  <manifest:file-entry manifest:media-type="image/png" manifest:full-path="Pictures/7d157844cce0abc4b597c8caa466c822.png"/>
  <manifest:file-entry manifest:media-type="image/png" manifest:full-path="Pictures/f1e7047d842ba7720597b67361efeb8a.png"/>
  <manifest:file-entry manifest:media-type="image/png" manifest:full-path="Pictures/03938fb858b9fa3696c458598ce77ec3.png"/>
  <manifest:file-entry manifest:media-type="image/png" manifest:full-path="Pictures/53b3c74853ece4c622983a4e9a13b866.png"/>
  <manifest:file-entry manifest:media-type="image/png" manifest:full-path="Pictures/c34c5753fb3d610e947b3c35402e5f70.png"/>
  <manifest:file-entry manifest:media-type="image/png" manifest:full-path="Pictures/52d7293cb6f42dbbb2c883d3f74a7cc7.png"/>
  <manifest:file-entry manifest:media-type="image/png" manifest:full-path="Pictures/7db40a4d1f440ee3cba084695d90ee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linux:actualizar_suse_linux"/><text:bookmark-start text:name="__RefHeading___actualizar_suse_linux_1"/><text:bookmark-start text:name="actualizar_suse_linux"/>Actualizar SuSE Linux<text:bookmark-end text:name="__RefHeading___actualizar_suse_linux_1"/><text:bookmark-end text:name="actualizar_suse_linux"/></text:h>
      <text:h text:style-name="Heading_20_2" text:outline-level="2"><text:bookmark-start text:name="__RefHeading___actualizar_a_suse_11_sp1_2"/><text:bookmark-start text:name="actualizar_a_suse_11_sp1"/>Actualizar a SUSE 11 SP1<text:bookmark-end text:name="__RefHeading___actualizar_a_suse_11_sp1_2"/><text:bookmark-end text:name="actualizar_a_suse_11_sp1"/></text:h>
      <text:p text:style-name="Text_20_body">Para actualizar un servidor SUSE SLES, por ejemplo de “SUSE Linux Enterprise Server 10 SP3” a “SUSE Linux Enterprise Server 11 SP1”, podemos utilizar el sistema automático de actualización de SUSE.</text:p>
      <text:p text:style-name="Text_20_body">Para ellos debemos reiniciar el servidor y luego iniciarlo con el CD/DVD booteable de SuSE, el proceso total dependiendo del número de paquetes a actualizar, demora como mínimo 40 minutos.</text:p>
      <text:p text:style-name="Text_20_body"><draw:frame draw:style-name="media" draw:name="0" text:anchor-type="as-char" draw:z-index="0" svg:width="21.140208333333cm" style:rel-width="100%" svg:height="15.689791666667cm" style:rel-height="scale"><draw:image xlink:href="Pictures/0a26ea10d360aab3a2035b8a33e89f0b.png" xlink:type="simple" xlink:show="embed" xlink:actuate="onLoad"/></draw:frame>
<draw:frame draw:style-name="media" draw:name="1" text:anchor-type="as-char" draw:z-index="1" svg:width="21.140208333333cm" style:rel-width="100%" svg:height="15.636875cm" style:rel-height="scale"><draw:image xlink:href="Pictures/c9dc7c3c66756b02a65f2c6aaaa90738.png" xlink:type="simple" xlink:show="embed" xlink:actuate="onLoad"/></draw:frame>
<draw:frame draw:style-name="media" draw:name="2" text:anchor-type="as-char" draw:z-index="2" svg:width="21.140208333333cm" style:rel-width="100%" svg:height="15.636875cm" style:rel-height="scale"><draw:image xlink:href="Pictures/ff66476735d85d2ac3fe53e4bf7e226f.png" xlink:type="simple" xlink:show="embed" xlink:actuate="onLoad"/></draw:frame>
<draw:frame draw:style-name="media" draw:name="3" text:anchor-type="as-char" draw:z-index="3" svg:width="21.140208333333cm" style:rel-width="100%" svg:height="15.5575cm" style:rel-height="scale"><draw:image xlink:href="Pictures/0112862d168204bf0342c1be037ed082.png" xlink:type="simple" xlink:show="embed" xlink:actuate="onLoad"/></draw:frame>
<draw:frame draw:style-name="media" draw:name="4" text:anchor-type="as-char" draw:z-index="4" svg:width="21.140208333333cm" style:rel-width="100%" svg:height="15.425208333333cm" style:rel-height="scale"><draw:image xlink:href="Pictures/7d157844cce0abc4b597c8caa466c822.png" xlink:type="simple" xlink:show="embed" xlink:actuate="onLoad"/></draw:frame>
<draw:frame draw:style-name="media" draw:name="5" text:anchor-type="as-char" draw:z-index="5" svg:width="21.140208333333cm" style:rel-width="100%" svg:height="15.610416666667cm" style:rel-height="scale"><draw:image xlink:href="Pictures/f1e7047d842ba7720597b67361efeb8a.png" xlink:type="simple" xlink:show="embed" xlink:actuate="onLoad"/></draw:frame></text:p>
      <text:h text:style-name="Heading_20_2" text:outline-level="2"><text:bookmark-start text:name="__RefHeading___actualizar_a_suse_11_sp2_3"/><text:bookmark-start text:name="actualizar_a_suse_11_sp2"/>Actualizar a SUSE 11 SP2<text:bookmark-end text:name="__RefHeading___actualizar_a_suse_11_sp2_3"/><text:bookmark-end text:name="actualizar_a_suse_11_sp2"/></text:h>
      <text:p text:style-name="Text_20_body">Para actualizar un servidor SUSE SLES, por ejemplo de “SUSE Linux Enterprise Server 11 SP1” a “SUSE Linux Enterprise Server 11 SP2”, podemos utilizar el sistema automático de actualización de SUSE.</text:p>
      <text:p text:style-name="Text_20_body">Para ellos debemos reiniciar el servidor y luego iniciarlo con el CD/DVD booteable de SuSE, el proceso total dependiendo del número de paquetes a actualizar, demora como mínimo 40 minutos.</text:p>
      <text:p text:style-name="Text_20_body"><draw:frame draw:style-name="media" draw:name="6" text:anchor-type="as-char" draw:z-index="6" svg:width="21.140208333333cm" style:rel-width="100%" svg:height="15.689791666667cm" style:rel-height="scale"><draw:image xlink:href="Pictures/0a26ea10d360aab3a2035b8a33e89f0b.png" xlink:type="simple" xlink:show="embed" xlink:actuate="onLoad"/></draw:frame>
<draw:frame draw:style-name="media" draw:name="7" text:anchor-type="as-char" draw:z-index="7" svg:width="21.140208333333cm" style:rel-width="100%" svg:height="15.636875cm" style:rel-height="scale"><draw:image xlink:href="Pictures/c9dc7c3c66756b02a65f2c6aaaa90738.png" xlink:type="simple" xlink:show="embed" xlink:actuate="onLoad"/></draw:frame>
<draw:frame draw:style-name="media" draw:name="8" text:anchor-type="as-char" draw:z-index="8" svg:width="21.166666666667cm" style:rel-width="100%" svg:height="15.875cm" style:rel-height="scale"><draw:image xlink:href="Pictures/03938fb858b9fa3696c458598ce77ec3.png" xlink:type="simple" xlink:show="embed" xlink:actuate="onLoad"/></draw:frame>
<draw:frame draw:style-name="media" draw:name="9" text:anchor-type="as-char" draw:z-index="9" svg:width="21.166666666667cm" style:rel-width="100%" svg:height="15.875cm" style:rel-height="scale"><draw:image xlink:href="Pictures/53b3c74853ece4c622983a4e9a13b866.png" xlink:type="simple" xlink:show="embed" xlink:actuate="onLoad"/></draw:frame>
<draw:frame draw:style-name="media" draw:name="10" text:anchor-type="as-char" draw:z-index="10" svg:width="21.166666666667cm" style:rel-width="100%" svg:height="15.875cm" style:rel-height="scale"><draw:image xlink:href="Pictures/c34c5753fb3d610e947b3c35402e5f70.png" xlink:type="simple" xlink:show="embed" xlink:actuate="onLoad"/></draw:frame>
<draw:frame draw:style-name="media" draw:name="11" text:anchor-type="as-char" draw:z-index="11" svg:width="21.166666666667cm" style:rel-width="100%" svg:height="15.875cm" style:rel-height="scale"><draw:image xlink:href="Pictures/52d7293cb6f42dbbb2c883d3f74a7cc7.png" xlink:type="simple" xlink:show="embed" xlink:actuate="onLoad"/></draw:frame>
<draw:frame draw:style-name="media" draw:name="12" text:anchor-type="as-char" draw:z-index="12" svg:width="21.166666666667cm" style:rel-width="100%" svg:height="15.875cm" style:rel-height="scale"><draw:image xlink:href="Pictures/7db40a4d1f440ee3cba084695d90ee0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01::14:39</meta:creation-date>
    <dc:creator>Generated</dc:creator>
    <dc:date>2026-08-30T01::14:39</dc:date>
    <dc:language>en-US</dc:language>
    <meta:editing-cycles>1</meta:editing-cycles>
    <meta:editing-duration>PT0S</meta:editing-duration>
    <dc:title>notas:linux:actualizar_suse_linux</dc:title>
  </office:meta>
</office:document-meta>
</file>