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f095bc847485b2ce9b36f724f0d3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flows:ntop"/><text:bookmark-start text:name="__RefHeading___ntop_1"/><text:bookmark-start text:name="ntop"/>Ntop<text:bookmark-end text:name="__RefHeading___ntop_1"/><text:bookmark-end text:name="ntop"/></text:h>
      <text:p text:style-name="Text_20_body">ntop (de Network Top) es una herramienta que permite monitorizar en tiempo real una red. Es útil para controlar los usuarios y aplicaciones que están consumiendo recursos de red en un instante concreto y para ayudarnos a detectar malas configuraciones de algún equipo, (facilitando la tarea ya que. justo al nombre del equipo, aparece sale un banderín amarillo o rojo, dependiendo si es un error leve o grave), o a nivel de servicio.
Posee un microservidor web desde el que cualquier usuario con acceso puede ver las estadísticas del monitorizaje.</text:p>
      <text:p text:style-name="Text_20_body">Los protocolos que es capaz de monitorizar son: TCP/UDP/ICMP, (R)ARP, IPX, DLC, Decnet, AppleTalk, Netbios, y ya dentro de TCP/UDP es capaz de agruparlos por FTP, HTTP, DNS, Telnet, SMTP/POP/IMAP, SNMP, NFS, X11.</text:p>
      <text:p text:style-name="Text_20_body"><draw:frame draw:style-name="mediaright" draw:name="  Legend" text:anchor-type="paragraph" draw:z-index="0" svg:width="4.2333333333333cm" style:rel-width="100%"><draw:text-box><text:p text:style-name="legendcenter"><draw:frame draw:style-name="mediaright" draw:name=" " text:anchor-type="paragraph" draw:z-index="0" svg:width="4.2333333333333cm" style:rel-width="100%" svg:height="2.1166666666667cm" style:rel-height="scale"><draw:image xlink:href="Pictures/fcf095bc847485b2ce9b36f724f0d3e1.png" xlink:type="simple" xlink:show="embed" xlink:actuate="onLoad"/></draw:frame> </text:p></draw:text-box></draw:frame></text:p>
      <text:h text:style-name="Heading_20_2" text:outline-level="2"><text:bookmark-start text:name="__RefHeading___uso_2"/><text:bookmark-start text:name="uso"/>Uso<text:bookmark-end text:name="__RefHeading___uso_2"/><text:bookmark-end text:name="uso"/></text:h>
      <text:p text:style-name="Text_20_body">Dentro del microservidor web podemos escoger que ver, en menú de navegación principal se encuentra en el frame de arriba, que nos permite ver las siguientes opciones:</text:p>
      <text:h text:style-name="Heading_20_4" text:outline-level="4"><text:bookmark-start text:name="__RefHeading___about_3"/><text:bookmark-start text:name="about"/>About<text:bookmark-end text:name="__RefHeading___about_3"/><text:bookmark-end text:name="about"/></text:h>
      <text:p text:style-name="Text_20_body">Muestra una explicación del programa, así como los créditos de las personas lo han hecho.</text:p>
      <text:h text:style-name="Heading_20_4" text:outline-level="4"><text:bookmark-start text:name="__RefHeading___data_rcvd_data_sent_4"/><text:bookmark-start text:name="data_rcvd_data_sent"/>Data Rcvd, Data Sent<text:bookmark-end text:name="__RefHeading___data_rcvd_data_sent_4"/><text:bookmark-end text:name="data_rcvd_data_sent"/></text:h>
      <text:p text:style-name="Text_20_body">Nos enseña que datos se han recibido/transmitido. Las posibilidades para visualizarlo es agrupándolo por protocolos, por TCP/UDP, qué cantidad se ha tratado, la actividad de cada host, y netflows.</text:p>
      <text:h text:style-name="Heading_20_4" text:outline-level="4"><text:bookmark-start text:name="__RefHeading___stats_5"/><text:bookmark-start text:name="stats"/>Stats<text:bookmark-end text:name="__RefHeading___stats_5"/><text:bookmark-end text:name="stats"/></text:h>
      <text:p text:style-name="Text_20_body">Es el apartado de estadísticas, en la que nos enseña información muy completa acerca del estado de la red. Nos enseña si es tráfico unicast, o multicast, la longitud de los paquetes, el Time To Live del paquete, y el tipo de tráfico que viaja (todo ello con porcentajes). También saca un listado de dominios, y qué plugins podemos activar o desactivar.</text:p>
      <text:h text:style-name="Heading_20_4" text:outline-level="4"><text:bookmark-start text:name="__RefHeading___ip_traffic_6"/><text:bookmark-start text:name="ip_traffic"/>IP Traffic<text:bookmark-end text:name="__RefHeading___ip_traffic_6"/><text:bookmark-end text:name="ip_traffic"/></text:h>
      <text:p text:style-name="Text_20_body">Nos da información acerca del sentido del tráfico, si va de la red local a una red remota, o viecevera. también nos informa de algun error</text:p>
      <text:h text:style-name="Heading_20_4" text:outline-level="4"><text:bookmark-start text:name="__RefHeading___ip_protos_7"/><text:bookmark-start text:name="ip_protos"/>IP Protos<text:bookmark-end text:name="__RefHeading___ip_protos_7"/><text:bookmark-end text:name="ip_protos"/></text:h>
      <text:p text:style-name="Text_20_body">Nos da la informacion sobre los interfaz que hay enganchados en la red</text:p>
      <text:h text:style-name="Heading_20_4" text:outline-level="4"><text:bookmark-start text:name="__RefHeading___admin_8"/><text:bookmark-start text:name="admin"/>Admin<text:bookmark-end text:name="__RefHeading___admin_8"/><text:bookmark-end text:name="admin"/></text:h>
      <text:p text:style-name="Text_20_body">Sirve para poder cambiar la inerfaz de red, crear filtros, y un mantenimiento de usuarios.</text:p>
      <text:h text:style-name="Heading_20_2" text:outline-level="2"><text:bookmark-start text:name="__RefHeading___start_ntop_9"/><text:bookmark-start text:name="start_ntop"/>Start ntop<text:bookmark-end text:name="__RefHeading___start_ntop_9"/><text:bookmark-end text:name="start_ntop"/></text:h>
      <text:p text:style-name="Preformatted_20_Text">root@ntop:~# ntop -u root -i none -d -W 3001</text:p>
      <text:h text:style-name="Heading_20_2" text:outline-level="2"><text:bookmark-start text:name="__RefHeading___files_ntop_10"/><text:bookmark-start text:name="files_ntop"/>Files ntop<text:bookmark-end text:name="__RefHeading___files_ntop_10"/><text:bookmark-end text:name="files_ntop"/></text:h>
      <text:p text:style-name="Preformatted_20_Text">ntop files in /usr/local according to ./configure:Data files are in<text:s text:c="5"/>/usr/local/share/ntop<text:line-break/>Config files are in<text:s text:c="3"/>/usr/local/etc/ntop<text:line-break/>Run directory is<text:s text:c="6"/>/usr/local/var/ntop<text:line-break/>Plugin files are in<text:s text:c="3"/>/usr/local/lib/ntop/plugins<text:line-break/>Database files are in /usr/local/var/ntop<text:line-break/>Libraries have been installed in: /usr/local/li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3::38:14</meta:creation-date>
    <dc:creator>Generated</dc:creator>
    <dc:date>2026-09-17T03::38:14</dc:date>
    <dc:language>en-US</dc:language>
    <meta:editing-cycles>1</meta:editing-cycles>
    <meta:editing-duration>PT0S</meta:editing-duration>
    <dc:title>redes:flows:ntop</dc:title>
  </office:meta>
</office:document-meta>
</file>