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extreme_networks"/><text:bookmark-start text:name="__RefHeading___extreme_networks_1"/><text:bookmark-start text:name="extreme_networks"/>Extreme Networks<text:bookmark-end text:name="__RefHeading___extreme_networks_1"/><text:bookmark-end text:name="extreme_networks"/></text:h>
      <text:h text:style-name="Heading_20_2" text:outline-level="2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xonxoff<text:s text:c="10"/>Y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5::00:57</meta:creation-date>
    <dc:creator>Generated</dc:creator>
    <dc:date>2026-09-17T05::00:57</dc:date>
    <dc:language>en-US</dc:language>
    <meta:editing-cycles>1</meta:editing-cycles>
    <meta:editing-duration>PT0S</meta:editing-duration>
    <dc:title>redes:switches:extreme_networks</dc:title>
  </office:meta>
</office:document-meta>
</file>