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10bffd5f85be62bd5256e4e83999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es:telefonia:asterisk:notas_asterisk:tdm400p"/><text:bookmark-start text:name="__RefHeading___instalar_placa_tdm400p_1"/><text:bookmark-start text:name="instalar_placa_tdm400p"/>Instalar Placa TDM400P<text:bookmark-end text:name="__RefHeading___instalar_placa_tdm400p_1"/><text:bookmark-end text:name="instalar_placa_tdm400p"/></text:h>
      <text:p text:style-name="Text_20_body"><draw:frame draw:style-name="media" draw:name="0" text:anchor-type="as-char" draw:z-index="0" svg:width="4.8683333333333cm" style:rel-width="100%" svg:height="7.5141666666667cm" style:rel-height="scale"><draw:image xlink:href="Pictures/2510bffd5f85be62bd5256e4e8399981.jpg" xlink:type="simple" xlink:show="embed" xlink:actuate="onLoad"/></draw:frame></text:p>
      <text:p text:style-name="Text_20_body">Documentacion sobre como realizar la instalacion de la placa analogica TDM400P con 4 puertos FX0</text:p>
      <text:h text:style-name="Heading_20_2" text:outline-level="2"><text:bookmark-start text:name="__RefHeading___tareas_2"/><text:bookmark-start text:name="tareas"/>Tareas<text:bookmark-end text:name="__RefHeading___tareas_2"/><text:bookmark-end text:name="tareas"/></text:h>
      <text:p text:style-name="Text_20_body">Instalar la placa PCI
Instalar paquetes necesarios para compilacion </text:p>
      <text:p text:style-name="Preformatted_20_Text">apt-get install linux-headers-2.6.18-6-686 build-essential</text:p>
      <text:p text:style-name="Text_20_body">Descargar y compilar los modulos del kernel de <text:a xlink:type="simple" xlink:href="http://downloads.digium.com/pub/zaptel/" text:style-name="Internet_20_link" text:visited-style-name="Visited_20_Internet_20_Link">http://downloads.digium.com/pub/zaptel/</text:a></text:p>
      <text:p text:style-name="Preformatted_20_Text"># tar zxvf zaptel-1.4-current.tar.gz<text:line-break/># make<text:line-break/># make install</text:p>
      <text:p text:style-name="Text_20_body">Con esto tenemos instalados diferentes modulos de kernel</text:p>
      <text:h text:style-name="Heading_20_5" text:outline-level="5"><text:bookmark-start text:name="__RefHeading___etc_modules_3"/><text:bookmark-start text:name="etc_modules"/>/etc/modules<text:bookmark-end text:name="__RefHeading___etc_modules_3"/><text:bookmark-end text:name="etc_modules"/></text:h>
      <text:p text:style-name="Preformatted_20_Text">zaptel<text:line-break/>wcfxo<text:line-break/>wctdm</text:p>
      <text:p text:style-name="Text_20_body">Y diferentes utilidades</text:p>
      <text:p text:style-name="Preformatted_20_Text">ztcfg ztscan ztmonitor ztspeed zttest</text:p>
      <text:p text:style-name="Text_20_body">Dentro del archivo </text:p>
      <text:h text:style-name="Heading_20_5" text:outline-level="5"><text:bookmark-start text:name="__RefHeading___etc_zaptel.conf_4"/><text:bookmark-start text:name="etc_zaptel.conf"/>/etc/zaptel.conf<text:bookmark-end text:name="__RefHeading___etc_zaptel.conf_4"/><text:bookmark-end text:name="etc_zaptel.conf"/></text:h>
      <text:p text:style-name="Text_20_body">Debemos configurar la siguiente entrada extra</text:p>
      <text:p text:style-name="Preformatted_20_Text">fxsks=1-4</text:p>
      <text:p text:style-name="Text_20_body">Lo siguiente es ejecutar ztcfg para confirmar que nuestra configuración esta correcta. Si nos hemos equivocado con la señalización de cada puerto tendremos un mensaje de error que nos lo indicará para poder corregirlo.</text:p>
      <text:p text:style-name="Preformatted_20_Text">ztcfg -vvvv<text:line-break/><text:line-break/>Zaptel Version: 1.4.11<text:line-break/>Echo Canceller: MG2<text:line-break/>Configuration<text:line-break/>======================<text:line-break/><text:line-break/>Channel map:<text:line-break/><text:line-break/>Channel 01: FXS Kewlstart (Default) (Slaves: 01)<text:line-break/>Channel 02: FXS Kewlstart (Default) (Slaves: 02)<text:line-break/>Channel 03: FXS Kewlstart (Default) (Slaves: 03)<text:line-break/>Channel 04: FXS Kewlstart (Default) (Slaves: 04)<text:line-break/><text:line-break/>4 channels to configure.</text:p>
      <text:p text:style-name="Text_20_body">En el caso de que nos diga 4 channels to configure deberemos correr la utilidad <text:span text:style-name="Emphasis">genzaptelconf –s –d -v</text:span> para que nos genere un archivo /etc/zaptel.conf y un archivo /etc/asterisk/zapata-channels.conf a incluirse en /etc/asterisk/zapata.conf.</text:p>
      <text:h text:style-name="Heading_20_2" text:outline-level="2"><text:bookmark-start text:name="__RefHeading___menu_5"/><text:bookmark-start text:name="menu"/>Menu<text:bookmark-end text:name="__RefHeading___menu_5"/><text:bookmark-end text:name="menu"/></text:h>
      <text:p text:style-name="Text_20_body">A la entrada en la PBX, nos da un tono de respuesta para poder introducir el interno SIP al cual queremos llamar.</text:p>
      <text:p text:style-name="Preformatted_20_Text">[from-pstn]<text:line-break/>exten =&gt; s,1,Answer<text:line-break/>exten =&gt; s,2,Read(INTERNO,agent-user)<text:line-break/>exten =&gt; s,3,Playback(auth-thankyou)<text:line-break/>exten =&gt; s,4,Dial(SIP/${INTERNO})<text:line-break/>exten =&gt; s,5,Hangup</text:p>
      <text:h text:style-name="Heading_20_1" text:outline-level="1"><text:bookmark-start text:name="__RefHeading___esto_que_hace_6"/><text:bookmark-start text:name="esto_que_hace"/>Esto que hace ?<text:bookmark-end text:name="__RefHeading___esto_que_hace_6"/><text:bookmark-end text:name="esto_que_hace"/></text:h>
      <text:list text:style-name="List_20_1" text:continue-numbering="false">
        <text:list-item>
          <text:p text:style-name="List_20_1_Content_First"> [from-pstn]</text:p>
          <text:list text:style-name="List_20_1">
            <text:list-item>
              <text:p text:style-name="List_20_1_Content">  Nombre del Contexto</text:p>
            </text:list-item>
          </text:list>
        </text:list-item>
        <text:list-item>
          <text:p text:style-name="List_20_1_Content"> exten ⇒ s,1,Answer</text:p>
          <text:list text:style-name="List_20_1">
            <text:list-item>
              <text:p text:style-name="List_20_1_Content">  Contesta la llamada</text:p>
            </text:list-item>
          </text:list>
        </text:list-item>
        <text:list-item>
          <text:p text:style-name="List_20_1_Content"> exten ⇒ s,2,Read(INTERNO,agent-user)</text:p>
          <text:list text:style-name="List_20_1">
            <text:list-item>
              <text:p text:style-name="List_20_1_Content">  Lee la variable capturada marcando el telefono y nos lo indica por medio de una voz</text:p>
            </text:list-item>
          </text:list>
        </text:list-item>
        <text:list-item>
          <text:p text:style-name="List_20_1_Content"> exten ⇒ s,3,Playback(auth-thankyou)</text:p>
          <text:list text:style-name="List_20_1">
            <text:list-item>
              <text:p text:style-name="List_20_1_Content">  Reproduce el sonido “Gracias”</text:p>
            </text:list-item>
          </text:list>
        </text:list-item>
        <text:list-item>
          <text:p text:style-name="List_20_1_Content"> exten ⇒ s,4,Dial(SIP/${INTERNO})</text:p>
          <text:list text:style-name="List_20_1">
            <text:list-item>
              <text:p text:style-name="List_20_1_Content">  Marca el Interno con los datos obtenidos en la variable</text:p>
            </text:list-item>
          </text:list>
        </text:list-item>
        <text:list-item>
          <text:p text:style-name="List_20_1_Content"> exten ⇒ s,5,Hangup</text:p>
          <text:list text:style-name="List_20_1">
            <text:list-item>
              <text:p text:style-name="List_20_1_Content_Last">  Corta la llamada</text:p>
            </text:list-item>
          </text:list>
        </text:list-item>
      </text:list>
      <text:p text:style-name="Text_20_body">En <text:span text:style-name="Strong_20_Emphasis">/var/lib/asterisk/sounds</text:span> encontramos los sonidos que podemos reproducir y los idiomas disponi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20::02:50</meta:creation-date>
    <dc:creator>Generated</dc:creator>
    <dc:date>2026-09-16T20::02:50</dc:date>
    <dc:language>en-US</dc:language>
    <meta:editing-cycles>1</meta:editing-cycles>
    <meta:editing-duration>PT0S</meta:editing-duration>
    <dc:title>redes:telefonia:asterisk:notas_asterisk:tdm400p</dc:title>
  </office:meta>
</office:document-meta>
</file>